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file-entry manifest:full-path="Object 6" manifest:media-type="application/octet-stream"/>
  <manifest:file-entry manifest:full-path="ObjectReplacements/Object 6" manifest:media-type=""/>
  <manifest:file-entry manifest:full-path="Object 7" manifest:media-type="application/octet-stream"/>
  <manifest:file-entry manifest:full-path="ObjectReplacements/Object 7" manifest:media-type=""/>
  <manifest:file-entry manifest:full-path="Object 8" manifest:media-type="application/octet-stream"/>
  <manifest:file-entry manifest:full-path="ObjectReplacements/Object 8" manifest:media-type=""/>
  <manifest:file-entry manifest:full-path="Object 9" manifest:media-type="application/octet-stream"/>
  <manifest:file-entry manifest:full-path="ObjectReplacements/Object 9" manifest:media-type=""/>
  <manifest:file-entry manifest:full-path="Object 10" manifest:media-type="application/octet-stream"/>
  <manifest:file-entry manifest:full-path="ObjectReplacements/Object 10" manifest:media-type=""/>
  <manifest:file-entry manifest:full-path="Object 11" manifest:media-type="application/octet-stream"/>
  <manifest:file-entry manifest:full-path="ObjectReplacements/Object 11" manifest:media-type=""/>
  <manifest:file-entry manifest:full-path="Object 12" manifest:media-type="application/octet-stream"/>
  <manifest:file-entry manifest:full-path="ObjectReplacements/Object 12" manifest:media-type=""/>
  <manifest:file-entry manifest:full-path="Object 13" manifest:media-type="application/octet-stream"/>
  <manifest:file-entry manifest:full-path="ObjectReplacements/Object 13" manifest:media-type=""/>
  <manifest:file-entry manifest:full-path="Object 14" manifest:media-type="application/octet-stream"/>
  <manifest:file-entry manifest:full-path="ObjectReplacements/Object 14" manifest:media-type=""/>
  <manifest:file-entry manifest:full-path="Object 15" manifest:media-type="application/octet-stream"/>
  <manifest:file-entry manifest:full-path="ObjectReplacements/Object 15" manifest:media-type=""/>
  <manifest:file-entry manifest:full-path="Object 16" manifest:media-type="application/octet-stream"/>
  <manifest:file-entry manifest:full-path="ObjectReplacements/Object 16" manifest:media-type=""/>
  <manifest:file-entry manifest:full-path="Object 17" manifest:media-type="application/octet-stream"/>
  <manifest:file-entry manifest:full-path="ObjectReplacements/Object 17" manifest:media-type=""/>
  <manifest:file-entry manifest:full-path="Object 18" manifest:media-type="application/octet-stream"/>
  <manifest:file-entry manifest:full-path="ObjectReplacements/Object 18" manifest:media-type=""/>
  <manifest:file-entry manifest:full-path="Object 19" manifest:media-type="application/octet-stream"/>
  <manifest:file-entry manifest:full-path="ObjectReplacements/Object 19" manifest:media-type=""/>
  <manifest:file-entry manifest:full-path="Object 20" manifest:media-type="application/octet-stream"/>
  <manifest:file-entry manifest:full-path="ObjectReplacements/Object 20" manifest:media-type=""/>
  <manifest:file-entry manifest:full-path="Object 21" manifest:media-type="application/octet-stream"/>
  <manifest:file-entry manifest:full-path="ObjectReplacements/Object 21" manifest:media-type=""/>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jpeg" manifest:media-type="image/jpeg"/>
  <manifest:file-entry manifest:full-path="media/image10.gif" manifest:media-type="image/gif"/>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png" manifest:media-type="image/png"/>
  <manifest:file-entry manifest:full-path="media/image15.png" manifest:media-type="image/png"/>
  <manifest:file-entry manifest:full-path="media/image16.jpeg" manifest:media-type="image/jpeg"/>
  <manifest:file-entry manifest:full-path="media/image17.jpeg" manifest:media-type="image/jpeg"/>
  <manifest:file-entry manifest:full-path="media/image18.jpg" manifest:media-type="image/jpeg"/>
  <manifest:file-entry manifest:full-path="media/image19.jpeg" manifest:media-type="image/jpe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jpeg" manifest:media-type="image/jpeg"/>
  <manifest:file-entry manifest:full-path="media/image26.png" manifest:media-type="image/png"/>
  <manifest:file-entry manifest:full-path="media/image27.png" manifest:media-type="image/png"/>
  <manifest:file-entry manifest:full-path="media/image28.png" manifest:media-type="image/png"/>
  <manifest:file-entry manifest:full-path="media/image29.jpeg" manifest:media-type="image/jpeg"/>
  <manifest:file-entry manifest:full-path="media/image30.png" manifest:media-type="image/png"/>
  <manifest:file-entry manifest:full-path="media/image31.png" manifest:media-type="image/png"/>
  <manifest:file-entry manifest:full-path="media/image32.png" manifest:media-type="image/png"/>
  <manifest:file-entry manifest:full-path="media/image33.emf" manifest:media-type=""/>
  <manifest:file-entry manifest:full-path="media/image34.jpeg" manifest:media-type="image/jpeg"/>
  <manifest:file-entry manifest:full-path="media/image35.png" manifest:media-type="image/png"/>
  <manifest:file-entry manifest:full-path="media/image36.png" manifest:media-type="image/png"/>
  <manifest:file-entry manifest:full-path="media/image37.jpeg" manifest:media-type="image/jpeg"/>
  <manifest:file-entry manifest:full-path="media/image38.png" manifest:media-type="image/png"/>
  <manifest:file-entry manifest:full-path="media/image39.png" manifest:media-type="image/png"/>
  <manifest:file-entry manifest:full-path="media/image40.png" manifest:media-type="image/png"/>
  <manifest:file-entry manifest:full-path="media/image41.emf" manifest:media-type=""/>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jpeg" manifest:media-type="image/jpe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jpg" manifest:media-type="image/jpeg"/>
  <manifest:file-entry manifest:full-path="media/image52.emf" manifest:media-type=""/>
  <manifest:file-entry manifest:full-path="media/image53.png" manifest:media-type="image/png"/>
  <manifest:file-entry manifest:full-path="media/image54.jpeg" manifest:media-type="image/jpeg"/>
  <manifest:file-entry manifest:full-path="media/image55.png" manifest:media-type="image/png"/>
  <manifest:file-entry manifest:full-path="media/image56.jpeg" manifest:media-type="image/jpeg"/>
  <manifest:file-entry manifest:full-path="media/image57.jpeg" manifest:media-type="image/jpeg"/>
  <manifest:file-entry manifest:full-path="media/image58.png" manifest:media-type="image/png"/>
  <manifest:file-entry manifest:full-path="media/image59.png" manifest:media-type="image/png"/>
  <manifest:file-entry manifest:full-path="media/image60.png" manifest:media-type="image/png"/>
  <manifest:file-entry manifest:full-path="media/image61.emf" manifest:media-type=""/>
  <manifest:file-entry manifest:full-path="media/image62.emf" manifest:media-type=""/>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jpeg" manifest:media-type="image/jpe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jpg" manifest:media-type="image/jpeg"/>
  <manifest:file-entry manifest:full-path="media/image78.png" manifest:media-type="image/png"/>
  <manifest:file-entry manifest:full-path="media/image79.png" manifest:media-type="image/png"/>
  <manifest:file-entry manifest:full-path="media/image80.png" manifest:media-type="image/png"/>
  <manifest:file-entry manifest:full-path="media/image81.jpg" manifest:media-type="image/jpeg"/>
  <manifest:file-entry manifest:full-path="media/image82.gif" manifest:media-type="image/gif"/>
  <manifest:file-entry manifest:full-path="media/image83.emf" manifest:media-type=""/>
  <manifest:file-entry manifest:full-path="media/image84.png" manifest:media-type="image/png"/>
  <manifest:file-entry manifest:full-path="settings.xml" manifest:media-type="text/xml"/>
  <manifest:file-entry manifest:full-path="styles.xml" manifest:media-type="text/xml"/>
  <manifest:file-entry manifest:full-path="media/image85.png" manifest:media-type="image/pn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paragraph" style:name="a1337">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font-variant="normal" fo:text-transform="none" fo:color="#c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0">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42">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2">
      <style:paragraph-properties fo:line-height="100%" fo:text-align="left" style:tab-stop-distance="1in" fo:margin-left="0.62992in" fo:margin-right="0in" fo:text-indent="0in" fo:margin-top="0in" fo:margin-bottom="0.1576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45">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5" style:parent-style-name="Graphics">
      <style:graphic-properties draw:fill="none" fo:clip="rect(0in, 0in, 0in, 0in)" draw:stroke="none" draw:luminance="0%" draw:contrast="0%" draw:image-opacity="100%"/>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47">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1in" fo:margin-left="0in" fo:margin-right="0in" fo:text-indent="0in" fo:margin-top="0in" fo:margin-bottom="0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9">
      <style:graphic-properties fo:wrap-option="wrap" fo:padding-top="0.04921in" fo:padding-bottom="0.04921in" fo:padding-left="0.09843in" fo:padding-right="0.09843in" draw:textarea-vertical-align="top" draw:textarea-horizontal-align="center" draw:fill="none" draw:stroke="solid" svg:stroke-width="0.01042in" svg:stroke-color="#156082" svg:stroke-opacity="100%" draw:stroke-linejoin="miter" svg:stroke-linecap="butt" draw:auto-grow-width="false" draw:auto-grow-height="false"/>
      <style:paragraph-properties style:font-independent-line-spacing="false" style:writing-mode="lr-tb"/>
    </style:style>
    <style:style style:family="paragraph" style:name="a208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40">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6" style:parent-style-name="Graphics">
      <style:graphic-properties draw:fill="none" fo:clip="rect(0in, 0in, 0in, 0in)" draw:stroke="none" draw:luminance="0%" draw:contrast="0%" draw:image-opacity="100%"/>
    </style:style>
    <style:style style:family="text" style:name="a208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8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34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347" style:parent-style-name="Graphics">
      <style:graphic-properties draw:fill="none" fo:clip="rect(0in, 0in, 0in, 0in)" draw:stroke="none" draw:luminance="0%" draw:contrast="0%" draw:image-opacity="100%"/>
    </style:style>
    <style:style style:family="graphic" style:name="a1348" style:parent-style-name="Graphics">
      <style:graphic-properties draw:fill="none" fo:clip="rect(0in, 0in, 0in, 0in)" draw:stroke="none" draw:luminance="0%" draw:contrast="0%" draw:image-opacity="100%"/>
    </style:style>
    <style:style style:family="graphic" style:name="a1349" style:parent-style-name="Graphics">
      <style:graphic-properties draw:fill="none" fo:clip="rect(0in, 0in, 0in, 0in)" draw:stroke="none" draw:luminance="0%" draw:contrast="0%" draw:image-opacity="100%"/>
    </style:style>
    <style:style style:family="text" style:name="a1850">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2">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5">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85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6">
      <style:graphic-properties draw:fill="solid" draw:fill-color="#5b9bd5" draw:opacity="100%" draw:stroke="solid" svg:stroke-width="0.02778in" svg:stroke-color="#41719c" svg:stroke-opacity="100%"/>
    </style:style>
    <style:style style:family="paragraph" style:name="a1857">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8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59">
      <style:text-properties fo:font-variant="normal" fo:text-transform="none" fo:color="#0000ff"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889">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2">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09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93">
      <style:graphic-properties draw:fill="solid" draw:fill-color="#5b9bd5" draw:opacity="100%" draw:stroke="solid" svg:stroke-width="0.02778in" svg:stroke-color="#41719c" svg:stroke-opacity="100%"/>
    </style:style>
    <style:style style:family="paragraph" style:name="a7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0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1353">
      <style:graphic-properties draw:fill="none" draw:stroke="none"/>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57">
      <style:graphic-properties draw:fill="solid" draw:fill-color="#5b9bd5" draw:opacity="100%" draw:stroke="solid" svg:stroke-width="0.02778in" svg:stroke-color="#41719c" svg:stroke-opacity="100%"/>
    </style:style>
    <style:style style:family="presentation" style:name="a135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3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6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1">
      <style:text-properties fo:font-variant="normal" fo:text-transform="none" fo:color="#0000ff"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9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2">
      <style:text-properties fo:font-variant="normal" fo:text-transform="none" fo:color="#0000ff"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8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63">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4">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4">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65">
      <style:text-properties fo:font-variant="normal" fo:text-transform="none" fo:color="#00b05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Times New Roman" style:font-family-asian="Tahoma" style:font-family-complex="Times New Roman" style:font-family-generic="roman" style:font-family-generic-asian="swiss"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86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68">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5">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60">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19">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64">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7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1">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6">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72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7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2">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4">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0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00b0f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3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3">
      <style:text-properties fo:font-variant="normal" fo:text-transform="none" fo:color="#000000" style:text-line-through-type="none" style:text-line-through-style="none" style:text-line-through-width="auto" style:text-line-through-color="font-color" style:text-position="-25% 66.6667%"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733">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70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34">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5">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5">
      <style:paragraph-properties fo:line-height="100%" fo:text-align="center"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70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8">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381">
      <style:paragraph-properties fo:line-height="100%" fo:text-align="left" style:tab-stop-distance="1in" fo:margin-left="0.94488in" fo:margin-right="0in" fo:text-indent="-0.31496in" fo:margin-top="0in" fo:margin-bottom="0.1576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4">
      <style:paragraph-properties fo:line-height="100%" fo:text-align="left" style:tab-stop-distance="1in" fo:margin-left="0.94488in" fo:margin-right="0in" fo:text-indent="-0.31496in" fo:margin-top="0in" fo:margin-bottom="0.1576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8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0">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2">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894">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1">
      <style:graphic-properties draw:fill="solid" draw:fill-color="#5b9bd5" draw:opacity="100%" draw:stroke="solid" svg:stroke-width="0.02778in" svg:stroke-color="#41719c" svg:stroke-opacity="100%"/>
    </style:style>
    <style:style style:family="text" style:name="a1895">
      <style:text-properties fo:font-variant="normal" fo:text-transform="none" fo:color="#000000" style:text-line-through-type="none" style:text-line-through-style="none" style:text-line-through-width="auto" style:text-line-through-color="font-color" style:text-position="0% 100%" fo:font-family="Times New Roman" style:font-family-asian="Tahoma" style:font-family-complex="Times New Roman" style:font-family-generic="roman" style:font-family-generic-asian="swiss"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9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9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04">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9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5">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1208" style:parent-style-name="Graphics">
      <style:graphic-properties draw:fill="none" draw:stroke="none"/>
    </style:style>
    <style:style style:family="graphic" style:name="a1209" style:parent-style-name="Graphics">
      <style:graphic-properties draw:fill="none" draw:stroke="none"/>
    </style:style>
    <style:style style:family="text" style:name="a171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1">
      <style:text-properties fo:font-variant="normal" fo:text-transform="none" fo:color="#000000" style:text-line-through-type="none" style:text-line-through-style="none" style:text-line-through-width="auto" style:text-line-through-color="font-color" style:text-position="0% 100%" fo:font-family="Symbol"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7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71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3">
      <style:graphic-properties draw:fill="solid" draw:fill-color="#5b9bd5" draw:opacity="100%" draw:stroke="solid" svg:stroke-width="0.02778in" svg:stroke-color="#41719c" svg:stroke-opacity="100%"/>
    </style:style>
    <style:style style:family="text" style:name="a171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7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715">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4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46">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1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7">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8">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391">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3">
      <style:text-properties fo:font-variant="normal" fo:text-transform="none" fo:color="#000000" style:text-line-through-type="none" style:text-line-through-style="none" style:text-line-through-width="auto" style:text-line-through-color="font-color" style:text-position="30% 66.6667%"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5">
      <style:paragraph-properties fo:line-height="100%" fo:text-align="left" style:tab-stop-distance="1in" fo:margin-left="0.94488in" fo:margin-right="0in" fo:text-indent="-0.31496in" fo:margin-top="0in" fo:margin-bottom="0.1576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9">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1213">
      <style:graphic-properties draw:fill="none" draw:stroke="none"/>
    </style:style>
    <style:style style:family="graphic" style:name="a1214">
      <style:graphic-properties draw:fill="none" draw:stroke="none"/>
    </style:style>
    <style:style style:family="drawing-page" style:name="a1215">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16">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1219" style:parent-style-name="Graphics">
      <style:graphic-properties draw:fill="none" fo:clip="rect(0in, 0in, 0in, 0in)" draw:stroke="none"/>
    </style:style>
    <style:style style:family="text" style:name="a172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21">
      <style:text-properties fo:font-variant="normal" fo:text-transform="none" fo:color="#000000" style:text-line-through-type="none" style:text-line-through-style="none" style:text-line-through-width="auto" style:text-line-through-color="font-color" style:text-position="33% 66.6667%"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51">
      <style:paragraph-properties fo:line-height="100%" fo:text-align="left"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23">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54">
      <style:paragraph-properties fo:line-height="100%" style:tab-stop-distance="1in" fo:margin-left="0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726" style:parent-style-name="Graphics">
      <style:graphic-properties draw:fill="none" fo:clip="rect(0in, 0in, 0in, 0in)" draw:stroke="none" draw:luminance="0%" draw:contrast="0%" draw:image-opacity="100%"/>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27" style:parent-style-name="Graphics">
      <style:graphic-properties draw:fill="none" fo:clip="rect(0in, 0in, 0in, 0in)" draw:stroke="none" draw:luminance="0%" draw:contrast="0%" draw:image-opacity="100%"/>
    </style:style>
    <style:style style:family="paragraph" style:name="a757">
      <style:paragraph-properties fo:line-height="100%" style:tab-stop-distance="1in" fo:margin-left="0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3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760">
      <style:paragraph-properties fo:line-height="100%" style:tab-stop-distance="1in" fo:margin-left="0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3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763">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34">
      <style:graphic-properties draw:fill="solid" draw:fill-color="#5b9bd5" draw:opacity="100%" draw:stroke="solid" svg:stroke-width="0.02778in" svg:stroke-color="#41719c" svg:stroke-opacity="100%"/>
    </style:style>
    <style:style style:family="presentation" style:name="a173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7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66">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3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3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3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9">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1239">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41">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42">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2">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45">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775">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6" style:parent-style-name="Graphics">
      <style:graphic-properties draw:fill="none" fo:clip="rect(0in, 0in, 0in, 0in)" draw:stroke="none" draw:luminance="0%" draw:contrast="0%" draw:image-opacity="100%"/>
    </style:style>
    <style:style style:family="graphic" style:name="a1747" style:parent-style-name="Graphics">
      <style:graphic-properties draw:fill="none" fo:clip="rect(0in, 0in, 0in, 0in)" draw:stroke="none" draw:luminance="0%" draw:contrast="0%" draw:image-opacity="100%"/>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4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0">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1243" style:parent-style-name="Graphics">
      <style:graphic-properties draw:fill="none" draw:stroke="none"/>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124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48" style:parent-style-name="Graphics">
      <style:graphic-properties draw:fill="none" draw:stroke="none"/>
    </style:style>
    <style:style style:family="text" style:name="a124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5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51">
      <style:text-properties fo:font-variant="normal" fo:text-transform="none" fo:color="#202122" style:text-line-through-type="none" style:text-line-through-style="none" style:text-line-through-width="auto" style:text-line-through-color="font-color" style:text-position="0% 100%" fo:font-family="Arial" style:font-family-generic="swiss" style:font-pitch="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1">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2">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5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784">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5">
      <style:text-properties fo:font-variant="normal" fo:text-transform="none" fo:color="#202122" style:text-line-through-type="none" style:text-line-through-style="none" style:text-line-through-width="auto" style:text-line-through-color="font-color" style:text-position="0% 100%" fo:font-family="Arial" style:font-family-generic="swiss" style:font-pitch="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6">
      <style:text-properties fo:font-variant="normal" fo:text-transform="none" fo:color="#202122"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7">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5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0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1">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4">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7">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52">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4">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graphic" style:name="a1255" style:parent-style-name="Graphics">
      <style:graphic-properties draw:fill="none" draw:stroke="none"/>
    </style:style>
    <style:style style:family="graphic" style:name="a1256">
      <style:graphic-properties draw:fill="none" draw:stroke="none"/>
    </style:style>
    <style:style style:family="graphic" style:name="a1257">
      <style:graphic-properties draw:fill="none" draw:stroke="none"/>
    </style:style>
    <style:style style:family="text" style:name="a125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59">
      <style:paragraph-properties fo:line-height="100%" fo:text-align="left" style:tab-stop-distance="1in" fo:margin-left="0.47244in" fo:margin-right="0in" fo:text-indent="-0.354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0">
      <style:text-properties fo:font-variant="normal" fo:text-transform="none" fo:color="#202122" style:text-line-through-type="none" style:text-line-through-style="none" style:text-line-through-width="auto" style:text-line-through-color="font-color" style:text-position="0% 100%" fo:font-family="Arial" style:font-family-generic="swiss" style:font-pitch="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61">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64">
      <style:text-properties fo:font-variant="normal" fo:text-transform="none" fo:color="#202122" style:text-line-through-type="none" style:text-line-through-style="none" style:text-line-through-width="auto" style:text-line-through-color="font-color" style:text-position="0% 100%" fo:font-family="Arial" style:font-family-generic="swiss" style:font-pitch="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4">
      <style:paragraph-properties fo:line-height="100%" style:tab-stop-distance="1in" fo:margin-left="0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5">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76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797" style:parent-style-name="Graphics">
      <style:graphic-properties draw:fill="none" fo:clip="rect(0in, 0in, 0in, 0in)" draw:stroke="none" draw:luminance="0%" draw:contrast="0%" draw:image-opacity="100%"/>
    </style:style>
    <style:style style:family="text" style:name="a176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98" style:parent-style-name="Graphics">
      <style:graphic-properties draw:fill="none" fo:clip="rect(0in, 0in, 0in, 0in)" draw:stroke="none" draw:luminance="0%" draw:contrast="0%" draw:image-opacity="100%"/>
    </style:style>
    <style:style style:family="paragraph" style:name="a176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9" style:parent-style-name="Graphics">
      <style:graphic-properties draw:fill="none" fo:clip="rect(0in, 0in, 0in, 0in)" draw:stroke="none" draw:luminance="0%" draw:contrast="0%" draw:image-opacity="100%"/>
    </style:style>
    <style:style style:family="graphic" style:name="a610">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61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14">
      <style:graphic-properties draw:fill="solid" draw:fill-color="#5b9bd5" draw:opacity="100%" draw:stroke="solid" svg:stroke-width="0.02778in" svg:stroke-color="#41719c" svg:stroke-opacity="100%"/>
    </style:style>
    <style:style style:family="presentation" style:name="a61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6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61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1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1">
      <style:paragraph-properties fo:line-height="100%" fo:text-align="left" style:tab-stop-distance="1in" fo:margin-left="0.49311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4">
      <style:paragraph-properties fo:line-height="100%" fo:text-align="left" style:tab-stop-distance="1in" fo:margin-left="1.00492in" fo:margin-right="0in" fo:text-indent="-0.375in" fo:margin-top="0in" fo:margin-bottom="0.1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67">
      <style:paragraph-properties fo:line-height="100%" fo:text-align="left" style:tab-stop-distance="1in" fo:margin-left="0.49311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7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771">
      <style:graphic-properties draw:fill="solid" draw:fill-color="#5b9bd5" draw:opacity="100%" draw:stroke="solid" svg:stroke-width="0.02778in" svg:stroke-color="#41719c" svg:stroke-opacity="100%"/>
    </style:style>
    <style:style style:family="presentation" style:name="a17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7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74">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78">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9">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21">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7">
      <style:paragraph-properties fo:line-height="100%" fo:text-align="left"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0">
      <style:paragraph-properties fo:line-height="100%" fo:text-align="left" style:tab-stop-distance="1in" fo:margin-left="1.00492in" fo:margin-right="0in" fo:text-indent="-0.375in" fo:margin-top="0in" fo:margin-bottom="0.1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2">
      <style:text-properties fo:font-variant="normal" fo:text-transform="none" fo:color="#4e95d9"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4">
      <style:paragraph-properties fo:line-height="100%" fo:text-align="left" style:tab-stop-distance="1in" fo:margin-left="1.00492in" fo:margin-right="0in" fo:text-indent="-0.375in" fo:margin-top="0in" fo:margin-bottom="0.1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0">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78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8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5">
      <style:text-properties fo:font-variant="normal" fo:text-transform="none" fo:color="#4e95d9"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6">
      <style:text-properties fo:font-variant="normal" fo:text-transform="none" fo:color="#4e95d9"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9">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0">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0">
      <style:paragraph-properties fo:line-height="100%" fo:text-align="left"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1">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2">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3">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4">
      <style:paragraph-properties fo:line-height="100%" fo:text-align="left"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5">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6">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08">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9">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0">
      <style:text-properties fo:font-variant="normal" fo:text-transform="none" fo:color="#0070c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2">
      <style:paragraph-properties fo:line-height="100%" fo:text-align="left" style:tab-stop-distance="1in" fo:margin-left="1.00492in" fo:margin-right="0in" fo:text-indent="-0.375in" fo:margin-top="0in" fo:margin-bottom="0.1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4">
      <style:text-properties fo:font-variant="normal" fo:text-transform="none" fo:color="#4e95d9"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6">
      <style:text-properties fo:font-variant="normal" fo:text-transform="none" fo:color="#4e95d9"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2">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0" style:parent-style-name="Graphics">
      <style:graphic-properties draw:fill="none" fo:clip="rect(0in, 0in, 0in, 0in)" draw:stroke="none" draw:luminance="0%" draw:contrast="0%" draw:image-opacity="100%"/>
    </style:style>
    <style:style style:family="text" style:name="a179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1" style:parent-style-name="Graphics">
      <style:graphic-properties draw:fill="none" fo:clip="rect(0in, 0in, 0in, 0in)" draw:stroke="none" draw:luminance="0%" draw:contrast="0%" draw:image-opacity="100%"/>
    </style:style>
    <style:style style:family="paragraph" style:name="a1795">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798">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5" style:parent-style-name="Graphics">
      <style:graphic-properties draw:fill="none" fo:clip="rect(0in, 0in, 0in, 0in)" draw:stroke="none"/>
    </style:style>
    <style:style style:family="text" style:name="a1106">
      <style:text-properties fo:font-variant="normal" fo:text-transform="none" fo:color="#ff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0">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0">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1">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2">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13">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3">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6">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7">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8">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0">
      <style:paragraph-properties fo:line-height="100%" fo:text-align="left" style:tab-stop-distance="1in" fo:margin-left="1.00492in" fo:margin-right="0in" fo:text-indent="-0.375in" fo:margin-top="0in" fo:margin-bottom="0.1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4">
      <style:paragraph-properties fo:line-height="100%" fo:text-align="left" style:tab-stop-distance="1in" fo:margin-left="1.00492in" fo:margin-right="0in" fo:text-indent="-0.375in" fo:margin-top="0in" fo:margin-bottom="0.1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297" style:parent-style-name="Graphics">
      <style:graphic-properties draw:fill="none" fo:clip="rect(0in, 0in, 0in, 0in)" draw:stroke="none" draw:luminance="0%" draw:contrast="0%" draw:image-opacity="100%"/>
    </style:style>
    <style:style style:family="graphic" style:name="a1298" style:parent-style-name="Graphics">
      <style:graphic-properties draw:fill="none" fo:clip="rect(0in, 0in, 0in, 0in)" draw:stroke="none" draw:luminance="0%" draw:contrast="0%" draw:image-opacity="100%"/>
    </style:style>
    <style:style style:family="text" style:name="a129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12">
      <style:graphic-properties draw:fill="solid" draw:fill-color="#5b9bd5" draw:opacity="100%" draw:stroke="solid" svg:stroke-width="0.02778in" svg:stroke-color="#41719c" svg:stroke-opacity="100%"/>
    </style:style>
    <style:style style:family="presentation" style:name="a111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1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15">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16" style:parent-style-name="Graphics">
      <style:graphic-properties draw:fill="none" fo:clip="rect(0in, 0in, 0in, 0in)" draw:stroke="none" draw:luminance="0%" draw:contrast="0%" draw:image-opacity="100%"/>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20">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1">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2">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3">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5">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5">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1626">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6" style:parent-style-name="Graphics">
      <style:graphic-properties draw:fill="none" fo:clip="rect(0in, 0in, 0in, 0in)" draw:stroke="none" draw:luminance="0%" draw:contrast="0%" draw:image-opacity="100%"/>
    </style:style>
    <style:style style:family="text" style:name="a1627">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8">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9">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20">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7">
      <style:text-properties fo:font-variant="normal" fo:text-transform="none" fo:color="#4e95d9"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30">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66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633" style:parent-style-name="Graphics">
      <style:graphic-properties draw:fill="none" fo:clip="rect(0in, 0in, 0in, 0in)" draw:stroke="none" draw:luminance="0%" draw:contrast="0%" draw:image-opacity="100%"/>
    </style:style>
    <style:style style:family="presentation" style:name="a663">
      <style:graphic-properties draw:fill="solid" draw:fill-color="#5b9bd5" draw:opacity="100%" draw:stroke="solid" svg:stroke-width="0.02778in" svg:stroke-color="#41719c" svg:stroke-opacity="100%"/>
    </style:style>
    <style:style style:family="graphic" style:name="a1634" style:parent-style-name="Graphics">
      <style:graphic-properties draw:fill="none" fo:clip="rect(0in, 0in, 0in, 0in)" draw:stroke="none" draw:luminance="0%" draw:contrast="0%" draw:image-opacity="100%"/>
    </style:style>
    <style:style style:family="presentation" style:name="a6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3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3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66">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63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667">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8" style:parent-style-name="Graphics">
      <style:graphic-properties draw:fill="none" draw:stroke="none"/>
    </style:style>
    <style:style style:family="paragraph" style:name="a66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9" style:parent-style-name="Graphics">
      <style:graphic-properties draw:fill="none" draw:stroke="none"/>
    </style:style>
    <style:style style:family="presentation" style:name="a66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13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1">
      <style:text-properties fo:font-variant="normal" fo:text-transform="none" fo:color="#4e95d9"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9">
      <style:paragraph-properties fo:line-height="100%" style:tab-stop-distance="1in" fo:margin-left="0in" fo:margin-right="0in" fo:text-indent="0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43">
      <style:graphic-properties draw:fill="solid" draw:fill-color="#5b9bd5" draw:opacity="100%" draw:stroke="solid" svg:stroke-width="0.02778in" svg:stroke-color="#41719c" svg:stroke-opacity="100%"/>
    </style:style>
    <style:style style:family="paragraph" style:name="a6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74">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64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46">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7">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4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6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7">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0">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font-variant="normal" fo:text-transform="none" fo:color="#46b1e1"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5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5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1">
      <style:paragraph-properties fo:line-height="100%" style:tab-stop-distance="1in" fo:margin-left="0in" fo:margin-right="0in" fo:text-indent="0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7">
      <style:paragraph-properties fo:line-height="100%" style:tab-stop-distance="1in" fo:margin-left="0in" fo:margin-right="0in" fo:text-indent="0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9">
      <style:text-properties fo:font-variant="normal" fo:text-transform="none" fo:color="#0000ff"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2">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3">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4">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5">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6">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9">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9">
      <style:text-properties fo:font-variant="normal" fo:text-transform="none" fo:color="#0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0">
      <style:text-properties fo:font-variant="normal" fo:text-transform="none" fo:color="#0000ff"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1">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164" style:parent-style-name="Graphics">
      <style:graphic-properties draw:fill="none" fo:clip="rect(0in, 0in, 0in, 0in)" draw:stroke="none" draw:luminance="0%" draw:contrast="0%" draw:image-opacity="100%"/>
    </style:style>
    <style:style style:family="text" style:name="a116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68">
      <style:text-properties fo:font-variant="normal" fo:text-transform="none" fo:color="#0f0f0f" style:text-line-through-type="none" style:text-line-through-style="none" style:text-line-through-width="auto" style:text-line-through-color="font-color" style:text-position="0% 100%" fo:font-family="Roboto"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9">
      <style:text-properties fo:font-variant="normal" fo:text-transform="none" fo:color="#0f0f0f" style:text-line-through-type="none" style:text-line-through-style="none" style:text-line-through-width="auto" style:text-line-through-color="font-color" style:text-position="0% 100%" fo:font-family="Roboto"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70">
      <style:text-properties fo:font-variant="normal" fo:text-transform="none" fo:color="#c04f15"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7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1677">
      <style:graphic-properties draw:fill="none" draw:stroke="none"/>
    </style:style>
    <style:style style:family="graphic" style:name="a1678">
      <style:graphic-properties draw:fill="none" draw:stroke="none"/>
    </style:style>
    <style:style style:family="drawing-page" style:name="a1679">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528">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7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7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75">
      <style:graphic-properties draw:fill="solid" draw:fill-color="#5b9bd5" draw:opacity="100%" draw:stroke="solid" svg:stroke-width="0.02778in" svg:stroke-color="#41719c" svg:stroke-opacity="100%"/>
    </style:style>
    <style:style style:family="presentation" style:name="a1176">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1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78">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8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68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8">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00">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3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0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2">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3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4">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4">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50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37">
      <style:paragraph-properties fo:line-height="100%" fo:text-align="center" style:tab-stop-distance="1in" fo:margin-left="0.47244in" fo:margin-right="0in" fo:text-indent="-0.23622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8">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509">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9" style:parent-style-name="Graphics">
      <style:graphic-properties draw:fill="none" fo:clip="rect(0in, 0in, 0in, 0in)" draw:stroke="none" draw:luminance="0%" draw:contrast="0%" draw:image-opacity="100%"/>
    </style:style>
    <style:style style:family="graphic" style:name="a118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185" style:parent-style-name="Graphics">
      <style:graphic-properties draw:fill="none" fo:clip="rect(0in, 0in, 0in, 0in)" draw:stroke="none" draw:luminance="0%" draw:contrast="0%" draw:image-opacity="100%"/>
    </style:style>
    <style:style style:family="text" style:name="a1186">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18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0">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2">
      <style:text-properties fo:font-variant="normal" fo:text-transform="none" fo:color="#46b1e1"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3">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69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2" style:parent-style-name="Graphics">
      <style:graphic-properties draw:fill="none" fo:clip="rect(0in, 0in, 0in, 0in)" draw:stroke="none"/>
    </style:style>
    <style:style style:family="paragraph" style:name="a1696">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3">
      <style:graphic-properties draw:fill="none" draw:stroke="none"/>
    </style:style>
    <style:style style:family="graphic" style:name="a1004">
      <style:graphic-properties draw:fill="none" draw:stroke="none"/>
    </style:style>
    <style:style style:family="text" style:name="a169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9">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0">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51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5">
      <style:graphic-properties fo:wrap-option="wrap" fo:padding-top="0.05in" fo:padding-bottom="0.05in" fo:padding-left="0.1in" fo:padding-right="0.1in" draw:textarea-vertical-align="top" draw:textarea-horizontal-align="center" draw:fill="solid" draw:fill-color="#ffffff" draw:opacity="100%" draw:stroke="none" draw:auto-grow-width="false" draw:auto-grow-height="true"/>
      <style:paragraph-properties style:font-independent-line-spacing="true" style:writing-mode="lr-tb"/>
    </style:style>
    <style:style style:family="text" style:name="a151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7">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8">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9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92">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4">
      <style:graphic-properties fo:wrap-option="wrap" fo:padding-top="0.05in" fo:padding-bottom="0.05in" fo:padding-left="0.1in" fo:padding-right="0.1in" draw:textarea-vertical-align="middle" draw:textarea-horizontal-align="center" draw:fill="solid" draw:fill-color="#deebf7"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1195">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9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11">
      <style:graphic-properties draw:fill="solid" draw:fill-color="#5b9bd5" draw:opacity="100%" draw:stroke="solid" svg:stroke-width="0.02778in" svg:stroke-color="#41719c" svg:stroke-opacity="100%"/>
    </style:style>
    <style:style style:family="presentation" style:name="a10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0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14">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18">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50">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paragraph" style:name="a152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2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3" style:parent-style-name="Graphics">
      <style:graphic-properties draw:fill="none" fo:clip="rect(0in, 0in, 0in, 0in)" draw:stroke="none"/>
    </style:style>
    <style:style style:family="graphic" style:name="a55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524" style:parent-style-name="Graphics">
      <style:graphic-properties draw:fill="none" fo:clip="rect(0in, 0in, 0in, 0in)" draw:stroke="none"/>
    </style:style>
    <style:style style:family="text" style:name="a554">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5">
      <style:text-properties fo:font-variant="normal" fo:text-transform="none" fo:color="#0070c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6">
      <style:text-properties fo:font-variant="normal" fo:text-transform="none" fo:color="#0070c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6">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1527">
      <style:text-properties fo:font-variant="normal" fo:text-transform="none" fo:color="#0070c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8">
      <style:text-properties fo:font-variant="normal" fo:text-transform="none" fo:color="#c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9">
      <style:text-properties fo:font-variant="normal" fo:text-transform="none" fo:color="#c00000"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55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020">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2">
      <style:paragraph-properties fo:line-height="100%"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5">
      <style:paragraph-properties fo:line-height="100%"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9">
      <style:paragraph-properties fo:line-height="100%"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3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5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2">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2">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1533">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4">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5">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6">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0008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8">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8">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paragraph" style:name="a153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7">
      <style:paragraph-properties fo:line-height="100%"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0">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aragraph" style:name="a5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1" style:parent-style-name="Graphics">
      <style:graphic-properties draw:fill="none" fo:clip="rect(0in, 0in, 0in, 0in)" draw:stroke="none" draw:luminance="0%" draw:contrast="0%" draw:image-opacity="100%"/>
    </style:style>
    <style:style style:family="graphic" style:name="a57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542" style:parent-style-name="Graphics">
      <style:graphic-properties draw:fill="none" fo:clip="rect(0in, 0in, 0in, 0in)" draw:stroke="none"/>
    </style:style>
    <style:style style:family="text" style:name="a572">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4">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graphic" style:name="a15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6">
      <style:graphic-properties draw:fill="solid" draw:fill-color="#5b9bd5" draw:opacity="100%" draw:stroke="solid" svg:stroke-width="0.02778in" svg:stroke-color="#41719c" svg:stroke-opacity="100%"/>
    </style:style>
    <style:style style:family="paragraph" style:name="a5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57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5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78">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49">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fo:text-align="left"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1">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5">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7">
      <style:paragraph-properties fo:line-height="100%" fo:text-align="left"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0">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paragraph" style:name="a155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9">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55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6">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6">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1557">
      <style:text-properties fo:font-variant="normal" fo:text-transform="none" fo:color="#46b1e1"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8">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9">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9">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3">
      <style:paragraph-properties fo:line-height="100%" fo:text-align="left" style:tab-stop-distance="1in" fo:margin-left="0in" fo:margin-right="0in" fo:text-indent="0in" fo:margin-top="0in" fo:margin-bottom="0.069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3">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91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6" style:parent-style-name="Graphics">
      <style:graphic-properties draw:fill="none" fo:clip="rect(0in, 0in, 0in, 0in)" draw:stroke="none" draw:luminance="0%" draw:contrast="0%" draw:image-opacity="100%"/>
    </style:style>
    <style:style style:family="graphic" style:name="a1057" style:parent-style-name="Graphics">
      <style:graphic-properties draw:fill="none" fo:clip="rect(0in, 0in, 0in, 0in)" draw:stroke="none" draw:luminance="0%" draw:contrast="0%" draw:image-opacity="100%"/>
    </style:style>
    <style:style style:family="presentation" style:name="a916">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7">
      <style:graphic-properties draw:fill="solid" draw:fill-color="#deebf7" draw:opacity="100%" draw:stroke="solid" svg:stroke-width="0.01042in" svg:stroke-color="#ff0000" svg:stroke-opacity="100%" draw:stroke-linejoin="miter" svg:stroke-linecap="butt"/>
    </style:style>
    <style:style style:family="paragraph" style:name="a105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0">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1">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2">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1563">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4">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5">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95">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text" style:name="a1566">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7">
      <style:text-properties fo:font-variant="normal" fo:text-transform="none" fo:color="#00b05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8">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98">
      <style:graphic-properties fo:wrap-option="wrap" fo:padding-top="0.04921in" fo:padding-bottom="0.04921in" fo:padding-left="0.09843in" fo:padding-right="0.09843in" draw:textarea-vertical-align="middle" draw:textarea-horizontal-align="left" draw:fill="solid" draw:fill-color="#99ccff" draw:opacity="50%" draw:stroke="solid" svg:stroke-width="0in" svg:stroke-color="#000000" svg:stroke-opacity="100%" draw:stroke-linejoin="miter" svg:stroke-linecap="butt" draw:auto-grow-width="false" draw:auto-grow-height="false"/>
      <style:paragraph-properties style:font-independent-line-spacing="false" style:writing-mode="lr-tb"/>
    </style:style>
    <style:style style:family="paragraph" style:name="a1569">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1061" style:parent-style-name="Graphics">
      <style:graphic-properties draw:fill="none" draw:stroke="non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65">
      <style:graphic-properties draw:fill="solid" draw:fill-color="#5b9bd5" draw:opacity="100%" draw:stroke="solid" svg:stroke-width="0.02778in" svg:stroke-color="#41719c" svg:stroke-opacity="100%"/>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66">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92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68">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2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8" style:parent-style-name="Graphics">
      <style:graphic-properties draw:fill="none" draw:stroke="none"/>
    </style:style>
    <style:style style:family="text" style:name="a92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1">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3">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4">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5">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6">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9">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00">
      <style:text-properties fo:font-variant="normal" fo:text-transform="none" fo:color="#215f9a"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3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1">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2">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07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2" style:parent-style-name="Graphics">
      <style:graphic-properties draw:fill="none" fo:clip="rect(0in, 0in, 0in, 0in)" draw:stroke="none"/>
    </style:style>
    <style:style style:family="text" style:name="a190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933" style:parent-style-name="Graphics">
      <style:graphic-properties draw:fill="none" fo:clip="rect(0in, 0in, 0in, 0in)" draw:stroke="none"/>
    </style:style>
    <style:style style:family="text" style:name="a1904">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4" style:parent-style-name="Graphics">
      <style:graphic-properties draw:fill="none" draw:stroke="none"/>
    </style:style>
    <style:style style:family="text" style:name="a190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5" style:parent-style-name="Graphics">
      <style:graphic-properties draw:fill="none" fo:clip="rect(0in, 0in, 0in, 0in)" draw:stroke="none"/>
    </style:style>
    <style:style style:family="paragraph" style:name="a1906">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7">
      <style:paragraph-properties fo:line-height="100%" style:tab-stop-distance="1in" fo:margin-left="0in" fo:margin-right="0in" fo:text-indent="0in" fo:margin-top="0in" fo:margin-bottom="0.06944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909">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0">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1">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2">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4">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5">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6">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7">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8">
      <style:paragraph-properties fo:line-height="100%" fo:text-align="left" style:tab-stop-distance="1in" fo:margin-left="0.1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406">
      <style:graphic-properties draw:fill="none" draw:stroke="solid" svg:stroke-width="0.01042in" svg:stroke-color="#ff0000" svg:stroke-opacity="100%" draw:stroke-linejoin="miter" svg:stroke-linecap="butt"/>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081">
      <style:paragraph-properties fo:line-height="100%" style:tab-stop-distance="1in" fo:margin-left="0in" fo:margin-right="0in" fo:text-indent="0in" fo:margin-top="0in" fo:margin-bottom="0.06944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91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2">
      <style:graphic-properties draw:fill="solid" draw:fill-color="#5b9bd5" draw:opacity="100%" draw:stroke="solid" svg:stroke-width="0.02778in" svg:stroke-color="#41719c" svg:stroke-opacity="100%"/>
    </style:style>
    <style:style style:family="text" style:name="a1913">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1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5">
      <style:paragraph-properties fo:line-height="100%" style:tab-stop-distance="1in" fo:margin-left="0in" fo:margin-right="0in" fo:text-indent="0in" fo:margin-top="0in" fo:margin-bottom="0.06944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915">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45">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8">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9">
      <style:paragraph-properties fo:line-height="100%" style:tab-stop-distance="1in" fo:margin-left="0in" fo:margin-right="0in" fo:text-indent="0in" fo:margin-top="0in" fo:margin-bottom="0.06944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1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0">
      <style:text-properties fo:font-variant="normal" fo:text-transform="none" fo:color="#ff0000" style:text-line-through-type="none" style:text-line-through-style="none" style:text-line-through-width="auto" style:text-line-through-color="font-color" style:text-position="0% 100%" fo:font-family="Times New Roman" style:font-family-asian="Tahoma" style:font-family-complex="Times New Roman" style:font-family-generic="roman" style:font-family-generic-asian="swiss" style:font-family-generic-complex="roman" style:font-pitch="variable" style:font-pitch-asian="variable" style:font-pitch-complex="variable" fo:font-size="0.11111in" style:font-size-asian="0.11111in" style:font-size-complex="0.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9">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1">
      <style:paragraph-properties fo:line-height="100%" fo:text-align="left" style:tab-stop-distance="1in" fo:margin-left="0.1in" fo:margin-right="0in" fo:text-indent="-0.35433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3">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4">
      <style:text-properties fo:font-variant="normal" fo:text-transform="none" fo:color="#00b0f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5">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7">
      <style:paragraph-properties fo:line-height="100%" fo:text-align="left"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000000" style:text-line-through-type="none" style:text-line-through-style="none" style:text-line-through-width="auto" style:text-line-through-color="font-color" style:text-position="0% 100%" fo:font-family="Tahoma" style:font-family-asian="Tahoma" style:font-family-complex="Tahoma"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0" style:parent-style-name="Graphics">
      <style:graphic-properties draw:fill="none" fo:clip="rect(0in, 0in, 0in, 0in)" draw:stroke="none" draw:luminance="0%" draw:contrast="0%" draw:image-opacity="100%"/>
    </style:style>
    <style:style style:family="graphic" style:name="a1411" style:parent-style-name="Graphics">
      <style:graphic-properties draw:fill="none" draw:stroke="none"/>
    </style:style>
    <style:style style:family="text" style:name="a1412">
      <style:text-properties fo:font-variant="normal" fo:text-transform="none" fo:color="#4e95d9" style:text-line-through-type="none" style:text-line-through-style="none" style:text-line-through-width="auto" style:text-line-through-color="font-color" style:text-position="0% 100%" fo:font-family="Aptos"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415">
      <style:graphic-properties draw:fill="none" draw:stroke="non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19">
      <style:graphic-properties draw:fill="solid" draw:fill-color="#5b9bd5" draw:opacity="100%" draw:stroke="solid" svg:stroke-width="0.02778in" svg:stroke-color="#41719c" svg:stroke-opacity="100%"/>
    </style:style>
    <style:style style:family="text" style:name="a109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0">
      <style:paragraph-properties fo:line-height="100%" style:tab-stop-distance="1in" fo:margin-left="0.47244in" fo:margin-right="0in" fo:text-indent="-0.35433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9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93">
      <style:paragraph-properties fo:line-height="100%" style:tab-stop-distance="1in" fo:margin-left="0in" fo:margin-right="0in" fo:text-indent="0in" fo:margin-top="0in" fo:margin-bottom="0.06944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3" style:parent-style-name="Graphics">
      <style:graphic-properties draw:fill="none" fo:clip="rect(0in, 0in, 0in, 0in)" draw:stroke="none" draw:luminance="0%" draw:contrast="0%" draw:image-opacity="100%"/>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4" style:parent-style-name="Graphics">
      <style:graphic-properties draw:fill="none" fo:clip="rect(0in, 0in, 0in, 0in)" draw:stroke="none" draw:luminance="0%" draw:contrast="0%" draw:image-opacity="100%"/>
    </style:style>
    <style:style style:family="presentation" style:name="a10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5" style:parent-style-name="Graphics">
      <style:graphic-properties draw:fill="none" fo:clip="rect(0in, 0in, 0in, 0in)" draw:stroke="none" draw:luminance="0%" draw:contrast="0%" draw:image-opacity="100%"/>
    </style:style>
    <style:style style:family="graphic" style:name="a1096" style:parent-style-name="Graphics">
      <style:graphic-properties draw:fill="none" fo:clip="rect(0in, 0in, 0in, 0in)" draw:stroke="none" draw:luminance="0%" draw:contrast="0%" draw:image-opacity="100%"/>
    </style:style>
    <style:style style:family="paragraph" style:name="a95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6" style:parent-style-name="Graphics">
      <style:graphic-properties draw:fill="none" fo:clip="rect(0in, 0in, 0in, 0in)" draw:stroke="none" draw:luminance="0%" draw:contrast="0%" draw:image-opacity="100%"/>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7" style:parent-style-name="Graphics">
      <style:graphic-properties draw:fill="none" fo:clip="rect(0in, 0in, 0in, 0in)" draw:stroke="none" draw:luminance="0%" draw:contrast="0%" draw:image-opacity="100%"/>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8" style:parent-style-name="Graphics">
      <style:graphic-properties draw:fill="none" fo:clip="rect(0in, 0in, 0in, 0in)" draw:stroke="none" draw:luminance="0%" draw:contrast="0%" draw:image-opacity="100%"/>
    </style:style>
    <style:style style:family="graphic" style:name="a1099">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9" style:parent-style-name="Graphics">
      <style:graphic-properties draw:fill="none" fo:clip="rect(0in, 0in, 0in, 0in)" draw:stroke="none" draw:luminance="0%" draw:contrast="0%" draw:image-opacity="100%"/>
    </style:style>
    <style:style style:family="text" style:name="a95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4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22">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426" style:parent-style-name="Graphics">
      <style:graphic-properties draw:fill="none" fo:clip="rect(0in, 0in, 0in, 0in)" draw:stroke="none" draw:luminance="0%" draw:contrast="0%" draw:image-opacity="100%"/>
    </style:style>
    <style:style style:family="text" style:name="a1427">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9">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graphic" style:name="a1930" style:parent-style-name="Graphics">
      <style:graphic-properties draw:fill="none" draw:stroke="none"/>
    </style:style>
    <style:style style:family="text" style:name="a960">
      <style:text-properties fo:font-variant="normal" fo:text-transform="none" fo:color="#000000" style:text-line-through-type="none" style:text-line-through-style="none" style:text-line-through-width="auto" style:text-line-through-color="font-color" style:text-position="30% 66.6667%"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96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4">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6">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966">
      <style:text-properties fo:font-variant="normal" fo:text-transform="none" fo:color="#0b76a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7">
      <style:graphic-properties draw:fill="none" draw:stroke="none"/>
    </style:style>
    <style:style style:family="text" style:name="a967">
      <style:text-properties fo:font-variant="normal" fo:text-transform="none" fo:color="#0b76a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8">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2">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6">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39">
      <style:text-properties fo:font-variant="normal" fo:text-transform="none" fo:color="#00b050" style:text-line-through-type="none" style:text-line-through-style="none" style:text-line-through-width="auto" style:text-line-through-color="font-color" style:text-position="30% 66.6667%" fo:font-family="Tahoma" style:font-family-asian="Tahoma" style:font-family-complex="Tahoma" style:font-family-generic="swiss" style:font-family-generic-asian="swiss" style:font-family-generic-complex="swiss"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40">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1">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2">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4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5">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47">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977">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8">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8">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2">
      <style:paragraph-properties fo:line-height="100%" style:tab-stop-distance="1in" fo:margin-left="0in" fo:margin-right="0in" fo:text-indent="0in" fo:margin-top="0in" fo:margin-bottom="0.19653in" style:punctuation-wrap="simple" style:vertical-align="auto" style:writing-mode="lr-tb">
        <style:tab-stops>
          <style:tab-stop style:position="0.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45">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4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8">
      <style:text-properties fo:font-variant="normal" fo:text-transform="none" fo:color="#0070c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00">
      <style:text-properties fo:font-variant="normal" fo:text-transform="none" fo:color="#1a1a1a"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1">
      <style:text-properties fo:font-variant="normal" fo:text-transform="none" fo:color="#1a1a1a"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95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002">
      <style:text-properties fo:font-variant="normal" fo:text-transform="none" fo:color="#1a1a1a"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8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3">
      <style:text-properties fo:font-variant="normal" fo:text-transform="none" fo:color="#1a1a1a"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51">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4">
      <style:text-properties fo:font-variant="normal" fo:text-transform="none" fo:color="#1a1a1a"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53">
      <style:graphic-properties fo:wrap-option="wrap" fo:padding-top="0.05in" fo:padding-bottom="0.05in" fo:padding-left="0.1in" fo:padding-right="0.1in" draw:textarea-vertical-align="middle" draw:textarea-horizontal-align="center" draw:fill="solid" draw:fill-color="#ffffff"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paragraph" style:name="a98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4">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7">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5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98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98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0" style:parent-style-name="Graphics">
      <style:graphic-properties draw:fill="none" fo:clip="rect(0in, 0in, 0in, 0in)" draw:stroke="none" draw:luminance="0%" draw:contrast="0%" draw:image-opacity="100%"/>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02">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805" style:parent-style-name="Graphics">
      <style:graphic-properties draw:fill="none" fo:clip="rect(0in, 0in, 0in, 0in)" draw:stroke="none" draw:luminance="0%" draw:contrast="0%" draw:image-opacity="100%"/>
    </style:style>
    <style:style style:family="graphic" style:name="a806" style:parent-style-name="Graphics">
      <style:graphic-properties draw:fill="none" fo:clip="rect(0in, 0in, 0in, 0in)" draw:stroke="none" draw:luminance="0%" draw:contrast="0%" draw:image-opacity="100%"/>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0">
      <style:paragraph-properties fo:line-height="100%" fo:text-align="justify" fo:text-align-last="star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451">
      <style:text-properties fo:font-variant="normal" fo:text-transform="none" fo:color="#00b0f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2">
      <style:text-properties fo:font-variant="normal" fo:text-transform="none" fo:color="#0070c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3">
      <style:paragraph-properties fo:line-height="100%" fo:text-align="justify" fo:text-align-last="star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4">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5">
      <style:paragraph-properties fo:line-height="100%" fo:text-align="justify" fo:text-align-last="star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7">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8">
      <style:paragraph-properties fo:line-height="100%" fo:text-align="justify" fo:text-align-last="star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459">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graphic" style:name="a2011" style:parent-style-name="Graphics">
      <style:graphic-properties draw:fill="none" fo:clip="rect(0in, 0in, 0in, 0in)" draw:stroke="none" draw:luminance="0%" draw:contrast="0%" draw:image-opacity="100%"/>
    </style:style>
    <style:style style:family="presentation" style:name="a1960">
      <style:graphic-properties draw:fill="solid" draw:fill-color="#5b9bd5" draw:opacity="100%" draw:stroke="solid" svg:stroke-width="0.02778in" svg:stroke-color="#41719c" svg:stroke-opacity="100%"/>
    </style:style>
    <style:style style:family="graphic" style:name="a2012" style:parent-style-name="Graphics">
      <style:graphic-properties draw:fill="none" fo:clip="rect(0in, 0in, 0in, 0in)" draw:stroke="none" draw:luminance="0%" draw:contrast="0%" draw:image-opacity="100%"/>
    </style:style>
    <style:style style:family="presentation" style:name="a196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2013" style:parent-style-name="Graphics">
      <style:graphic-properties draw:fill="none" fo:clip="rect(0in, 0in, 0in, 0in)" draw:stroke="none" draw:luminance="0%" draw:contrast="0%" draw:image-opacity="100%"/>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9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6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6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1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9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1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5" style:parent-style-name="Graphics">
      <style:graphic-properties draw:fill="none" fo:clip="rect(0in, 0in, 0in, 0in)" draw:stroke="none" draw:luminance="0%" draw:contrast="0%" draw:image-opacity="100%"/>
    </style:style>
    <style:style style:family="paragraph" style:name="a20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996" style:parent-style-name="Graphics">
      <style:graphic-properties draw:fill="none" fo:clip="rect(0in, 0in, 0in, 0in)" draw:stroke="none" draw:luminance="0%" draw:contrast="0%" draw:image-opacity="100%"/>
    </style:style>
    <style:style style:family="graphic" style:name="a201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967">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7">
      <style:graphic-properties draw:fill="solid" draw:fill-color="#f2f2f2" draw:opacity="100%" draw:stroke="solid" svg:stroke-width="0.01042in" svg:stroke-color="#000000" svg:stroke-opacity="100%" draw:stroke-linejoin="miter" svg:stroke-linecap="butt"/>
    </style:style>
    <style:style style:family="paragraph" style:name="a196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draw:fill="none" draw:stroke="none"/>
    </style:style>
    <style:style style:family="presentation" style:name="a196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10" style:parent-style-name="Graphics">
      <style:graphic-properties draw:fill="none" fo:clip="rect(0in, 0in, 0in, 0in)" draw:stroke="none"/>
    </style:style>
    <style:style style:family="graphic" style:name="a811" style:parent-style-name="Graphics">
      <style:graphic-properties draw:fill="none" fo:clip="rect(0in, 0in, 0in, 0in)" draw:stroke="none"/>
    </style:style>
    <style:style style:family="graphic" style:name="a812" style:parent-style-name="Graphics">
      <style:graphic-properties draw:fill="none" fo:clip="rect(0in, 0in, 0in, 0in)" draw:stroke="none"/>
    </style:style>
    <style:style style:family="graphic" style:name="a813" style:parent-style-name="Graphics">
      <style:graphic-properties draw:fill="none" fo:clip="rect(0in, 0in, 0in, 0in)" draw:stroke="none"/>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17">
      <style:graphic-properties draw:fill="solid" draw:fill-color="#5b9bd5" draw:opacity="100%" draw:stroke="solid" svg:stroke-width="0.02778in" svg:stroke-color="#41719c" svg:stroke-opacity="100%"/>
    </style:style>
    <style:style style:family="presentation" style:name="a81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1460" style:parent-style-name="Graphics">
      <style:graphic-properties draw:fill="none" fo:clip="rect(0in, 0in, 0in, 0in)" draw:stroke="none" draw:luminance="0%" draw:contrast="0%" draw:image-opacity="100%"/>
    </style:style>
    <style:style style:family="drawing-page" style:name="a8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67">
      <style:graphic-properties draw:fill="solid" draw:fill-color="#5b9bd5" draw:opacity="100%" draw:stroke="solid" svg:stroke-width="0.02778in" svg:stroke-color="#41719c" svg:stroke-opacity="100%"/>
    </style:style>
    <style:style style:family="presentation" style:name="a146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2020">
      <style:graphic-properties draw:fill="solid" draw:fill-color="#5b9bd5" draw:opacity="100%" draw:stroke="solid" svg:stroke-width="0.02778in" svg:stroke-color="#41719c" svg:stroke-opacity="100%"/>
    </style:style>
    <style:style style:family="drawing-page" style:name="a14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0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7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7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2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7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4" style:parent-style-name="Graphics">
      <style:graphic-properties draw:fill="none" draw:stroke="none"/>
    </style:style>
    <style:style style:family="text" style:name="a197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5">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97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8" style:parent-style-name="Graphics">
      <style:graphic-properties draw:fill="none" draw:stroke="none"/>
    </style:style>
    <style:style style:family="text" style:name="a202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20">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21" style:parent-style-name="Graphics">
      <style:graphic-properties draw:fill="none" draw:stroke="none"/>
    </style:style>
    <style:style style:family="text" style:name="a822">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26">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70">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29">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1474" style:parent-style-name="Graphics">
      <style:graphic-properties draw:fill="none" draw:stroke="none"/>
    </style:style>
    <style:style style:family="drawing-page" style:name="a1475">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3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79">
      <style:text-properties fo:font-variant="normal" fo:text-transform="none" fo:color="#0070c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2">
      <style:paragraph-properties fo:line-height="100%" fo:text-align="left"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9">
      <style:paragraph-properties fo:line-height="100%" fo:text-align="left"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0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2">
      <style:text-properties fo:font-variant="normal" fo:text-transform="none" fo:color="#4e95d9"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4">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0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7">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0">
      <style:paragraph-properties fo:line-height="100%" fo:text-align="center"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48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graphic" style:name="a1482" style:parent-style-name="Graphics">
      <style:graphic-properties draw:fill="none" fo:clip="rect(0in, 0in, 0in, 0in)" draw:stroke="none" draw:luminance="0%" draw:contrast="0%" draw:image-opacity="100%"/>
    </style:style>
    <style:style style:family="graphic" style:name="a1483" style:parent-style-name="Graphics">
      <style:graphic-properties draw:fill="none" draw:stroke="none"/>
    </style:style>
    <style:style style:family="graphic" style:name="a1484">
      <style:graphic-properties draw:fill="none" draw:stroke="none"/>
    </style:style>
    <style:style style:family="graphic" style:name="a1485">
      <style:graphic-properties draw:fill="none" draw:stroke="none"/>
    </style:style>
    <style:style style:family="graphic" style:name="a1486">
      <style:graphic-properties draw:fill="none" draw:stroke="none"/>
    </style:style>
    <style:style style:family="graphic" style:name="a1487" style:parent-style-name="Graphics">
      <style:graphic-properties draw:fill="none" draw:stroke="solid" svg:stroke-width="0.01042in" svg:stroke-color="#ff0000" svg:stroke-opacity="100%" draw:stroke-linejoin="miter" svg:stroke-linecap="butt"/>
    </style:style>
    <style:style style:family="graphic" style:name="a1488">
      <style:graphic-properties draw:fill="none" draw:stroke="none"/>
    </style:style>
    <style:style style:family="text" style:name="a204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4">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6">
      <style:text-properties fo:font-variant="normal" fo:text-transform="none" fo:color="#0070c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2047">
      <style:paragraph-properties fo:line-height="100%" fo:text-align="left"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2" style:parent-style-name="Graphics">
      <style:graphic-properties draw:fill="none" draw:stroke="none"/>
    </style:style>
    <style:style style:family="graphic" style:name="a20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9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06">
      <style:graphic-properties draw:fill="solid" draw:fill-color="#5b9bd5" draw:opacity="100%" draw:stroke="solid" svg:stroke-width="0.02778in" svg:stroke-color="#41719c" svg:stroke-opacity="100%"/>
    </style:style>
    <style:style style:family="presentation" style:name="a130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30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09">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1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0">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1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5">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18" style:parent-style-name="Graphics">
      <style:graphic-properties draw:fill="none" fo:clip="rect(0in, 0in, 0in, 0in)" draw:stroke="none" draw:luminance="0%" draw:contrast="0%" draw:image-opacity="100%"/>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819" style:parent-style-name="Graphics">
      <style:graphic-properties draw:fill="none" fo:clip="rect(0in, 0in, 0in, 0in)" draw:stroke="none" draw:luminance="0%" draw:contrast="0%" draw:image-opacity="100%"/>
    </style:style>
    <style:style style:family="paragraph" style:name="a149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1492" style:parent-style-name="Graphics">
      <style:graphic-properties draw:fill="none" fo:clip="rect(0in, 0in, 0in, 0in)" draw:stroke="none"/>
    </style:style>
    <style:style style:family="graphic" style:name="a1493" style:parent-style-name="Graphics">
      <style:graphic-properties draw:fill="none" fo:clip="rect(0in, 0in, 0in, 0in)" draw:stroke="non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97">
      <style:graphic-properties draw:fill="solid" draw:fill-color="#5b9bd5" draw:opacity="100%" draw:stroke="solid" svg:stroke-width="0.02778in" svg:stroke-color="#41719c" svg:stroke-opacity="100%"/>
    </style:style>
    <style:style style:family="presentation" style:name="a14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05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05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2052">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053" style:parent-style-name="Graphics">
      <style:graphic-properties draw:fill="none" draw:stroke="none"/>
    </style:style>
    <style:style style:family="text" style:name="a2054">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5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31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05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31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5">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316">
      <style:text-properties fo:font-variant="normal" fo:text-transform="none" fo:color="#474747" style:text-line-through-type="none" style:text-line-through-style="none" style:text-line-through-width="auto" style:text-line-through-color="font-color" style:text-position="0% 100%" fo:font-family="Google Sans" style:font-family-asian="HG Mincho Light J" style:font-family-complex="Arial"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17">
      <style:text-properties fo:font-variant="normal" fo:text-transform="none" fo:color="#474747" style:text-line-through-type="none" style:text-line-through-style="none" style:text-line-through-width="auto" style:text-line-through-color="font-color" style:text-position="0% 100%" fo:font-family="Google Sans" style:font-family-asian="HG Mincho Light J" style:font-family-complex="Arial"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8">
      <style:text-properties fo:font-variant="normal" fo:text-transform="none" fo:color="#040c28" style:text-line-through-type="none" style:text-line-through-style="none" style:text-line-through-width="auto" style:text-line-through-color="font-color" style:text-position="0% 100%" fo:font-family="Google Sans" style:font-family-asian="HG Mincho Light J" style:font-family-complex="Arial"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9">
      <style:text-properties fo:font-variant="normal" fo:text-transform="none" fo:color="#474747" style:text-line-through-type="none" style:text-line-through-style="none" style:text-line-through-width="auto" style:text-line-through-color="font-color" style:text-position="0% 100%" fo:font-family="Google Sans" style:font-family-asian="HG Mincho Light J" style:font-family-complex="Arial"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823" style:parent-style-name="Graphics">
      <style:graphic-properties draw:fill="none" fo:clip="rect(0in, 0in, 0in, 0in)" draw:stroke="none"/>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4">
      <style:graphic-properties draw:fill="none" draw:stroke="none"/>
    </style:style>
    <style:style style:family="paragraph" style:name="a85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5">
      <style:graphic-properties draw:fill="none" draw:stroke="none"/>
    </style:style>
    <style:style style:family="text" style:name="a182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2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7">
      <style:text-properties fo:font-variant="normal" fo:text-transform="none" fo:color="#2e75b6"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82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58">
      <style:text-properties fo:font-variant="normal" fo:text-transform="none" fo:color="#2e75b6"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829">
      <style:graphic-properties draw:fill="solid" draw:fill-color="#5b9bd5" draw:opacity="100%" draw:stroke="solid" svg:stroke-width="0.02778in" svg:stroke-color="#41719c" svg:stroke-opacity="100%"/>
    </style:style>
    <style:style style:family="paragraph" style:name="a859">
      <style:paragraph-properties fo:line-height="100%" fo:text-align="left" style:tab-stop-distance="1in" fo:margin-left="0.94488in" fo:margin-right="0in" fo:text-indent="-0.31496in" fo:margin-top="0in" fo:margin-bottom="0.1576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60">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6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64">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321">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4">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27">
      <style:text-properties fo:font-variant="normal" fo:text-transform="none" fo:color="#c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2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8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832">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3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36">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83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Times New Roman" style:font-family-generic="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9">
      <style:paragraph-properties fo:line-height="100%" fo:text-align="left" style:tab-stop-distance="1in" fo:margin-left="0.62992in" fo:margin-right="0in" fo:text-indent="0in" fo:margin-top="0in" fo:margin-bottom="0.1576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0">
      <style:text-properties fo:font-variant="normal" fo:text-transform="none" fo:color="#c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1">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3">
      <style:text-properties fo:font-variant="normal" fo:text-transform="none" fo:color="#c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4">
      <style:paragraph-properties fo:line-height="100%" style:tab-stop-distance="1in" fo:margin-left="0.47244in" fo:margin-right="0in" fo:text-indent="-0.35433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6">
      <style:text-properties fo:font-variant="normal" fo:text-transform="none" fo:color="#c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719">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85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05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58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589">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92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92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8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885">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60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7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2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8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5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07">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7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902">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65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92">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795">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907">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291">
      <text:list-level-style-bullet text:level="1" text:bullet-char="•">
        <style:list-level-properties text:space-before="0.62992in" text:min-label-width="0.375in"/>
        <style:text-properties fo:font-family="Arial" style:font-family-generic="swiss" style:font-pitch="variable" fo:font-size="100%"/>
      </text:list-level-style-bullet>
      <text:list-level-style-bullet text:level="2" text:bullet-char="•">
        <style:list-level-properties text:space-before="1.12992in" text:min-label-width="0.375in"/>
        <style:text-properties fo:font-family="Arial" style:font-family-generic="swiss" style:font-pitch="variable" fo:font-size="100%"/>
      </text:list-level-style-bullet>
      <text:list-level-style-bullet text:level="3" text:bullet-char="•">
        <style:list-level-properties text:space-before="1.62992in" text:min-label-width="0.375in"/>
        <style:text-properties fo:font-family="Arial" style:font-family-generic="swiss" style:font-pitch="variable" fo:font-size="100%"/>
      </text:list-level-style-bullet>
      <text:list-level-style-bullet text:level="4" text:bullet-char="•">
        <style:list-level-properties text:space-before="2.12992in" text:min-label-width="0.375in"/>
        <style:text-properties fo:font-family="Arial" style:font-family-generic="swiss" style:font-pitch="variable" fo:font-size="100%"/>
      </text:list-level-style-bullet>
      <text:list-level-style-bullet text:level="5" text:bullet-char="•">
        <style:list-level-properties text:space-before="2.62992in" text:min-label-width="0.375in"/>
        <style:text-properties fo:font-family="Arial" style:font-family-generic="swiss" style:font-pitch="variable" fo:font-size="100%"/>
      </text:list-level-style-bullet>
      <text:list-level-style-bullet text:level="6" text:bullet-char="•">
        <style:list-level-properties text:space-before="3.12992in" text:min-label-width="0.375in"/>
        <style:text-properties fo:font-family="Arial" style:font-family-generic="swiss" style:font-pitch="variable" fo:font-size="100%"/>
      </text:list-level-style-bullet>
      <text:list-level-style-bullet text:level="7" text:bullet-char="•">
        <style:list-level-properties text:space-before="3.62992in" text:min-label-width="0.375in"/>
        <style:text-properties fo:font-family="Arial" style:font-family-generic="swiss" style:font-pitch="variable" fo:font-size="100%"/>
      </text:list-level-style-bullet>
      <text:list-level-style-bullet text:level="8" text:bullet-char="•">
        <style:list-level-properties text:space-before="4.12992in" text:min-label-width="0.375in"/>
        <style:text-properties fo:font-family="Arial" style:font-family-generic="swiss" style:font-pitch="variable" fo:font-size="100%"/>
      </text:list-level-style-bullet>
      <text:list-level-style-bullet text:level="9" text:bullet-char="•">
        <style:list-level-properties text:space-before="4.62992in" text:min-label-width="0.375in"/>
        <style:text-properties fo:font-family="Arial" style:font-family-generic="swiss" style:font-pitch="variable" fo:font-size="100%"/>
      </text:list-level-style-bullet>
    </text:list-style>
    <text:list-style style:name="a1724">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860">
      <text:list-level-style-number text:level="1" style:num-format="" style:num-list-format-name="">
        <style:list-level-properties text:space-before="0.62992in" text:min-label-width="0.31496in"/>
      </text:list-level-style-number>
      <text:list-level-style-number text:level="2" style:num-format="" style:num-list-format-name="">
        <style:list-level-properties text:space-before="0.62992in" text:min-label-width="0.31496in"/>
      </text:list-level-style-number>
      <text:list-level-style-number text:level="3" style:num-format="" style:num-list-format-name="">
        <style:list-level-properties text:space-before="0.62992in" text:min-label-width="0.31496in"/>
      </text:list-level-style-number>
      <text:list-level-style-number text:level="4" style:num-format="" style:num-list-format-name="">
        <style:list-level-properties text:space-before="0.62992in" text:min-label-width="0.31496in"/>
      </text:list-level-style-number>
      <text:list-level-style-number text:level="5" style:num-format="" style:num-list-format-name="">
        <style:list-level-properties text:space-before="0.62992in" text:min-label-width="0.31496in"/>
      </text:list-level-style-number>
      <text:list-level-style-number text:level="6" style:num-format="" style:num-list-format-name="">
        <style:list-level-properties text:space-before="0.62992in" text:min-label-width="0.31496in"/>
      </text:list-level-style-number>
      <text:list-level-style-number text:level="7" style:num-format="" style:num-list-format-name="">
        <style:list-level-properties text:space-before="0.62992in" text:min-label-width="0.31496in"/>
      </text:list-level-style-number>
      <text:list-level-style-number text:level="8" style:num-format="" style:num-list-format-name="">
        <style:list-level-properties text:space-before="0.62992in" text:min-label-width="0.31496in"/>
      </text:list-level-style-number>
      <text:list-level-style-number text:level="9" style:num-format="" style:num-list-format-name="">
        <style:list-level-properties text:space-before="0.62992in" text:min-label-width="0.31496in"/>
      </text:list-level-style-number>
    </text:list-style>
    <text:list-style style:name="a1295">
      <text:list-level-style-bullet text:level="1" text:bullet-char="•">
        <style:list-level-properties text:space-before="0.62992in" text:min-label-width="0.375in"/>
        <style:text-properties fo:font-family="Arial" style:font-family-generic="swiss" style:font-pitch="variable" fo:font-size="100%"/>
      </text:list-level-style-bullet>
      <text:list-level-style-bullet text:level="2" text:bullet-char="•">
        <style:list-level-properties text:space-before="1.12992in" text:min-label-width="0.375in"/>
        <style:text-properties fo:font-family="Arial" style:font-family-generic="swiss" style:font-pitch="variable" fo:font-size="100%"/>
      </text:list-level-style-bullet>
      <text:list-level-style-bullet text:level="3" text:bullet-char="•">
        <style:list-level-properties text:space-before="1.62992in" text:min-label-width="0.375in"/>
        <style:text-properties fo:font-family="Arial" style:font-family-generic="swiss" style:font-pitch="variable" fo:font-size="100%"/>
      </text:list-level-style-bullet>
      <text:list-level-style-bullet text:level="4" text:bullet-char="•">
        <style:list-level-properties text:space-before="2.12992in" text:min-label-width="0.375in"/>
        <style:text-properties fo:font-family="Arial" style:font-family-generic="swiss" style:font-pitch="variable" fo:font-size="100%"/>
      </text:list-level-style-bullet>
      <text:list-level-style-bullet text:level="5" text:bullet-char="•">
        <style:list-level-properties text:space-before="2.62992in" text:min-label-width="0.375in"/>
        <style:text-properties fo:font-family="Arial" style:font-family-generic="swiss" style:font-pitch="variable" fo:font-size="100%"/>
      </text:list-level-style-bullet>
      <text:list-level-style-bullet text:level="6" text:bullet-char="•">
        <style:list-level-properties text:space-before="3.12992in" text:min-label-width="0.375in"/>
        <style:text-properties fo:font-family="Arial" style:font-family-generic="swiss" style:font-pitch="variable" fo:font-size="100%"/>
      </text:list-level-style-bullet>
      <text:list-level-style-bullet text:level="7" text:bullet-char="•">
        <style:list-level-properties text:space-before="3.62992in" text:min-label-width="0.375in"/>
        <style:text-properties fo:font-family="Arial" style:font-family-generic="swiss" style:font-pitch="variable" fo:font-size="100%"/>
      </text:list-level-style-bullet>
      <text:list-level-style-bullet text:level="8" text:bullet-char="•">
        <style:list-level-properties text:space-before="4.12992in" text:min-label-width="0.375in"/>
        <style:text-properties fo:font-family="Arial" style:font-family-generic="swiss" style:font-pitch="variable" fo:font-size="100%"/>
      </text:list-level-style-bullet>
      <text:list-level-style-bullet text:level="9" text:bullet-char="•">
        <style:list-level-properties text:space-before="4.62992in" text:min-label-width="0.375in"/>
        <style:text-properties fo:font-family="Arial" style:font-family-generic="swiss" style:font-pitch="variable" fo:font-size="100%"/>
      </text:list-level-style-bullet>
    </text:list-style>
    <text:list-style style:name="a1592">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631">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635">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59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84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8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6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84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614">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8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52">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98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19">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43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66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55">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916">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758">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870">
      <text:list-level-style-number text:level="1" style:num-format="" style:num-list-format-name="">
        <style:list-level-properties text:space-before="0.62992in"/>
      </text:list-level-style-number>
      <text:list-level-style-number text:level="2" style:num-format="" style:num-list-format-name="">
        <style:list-level-properties text:space-before="0.62992in"/>
      </text:list-level-style-number>
      <text:list-level-style-number text:level="3" style:num-format="" style:num-list-format-name="">
        <style:list-level-properties text:space-before="0.62992in"/>
      </text:list-level-style-number>
      <text:list-level-style-number text:level="4" style:num-format="" style:num-list-format-name="">
        <style:list-level-properties text:space-before="0.62992in"/>
      </text:list-level-style-number>
      <text:list-level-style-number text:level="5" style:num-format="" style:num-list-format-name="">
        <style:list-level-properties text:space-before="0.62992in"/>
      </text:list-level-style-number>
      <text:list-level-style-number text:level="6" style:num-format="" style:num-list-format-name="">
        <style:list-level-properties text:space-before="0.62992in"/>
      </text:list-level-style-number>
      <text:list-level-style-number text:level="7" style:num-format="" style:num-list-format-name="">
        <style:list-level-properties text:space-before="0.62992in"/>
      </text:list-level-style-number>
      <text:list-level-style-number text:level="8" style:num-format="" style:num-list-format-name="">
        <style:list-level-properties text:space-before="0.62992in"/>
      </text:list-level-style-number>
      <text:list-level-style-number text:level="9" style:num-format="" style:num-list-format-name="">
        <style:list-level-properties text:space-before="0.62992in"/>
      </text:list-level-style-number>
    </text:list-style>
    <text:list-style style:name="a102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873">
      <text:list-level-style-number text:level="1" style:num-format="" style:num-list-format-name="">
        <style:list-level-properties text:space-before="0.62992in"/>
      </text:list-level-style-number>
      <text:list-level-style-number text:level="2" style:num-format="" style:num-list-format-name="">
        <style:list-level-properties text:space-before="0.62992in"/>
      </text:list-level-style-number>
      <text:list-level-style-number text:level="3" style:num-format="" style:num-list-format-name="">
        <style:list-level-properties text:space-before="0.62992in"/>
      </text:list-level-style-number>
      <text:list-level-style-number text:level="4" style:num-format="" style:num-list-format-name="">
        <style:list-level-properties text:space-before="0.62992in"/>
      </text:list-level-style-number>
      <text:list-level-style-number text:level="5" style:num-format="" style:num-list-format-name="">
        <style:list-level-properties text:space-before="0.62992in"/>
      </text:list-level-style-number>
      <text:list-level-style-number text:level="6" style:num-format="" style:num-list-format-name="">
        <style:list-level-properties text:space-before="0.62992in"/>
      </text:list-level-style-number>
      <text:list-level-style-number text:level="7" style:num-format="" style:num-list-format-name="">
        <style:list-level-properties text:space-before="0.62992in"/>
      </text:list-level-style-number>
      <text:list-level-style-number text:level="8" style:num-format="" style:num-list-format-name="">
        <style:list-level-properties text:space-before="0.62992in"/>
      </text:list-level-style-number>
      <text:list-level-style-number text:level="9" style:num-format="" style:num-list-format-name="">
        <style:list-level-properties text:space-before="0.62992in"/>
      </text:list-level-style-number>
    </text:list-style>
    <text:list-style style:name="a827">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2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22">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7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25">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85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805">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14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7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9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2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85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67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9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24">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37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200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61">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14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921">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44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64">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767">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262">
      <text:list-level-style-bullet text:level="1" text:bullet-char="•">
        <style:list-level-properties text:space-before="0.11811in" text:min-label-width="0.375in"/>
        <style:text-properties fo:font-family="Arial" style:font-family-generic="swiss" style:font-pitch="variable" fo:font-size="100%"/>
      </text:list-level-style-bullet>
      <text:list-level-style-bullet text:level="2" text:bullet-char="•">
        <style:list-level-properties text:space-before="0.61811in" text:min-label-width="0.375in"/>
        <style:text-properties fo:font-family="Arial" style:font-family-generic="swiss" style:font-pitch="variable" fo:font-size="100%"/>
      </text:list-level-style-bullet>
      <text:list-level-style-bullet text:level="3" text:bullet-char="•">
        <style:list-level-properties text:space-before="1.11811in" text:min-label-width="0.375in"/>
        <style:text-properties fo:font-family="Arial" style:font-family-generic="swiss" style:font-pitch="variable" fo:font-size="100%"/>
      </text:list-level-style-bullet>
      <text:list-level-style-bullet text:level="4" text:bullet-char="•">
        <style:list-level-properties text:space-before="1.61811in" text:min-label-width="0.375in"/>
        <style:text-properties fo:font-family="Arial" style:font-family-generic="swiss" style:font-pitch="variable" fo:font-size="100%"/>
      </text:list-level-style-bullet>
      <text:list-level-style-bullet text:level="5" text:bullet-char="•">
        <style:list-level-properties text:space-before="2.11811in" text:min-label-width="0.375in"/>
        <style:text-properties fo:font-family="Arial" style:font-family-generic="swiss" style:font-pitch="variable" fo:font-size="100%"/>
      </text:list-level-style-bullet>
      <text:list-level-style-bullet text:level="6" text:bullet-char="•">
        <style:list-level-properties text:space-before="2.61811in" text:min-label-width="0.375in"/>
        <style:text-properties fo:font-family="Arial" style:font-family-generic="swiss" style:font-pitch="variable" fo:font-size="100%"/>
      </text:list-level-style-bullet>
      <text:list-level-style-bullet text:level="7" text:bullet-char="•">
        <style:list-level-properties text:space-before="3.11811in" text:min-label-width="0.375in"/>
        <style:text-properties fo:font-family="Arial" style:font-family-generic="swiss" style:font-pitch="variable" fo:font-size="100%"/>
      </text:list-level-style-bullet>
      <text:list-level-style-bullet text:level="8" text:bullet-char="•">
        <style:list-level-properties text:space-before="3.61811in" text:min-label-width="0.375in"/>
        <style:text-properties fo:font-family="Arial" style:font-family-generic="swiss" style:font-pitch="variable" fo:font-size="100%"/>
      </text:list-level-style-bullet>
      <text:list-level-style-bullet text:level="9" text:bullet-char="•">
        <style:list-level-properties text:space-before="4.11811in" text:min-label-width="0.375in"/>
        <style:text-properties fo:font-family="Arial" style:font-family-generic="swiss" style:font-pitch="variable" fo:font-size="100%"/>
      </text:list-level-style-bullet>
    </text:list-style>
    <text:list-style style:name="a197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790">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830">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3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79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265">
      <text:list-level-style-bullet text:level="1" text:bullet-char="•">
        <style:list-level-properties text:space-before="0.62992in" text:min-label-width="0.375in"/>
        <style:text-properties fo:font-family="Arial" style:font-family-generic="swiss" style:font-pitch="variable" fo:font-size="100%"/>
      </text:list-level-style-bullet>
      <text:list-level-style-bullet text:level="2" text:bullet-char="•">
        <style:list-level-properties text:space-before="1.12992in" text:min-label-width="0.375in"/>
        <style:text-properties fo:font-family="Arial" style:font-family-generic="swiss" style:font-pitch="variable" fo:font-size="100%"/>
      </text:list-level-style-bullet>
      <text:list-level-style-bullet text:level="3" text:bullet-char="•">
        <style:list-level-properties text:space-before="1.62992in" text:min-label-width="0.375in"/>
        <style:text-properties fo:font-family="Arial" style:font-family-generic="swiss" style:font-pitch="variable" fo:font-size="100%"/>
      </text:list-level-style-bullet>
      <text:list-level-style-bullet text:level="4" text:bullet-char="•">
        <style:list-level-properties text:space-before="2.12992in" text:min-label-width="0.375in"/>
        <style:text-properties fo:font-family="Arial" style:font-family-generic="swiss" style:font-pitch="variable" fo:font-size="100%"/>
      </text:list-level-style-bullet>
      <text:list-level-style-bullet text:level="5" text:bullet-char="•">
        <style:list-level-properties text:space-before="2.62992in" text:min-label-width="0.375in"/>
        <style:text-properties fo:font-family="Arial" style:font-family-generic="swiss" style:font-pitch="variable" fo:font-size="100%"/>
      </text:list-level-style-bullet>
      <text:list-level-style-bullet text:level="6" text:bullet-char="•">
        <style:list-level-properties text:space-before="3.12992in" text:min-label-width="0.375in"/>
        <style:text-properties fo:font-family="Arial" style:font-family-generic="swiss" style:font-pitch="variable" fo:font-size="100%"/>
      </text:list-level-style-bullet>
      <text:list-level-style-bullet text:level="7" text:bullet-char="•">
        <style:list-level-properties text:space-before="3.62992in" text:min-label-width="0.375in"/>
        <style:text-properties fo:font-family="Arial" style:font-family-generic="swiss" style:font-pitch="variable" fo:font-size="100%"/>
      </text:list-level-style-bullet>
      <text:list-level-style-bullet text:level="8" text:bullet-char="•">
        <style:list-level-properties text:space-before="4.12992in" text:min-label-width="0.375in"/>
        <style:text-properties fo:font-family="Arial" style:font-family-generic="swiss" style:font-pitch="variable" fo:font-size="100%"/>
      </text:list-level-style-bullet>
      <text:list-level-style-bullet text:level="9" text:bullet-char="•">
        <style:list-level-properties text:space-before="4.62992in" text:min-label-width="0.375in"/>
        <style:text-properties fo:font-family="Arial" style:font-family-generic="swiss" style:font-pitch="variable" fo:font-size="100%"/>
      </text:list-level-style-bullet>
    </text:list-style>
    <text:list-style style:name="a1268">
      <text:list-level-style-bullet text:level="1" text:bullet-char="•">
        <style:list-level-properties text:space-before="0.11811in" text:min-label-width="0.375in"/>
        <style:text-properties fo:font-family="Arial" style:font-family-generic="swiss" style:font-pitch="variable" fo:font-size="100%"/>
      </text:list-level-style-bullet>
      <text:list-level-style-bullet text:level="2" text:bullet-char="•">
        <style:list-level-properties text:space-before="0.61811in" text:min-label-width="0.375in"/>
        <style:text-properties fo:font-family="Arial" style:font-family-generic="swiss" style:font-pitch="variable" fo:font-size="100%"/>
      </text:list-level-style-bullet>
      <text:list-level-style-bullet text:level="3" text:bullet-char="•">
        <style:list-level-properties text:space-before="1.11811in" text:min-label-width="0.375in"/>
        <style:text-properties fo:font-family="Arial" style:font-family-generic="swiss" style:font-pitch="variable" fo:font-size="100%"/>
      </text:list-level-style-bullet>
      <text:list-level-style-bullet text:level="4" text:bullet-char="•">
        <style:list-level-properties text:space-before="1.61811in" text:min-label-width="0.375in"/>
        <style:text-properties fo:font-family="Arial" style:font-family-generic="swiss" style:font-pitch="variable" fo:font-size="100%"/>
      </text:list-level-style-bullet>
      <text:list-level-style-bullet text:level="5" text:bullet-char="•">
        <style:list-level-properties text:space-before="2.11811in" text:min-label-width="0.375in"/>
        <style:text-properties fo:font-family="Arial" style:font-family-generic="swiss" style:font-pitch="variable" fo:font-size="100%"/>
      </text:list-level-style-bullet>
      <text:list-level-style-bullet text:level="6" text:bullet-char="•">
        <style:list-level-properties text:space-before="2.61811in" text:min-label-width="0.375in"/>
        <style:text-properties fo:font-family="Arial" style:font-family-generic="swiss" style:font-pitch="variable" fo:font-size="100%"/>
      </text:list-level-style-bullet>
      <text:list-level-style-bullet text:level="7" text:bullet-char="•">
        <style:list-level-properties text:space-before="3.11811in" text:min-label-width="0.375in"/>
        <style:text-properties fo:font-family="Arial" style:font-family-generic="swiss" style:font-pitch="variable" fo:font-size="100%"/>
      </text:list-level-style-bullet>
      <text:list-level-style-bullet text:level="8" text:bullet-char="•">
        <style:list-level-properties text:space-before="3.61811in" text:min-label-width="0.375in"/>
        <style:text-properties fo:font-family="Arial" style:font-family-generic="swiss" style:font-pitch="variable" fo:font-size="100%"/>
      </text:list-level-style-bullet>
      <text:list-level-style-bullet text:level="9" text:bullet-char="•">
        <style:list-level-properties text:space-before="4.11811in" text:min-label-width="0.375in"/>
        <style:text-properties fo:font-family="Arial" style:font-family-generic="swiss" style:font-pitch="variable" fo:font-size="100%"/>
      </text:list-level-style-bullet>
    </text:list-style>
    <text:list-style style:name="a1796">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3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08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562">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799">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83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3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51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8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32">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382">
      <text:list-level-style-number text:level="1" style:num-format="" style:num-list-format-name="">
        <style:list-level-properties text:space-before="0.62992in" text:min-label-width="0.31496in"/>
      </text:list-level-style-number>
      <text:list-level-style-number text:level="2" style:num-format="" style:num-list-format-name="">
        <style:list-level-properties text:space-before="0.62992in" text:min-label-width="0.31496in"/>
      </text:list-level-style-number>
      <text:list-level-style-number text:level="3" style:num-format="" style:num-list-format-name="">
        <style:list-level-properties text:space-before="0.62992in" text:min-label-width="0.31496in"/>
      </text:list-level-style-number>
      <text:list-level-style-number text:level="4" style:num-format="" style:num-list-format-name="">
        <style:list-level-properties text:space-before="0.62992in" text:min-label-width="0.31496in"/>
      </text:list-level-style-number>
      <text:list-level-style-number text:level="5" style:num-format="" style:num-list-format-name="">
        <style:list-level-properties text:space-before="0.62992in" text:min-label-width="0.31496in"/>
      </text:list-level-style-number>
      <text:list-level-style-number text:level="6" style:num-format="" style:num-list-format-name="">
        <style:list-level-properties text:space-before="0.62992in" text:min-label-width="0.31496in"/>
      </text:list-level-style-number>
      <text:list-level-style-number text:level="7" style:num-format="" style:num-list-format-name="">
        <style:list-level-properties text:space-before="0.62992in" text:min-label-width="0.31496in"/>
      </text:list-level-style-number>
      <text:list-level-style-number text:level="8" style:num-format="" style:num-list-format-name="">
        <style:list-level-properties text:space-before="0.62992in" text:min-label-width="0.31496in"/>
      </text:list-level-style-number>
      <text:list-level-style-number text:level="9" style:num-format="" style:num-list-format-name="">
        <style:list-level-properties text:space-before="0.62992in" text:min-label-width="0.31496in"/>
      </text:list-level-style-number>
    </text:list-style>
    <text:list-style style:name="a1335">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816">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0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85">
      <text:list-level-style-number text:level="1" style:num-format="" style:num-list-format-name="">
        <style:list-level-properties text:space-before="0.62992in" text:min-label-width="0.31496in"/>
      </text:list-level-style-number>
      <text:list-level-style-number text:level="2" style:num-format="" style:num-list-format-name="">
        <style:list-level-properties text:space-before="0.62992in" text:min-label-width="0.31496in"/>
      </text:list-level-style-number>
      <text:list-level-style-number text:level="3" style:num-format="" style:num-list-format-name="">
        <style:list-level-properties text:space-before="0.62992in" text:min-label-width="0.31496in"/>
      </text:list-level-style-number>
      <text:list-level-style-number text:level="4" style:num-format="" style:num-list-format-name="">
        <style:list-level-properties text:space-before="0.62992in" text:min-label-width="0.31496in"/>
      </text:list-level-style-number>
      <text:list-level-style-number text:level="5" style:num-format="" style:num-list-format-name="">
        <style:list-level-properties text:space-before="0.62992in" text:min-label-width="0.31496in"/>
      </text:list-level-style-number>
      <text:list-level-style-number text:level="6" style:num-format="" style:num-list-format-name="">
        <style:list-level-properties text:space-before="0.62992in" text:min-label-width="0.31496in"/>
      </text:list-level-style-number>
      <text:list-level-style-number text:level="7" style:num-format="" style:num-list-format-name="">
        <style:list-level-properties text:space-before="0.62992in" text:min-label-width="0.31496in"/>
      </text:list-level-style-number>
      <text:list-level-style-number text:level="8" style:num-format="" style:num-list-format-name="">
        <style:list-level-properties text:space-before="0.62992in" text:min-label-width="0.31496in"/>
      </text:list-level-style-number>
      <text:list-level-style-number text:level="9" style:num-format="" style:num-list-format-name="">
        <style:list-level-properties text:space-before="0.62992in" text:min-label-width="0.31496in"/>
      </text:list-level-style-number>
    </text:list-style>
    <text:list-style style:name="a1631">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338">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15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0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869">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5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70">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40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15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206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73">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40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76">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700">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98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79">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271">
      <text:list-level-style-bullet text:level="1" text:bullet-char="•">
        <style:list-level-properties text:space-before="0.62992in" text:min-label-width="0.375in"/>
        <style:text-properties fo:font-family="Arial" style:font-family-generic="swiss" style:font-pitch="variable" fo:font-size="100%"/>
      </text:list-level-style-bullet>
      <text:list-level-style-bullet text:level="2" text:bullet-char="•">
        <style:list-level-properties text:space-before="1.12992in" text:min-label-width="0.375in"/>
        <style:text-properties fo:font-family="Arial" style:font-family-generic="swiss" style:font-pitch="variable" fo:font-size="100%"/>
      </text:list-level-style-bullet>
      <text:list-level-style-bullet text:level="3" text:bullet-char="•">
        <style:list-level-properties text:space-before="1.62992in" text:min-label-width="0.375in"/>
        <style:text-properties fo:font-family="Arial" style:font-family-generic="swiss" style:font-pitch="variable" fo:font-size="100%"/>
      </text:list-level-style-bullet>
      <text:list-level-style-bullet text:level="4" text:bullet-char="•">
        <style:list-level-properties text:space-before="2.12992in" text:min-label-width="0.375in"/>
        <style:text-properties fo:font-family="Arial" style:font-family-generic="swiss" style:font-pitch="variable" fo:font-size="100%"/>
      </text:list-level-style-bullet>
      <text:list-level-style-bullet text:level="5" text:bullet-char="•">
        <style:list-level-properties text:space-before="2.62992in" text:min-label-width="0.375in"/>
        <style:text-properties fo:font-family="Arial" style:font-family-generic="swiss" style:font-pitch="variable" fo:font-size="100%"/>
      </text:list-level-style-bullet>
      <text:list-level-style-bullet text:level="6" text:bullet-char="•">
        <style:list-level-properties text:space-before="3.12992in" text:min-label-width="0.375in"/>
        <style:text-properties fo:font-family="Arial" style:font-family-generic="swiss" style:font-pitch="variable" fo:font-size="100%"/>
      </text:list-level-style-bullet>
      <text:list-level-style-bullet text:level="7" text:bullet-char="•">
        <style:list-level-properties text:space-before="3.62992in" text:min-label-width="0.375in"/>
        <style:text-properties fo:font-family="Arial" style:font-family-generic="swiss" style:font-pitch="variable" fo:font-size="100%"/>
      </text:list-level-style-bullet>
      <text:list-level-style-bullet text:level="8" text:bullet-char="•">
        <style:list-level-properties text:space-before="4.12992in" text:min-label-width="0.375in"/>
        <style:text-properties fo:font-family="Arial" style:font-family-generic="swiss" style:font-pitch="variable" fo:font-size="100%"/>
      </text:list-level-style-bullet>
      <text:list-level-style-bullet text:level="9" text:bullet-char="•">
        <style:list-level-properties text:space-before="4.62992in" text:min-label-width="0.375in"/>
        <style:text-properties fo:font-family="Arial" style:font-family-generic="swiss" style:font-pitch="variable" fo:font-size="100%"/>
      </text:list-level-style-bullet>
    </text:list-style>
    <text:list-style style:name="a1706">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275">
      <text:list-level-style-bullet text:level="1" text:bullet-char="•">
        <style:list-level-properties text:space-before="0.62992in" text:min-label-width="0.375in"/>
        <style:text-properties fo:font-family="Arial" style:font-family-generic="swiss" style:font-pitch="variable" fo:font-size="100%"/>
      </text:list-level-style-bullet>
      <text:list-level-style-bullet text:level="2" text:bullet-char="•">
        <style:list-level-properties text:space-before="1.12992in" text:min-label-width="0.375in"/>
        <style:text-properties fo:font-family="Arial" style:font-family-generic="swiss" style:font-pitch="variable" fo:font-size="100%"/>
      </text:list-level-style-bullet>
      <text:list-level-style-bullet text:level="3" text:bullet-char="•">
        <style:list-level-properties text:space-before="1.62992in" text:min-label-width="0.375in"/>
        <style:text-properties fo:font-family="Arial" style:font-family-generic="swiss" style:font-pitch="variable" fo:font-size="100%"/>
      </text:list-level-style-bullet>
      <text:list-level-style-bullet text:level="4" text:bullet-char="•">
        <style:list-level-properties text:space-before="2.12992in" text:min-label-width="0.375in"/>
        <style:text-properties fo:font-family="Arial" style:font-family-generic="swiss" style:font-pitch="variable" fo:font-size="100%"/>
      </text:list-level-style-bullet>
      <text:list-level-style-bullet text:level="5" text:bullet-char="•">
        <style:list-level-properties text:space-before="2.62992in" text:min-label-width="0.375in"/>
        <style:text-properties fo:font-family="Arial" style:font-family-generic="swiss" style:font-pitch="variable" fo:font-size="100%"/>
      </text:list-level-style-bullet>
      <text:list-level-style-bullet text:level="6" text:bullet-char="•">
        <style:list-level-properties text:space-before="3.12992in" text:min-label-width="0.375in"/>
        <style:text-properties fo:font-family="Arial" style:font-family-generic="swiss" style:font-pitch="variable" fo:font-size="100%"/>
      </text:list-level-style-bullet>
      <text:list-level-style-bullet text:level="7" text:bullet-char="•">
        <style:list-level-properties text:space-before="3.62992in" text:min-label-width="0.375in"/>
        <style:text-properties fo:font-family="Arial" style:font-family-generic="swiss" style:font-pitch="variable" fo:font-size="100%"/>
      </text:list-level-style-bullet>
      <text:list-level-style-bullet text:level="8" text:bullet-char="•">
        <style:list-level-properties text:space-before="4.12992in" text:min-label-width="0.375in"/>
        <style:text-properties fo:font-family="Arial" style:font-family-generic="swiss" style:font-pitch="variable" fo:font-size="100%"/>
      </text:list-level-style-bullet>
      <text:list-level-style-bullet text:level="9" text:bullet-char="•">
        <style:list-level-properties text:space-before="4.62992in" text:min-label-width="0.375in"/>
        <style:text-properties fo:font-family="Arial" style:font-family-generic="swiss" style:font-pitch="variable" fo:font-size="100%"/>
      </text:list-level-style-bullet>
    </text:list-style>
    <text:list-style style:name="a841">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570">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709">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9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04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09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41">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04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577">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39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89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4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1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396">
      <text:list-level-style-number text:level="1" style:num-format="" style:num-list-format-name="">
        <style:list-level-properties text:space-before="0.62992in" text:min-label-width="0.31496in"/>
      </text:list-level-style-number>
      <text:list-level-style-number text:level="2" style:num-format="" style:num-list-format-name="">
        <style:list-level-properties text:space-before="0.62992in" text:min-label-width="0.31496in"/>
      </text:list-level-style-number>
      <text:list-level-style-number text:level="3" style:num-format="" style:num-list-format-name="">
        <style:list-level-properties text:space-before="0.62992in" text:min-label-width="0.31496in"/>
      </text:list-level-style-number>
      <text:list-level-style-number text:level="4" style:num-format="" style:num-list-format-name="">
        <style:list-level-properties text:space-before="0.62992in" text:min-label-width="0.31496in"/>
      </text:list-level-style-number>
      <text:list-level-style-number text:level="5" style:num-format="" style:num-list-format-name="">
        <style:list-level-properties text:space-before="0.62992in" text:min-label-width="0.31496in"/>
      </text:list-level-style-number>
      <text:list-level-style-number text:level="6" style:num-format="" style:num-list-format-name="">
        <style:list-level-properties text:space-before="0.62992in" text:min-label-width="0.31496in"/>
      </text:list-level-style-number>
      <text:list-level-style-number text:level="7" style:num-format="" style:num-list-format-name="">
        <style:list-level-properties text:space-before="0.62992in" text:min-label-width="0.31496in"/>
      </text:list-level-style-number>
      <text:list-level-style-number text:level="8" style:num-format="" style:num-list-format-name="">
        <style:list-level-properties text:space-before="0.62992in" text:min-label-width="0.31496in"/>
      </text:list-level-style-number>
      <text:list-level-style-number text:level="9" style:num-format="" style:num-list-format-name="">
        <style:list-level-properties text:space-before="0.62992in" text:min-label-width="0.31496in"/>
      </text:list-level-style-number>
    </text:list-style>
    <text:list-style style:name="a207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1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877">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162">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96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91">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207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694">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207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96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782">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697">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785">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788">
      <text:list-level-style-number text:level="1" style:num-format="" style:num-list-format-name="">
        <style:list-level-properties text:space-before="0in" text:min-label-width="0.35433in"/>
      </text:list-level-style-number>
      <text:list-level-style-number text:level="2" style:num-format="" style:num-list-format-name="">
        <style:list-level-properties text:space-before="0in" text:min-label-width="0.35433in"/>
      </text:list-level-style-number>
      <text:list-level-style-number text:level="3" style:num-format="" style:num-list-format-name="">
        <style:list-level-properties text:space-before="0in" text:min-label-width="0.35433in"/>
      </text:list-level-style-number>
      <text:list-level-style-number text:level="4" style:num-format="" style:num-list-format-name="">
        <style:list-level-properties text:space-before="0in" text:min-label-width="0.35433in"/>
      </text:list-level-style-number>
      <text:list-level-style-number text:level="5" style:num-format="" style:num-list-format-name="">
        <style:list-level-properties text:space-before="0in" text:min-label-width="0.35433in"/>
      </text:list-level-style-number>
      <text:list-level-style-number text:level="6" style:num-format="" style:num-list-format-name="">
        <style:list-level-properties text:space-before="0in" text:min-label-width="0.35433in"/>
      </text:list-level-style-number>
      <text:list-level-style-number text:level="7" style:num-format="" style:num-list-format-name="">
        <style:list-level-properties text:space-before="0in" text:min-label-width="0.35433in"/>
      </text:list-level-style-number>
      <text:list-level-style-number text:level="8" style:num-format="" style:num-list-format-name="">
        <style:list-level-properties text:space-before="0in" text:min-label-width="0.35433in"/>
      </text:list-level-style-number>
      <text:list-level-style-number text:level="9" style:num-format="" style:num-list-format-name="">
        <style:list-level-properties text:space-before="0in" text:min-label-width="0.35433in"/>
      </text:list-level-style-number>
    </text:list-style>
    <text:list-style style:name="a1283">
      <text:list-level-style-bullet text:level="1" text:bullet-char="•">
        <style:list-level-properties text:space-before="0.62992in" text:min-label-width="0.375in"/>
        <style:text-properties fo:font-family="Arial" style:font-family-generic="swiss" style:font-pitch="variable" fo:font-size="100%"/>
      </text:list-level-style-bullet>
      <text:list-level-style-bullet text:level="2" text:bullet-char="•">
        <style:list-level-properties text:space-before="1.12992in" text:min-label-width="0.375in"/>
        <style:text-properties fo:font-family="Arial" style:font-family-generic="swiss" style:font-pitch="variable" fo:font-size="100%"/>
      </text:list-level-style-bullet>
      <text:list-level-style-bullet text:level="3" text:bullet-char="•">
        <style:list-level-properties text:space-before="1.62992in" text:min-label-width="0.375in"/>
        <style:text-properties fo:font-family="Arial" style:font-family-generic="swiss" style:font-pitch="variable" fo:font-size="100%"/>
      </text:list-level-style-bullet>
      <text:list-level-style-bullet text:level="4" text:bullet-char="•">
        <style:list-level-properties text:space-before="2.12992in" text:min-label-width="0.375in"/>
        <style:text-properties fo:font-family="Arial" style:font-family-generic="swiss" style:font-pitch="variable" fo:font-size="100%"/>
      </text:list-level-style-bullet>
      <text:list-level-style-bullet text:level="5" text:bullet-char="•">
        <style:list-level-properties text:space-before="2.62992in" text:min-label-width="0.375in"/>
        <style:text-properties fo:font-family="Arial" style:font-family-generic="swiss" style:font-pitch="variable" fo:font-size="100%"/>
      </text:list-level-style-bullet>
      <text:list-level-style-bullet text:level="6" text:bullet-char="•">
        <style:list-level-properties text:space-before="3.12992in" text:min-label-width="0.375in"/>
        <style:text-properties fo:font-family="Arial" style:font-family-generic="swiss" style:font-pitch="variable" fo:font-size="100%"/>
      </text:list-level-style-bullet>
      <text:list-level-style-bullet text:level="7" text:bullet-char="•">
        <style:list-level-properties text:space-before="3.62992in" text:min-label-width="0.375in"/>
        <style:text-properties fo:font-family="Arial" style:font-family-generic="swiss" style:font-pitch="variable" fo:font-size="100%"/>
      </text:list-level-style-bullet>
      <text:list-level-style-bullet text:level="8" text:bullet-char="•">
        <style:list-level-properties text:space-before="4.12992in" text:min-label-width="0.375in"/>
        <style:text-properties fo:font-family="Arial" style:font-family-generic="swiss" style:font-pitch="variable" fo:font-size="100%"/>
      </text:list-level-style-bullet>
      <text:list-level-style-bullet text:level="9" text:bullet-char="•">
        <style:list-level-properties text:space-before="4.62992in" text:min-label-width="0.375in"/>
        <style:text-properties fo:font-family="Arial" style:font-family-generic="swiss" style:font-pitch="variable" fo:font-size="100%"/>
      </text:list-level-style-bullet>
    </text:list-style>
    <text:list-style style:name="a1716">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text:list-style style:name="a199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803">
      <text:list-level-style-number text:level="1" style:num-format="" style:num-list-format-name="">
        <style:list-level-properties text:space-before="0.11811in" text:min-label-width="0.35433in"/>
      </text:list-level-style-number>
      <text:list-level-style-number text:level="2" style:num-format="" style:num-list-format-name="">
        <style:list-level-properties text:space-before="0.11811in" text:min-label-width="0.35433in"/>
      </text:list-level-style-number>
      <text:list-level-style-number text:level="3" style:num-format="" style:num-list-format-name="">
        <style:list-level-properties text:space-before="0.11811in" text:min-label-width="0.35433in"/>
      </text:list-level-style-number>
      <text:list-level-style-number text:level="4" style:num-format="" style:num-list-format-name="">
        <style:list-level-properties text:space-before="0.11811in" text:min-label-width="0.35433in"/>
      </text:list-level-style-number>
      <text:list-level-style-number text:level="5" style:num-format="" style:num-list-format-name="">
        <style:list-level-properties text:space-before="0.11811in" text:min-label-width="0.35433in"/>
      </text:list-level-style-number>
      <text:list-level-style-number text:level="6" style:num-format="" style:num-list-format-name="">
        <style:list-level-properties text:space-before="0.11811in" text:min-label-width="0.35433in"/>
      </text:list-level-style-number>
      <text:list-level-style-number text:level="7" style:num-format="" style:num-list-format-name="">
        <style:list-level-properties text:space-before="0.11811in" text:min-label-width="0.35433in"/>
      </text:list-level-style-number>
      <text:list-level-style-number text:level="8" style:num-format="" style:num-list-format-name="">
        <style:list-level-properties text:space-before="0.11811in" text:min-label-width="0.35433in"/>
      </text:list-level-style-number>
      <text:list-level-style-number text:level="9" style:num-format="" style:num-list-format-name="">
        <style:list-level-properties text:space-before="0.11811in" text:min-label-width="0.35433in"/>
      </text:list-level-style-number>
    </text:list-style>
  </office:automatic-styles>
  <office:body>
    <office:presentation>
      <draw:page draw:name="page1" draw:style-name="a528" draw:master-page-name="Master1-Layout7-blank-Blank" presentation:presentation-page-layout-name="Master1-PPL7" draw:id="Slide-256">
        <draw:frame draw:id="id73" draw:style-name="a531" draw:name="Slide Number Placeholder 2" svg:x="7.90079in" svg:y="7.53386in" svg:width="2.56732in" svg:height="0.57008in">
          <draw:text-box>
            <text:p text:style-name="a530" text:class-names="" text:cond-style-name=""><text:span text:style-name="a529" text:class-names=""><text:page-number style:num-format="1" text:fixed="false"/></text:span></text:p>
          </draw:text-box>
          <svg:title/>
          <svg:desc/>
        </draw:frame>
        <draw:frame draw:id="id74" presentation:style-name="a534" draw:name="Title 1" svg:x="0.55079in" svg:y="-0.23622in" svg:width="9.91772in" svg:height="1.28543in" presentation:class="title" presentation:placeholder="false">
          <draw:text-box>
            <text:p text:style-name="a533" text:class-names="" text:cond-style-name=""><text:span text:style-name="a532" text:class-names="">Introduction to Quantum Theory</text:span></text:p>
          </draw:text-box>
          <svg:title/>
          <svg:desc/>
        </draw:frame>
        <draw:frame draw:id="id75" presentation:style-name="a538" draw:name="Subtitle 2" svg:x="0.5in" svg:y="0.67953in" svg:width="9.91772in" svg:height="0.74173in" presentation:class="subtitle" presentation:placeholder="false">
          <draw:text-box>
            <text:p text:style-name="a537" text:class-names="" text:cond-style-name=""><text:span text:style-name="a535" text:class-names="">Dr. Russell Herman<text:line-break/></text:span><text:span text:style-name="a536" text:class-names="">Physics and Physical Oceanography</text:span></text:p>
          </draw:text-box>
          <svg:title/>
          <svg:desc/>
        </draw:frame>
        <draw:frame draw:id="id76" draw:style-name="a539" svg:x="1.26181in" svg:y="1.75in" svg:width="8.75in" svg:height="5.27559in" style:rel-width="scale" style:rel-height="scale">
          <draw:image xlink:href="media/image1.png" xlink:type="simple" xlink:show="embed" xlink:actuate="onLoad"/>
          <svg:title/>
          <svg:desc/>
        </draw:frame>
        <draw:g draw:name="Group 15" draw:id="id77">
          <svg:title/>
          <svg:desc/>
          <draw:custom-shape svg:x="3.5in" svg:y="3.67126in" svg:width="0.75in" svg:height="0.75in" draw:id="id98" draw:style-name="a586" draw:name="Freeform 4">
            <svg:title/>
            <svg:desc/>
            <text:p text:style-name="a585" text:class-names="" text:cond-style-name=""><text:span text:style-name="a584"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2.51614in" svg:y="3.71102in" svg:width="0.75in" svg:height="0.75in" draw:id="id99" draw:style-name="a589" draw:name="Freeform 5">
            <svg:title/>
            <svg:desc/>
            <text:p text:style-name="a588" text:class-names="" text:cond-style-name=""><text:span text:style-name="a587"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5.82323in" svg:y="3.67165in" svg:width="0.75in" svg:height="0.75in" draw:id="id100" draw:style-name="a592" draw:name="Freeform 6">
            <svg:title/>
            <svg:desc/>
            <text:p text:style-name="a591" text:class-names="" text:cond-style-name=""><text:span text:style-name="a590"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9.0122in" svg:y="3.4748in" svg:width="0.75in" svg:height="0.75in" draw:id="id101" draw:style-name="a595" draw:name="Freeform 7">
            <svg:title/>
            <svg:desc/>
            <text:p text:style-name="a594" text:class-names="" text:cond-style-name=""><text:span text:style-name="a593"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5.1937in" svg:y="3.23898in" svg:width="0.75in" svg:height="0.75in" draw:id="id102" draw:style-name="a598" draw:name="Freeform 8">
            <svg:title/>
            <svg:desc/>
            <text:p text:style-name="a597" text:class-names="" text:cond-style-name=""><text:span text:style-name="a596"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8.2252in" svg:y="2.53031in" svg:width="0.75in" svg:height="0.75in" draw:id="id103" draw:style-name="a601" draw:name="Freeform 9">
            <svg:title/>
            <svg:desc/>
            <text:p text:style-name="a600" text:class-names="" text:cond-style-name=""><text:span text:style-name="a599"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7.35945in" svg:y="2.53071in" svg:width="0.75in" svg:height="0.75in" draw:id="id104" draw:style-name="a604" draw:name="Freeform 10">
            <svg:title/>
            <svg:desc/>
            <text:p text:style-name="a603" text:class-names="" text:cond-style-name=""><text:span text:style-name="a602"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5.98189in" svg:y="2.5311in" svg:width="0.75in" svg:height="0.75in" draw:id="id105" draw:style-name="a607" draw:name="Freeform 11">
            <svg:title/>
            <svg:desc/>
            <text:p text:style-name="a606" text:class-names="" text:cond-style-name=""><text:span text:style-name="a605"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custom-shape svg:x="4.64331in" svg:y="3.79094in" svg:width="0.75in" svg:height="0.75in" draw:id="id106" draw:style-name="a610" draw:name="Freeform 12">
            <svg:title/>
            <svg:desc/>
            <text:p text:style-name="a609" text:class-names="" text:cond-style-name=""><text:span text:style-name="a608" text:class-names=""/></text:p>
            <draw:enhanced-geometry xmlns:dr3d="urn:oasis:names:tc:opendocument:xmlns:dr3d:1.0" draw:type="non-primitive" svg:viewBox="0 0 21600 21600" draw:enhanced-path="M ?f58 ?f59 A ?f99 ?f100 ?f101 ?f102 ?f58 ?f59 ?f96 ?f98  W ?f103 ?f104 ?f105 ?f106 ?f58 ?f59 ?f96 ?f98 Z N" draw:text-areas="?f34 ?f34 ?f35 ?f35" draw:glue-points="?f29 ?f30 ?f31 ?f31 ?f30 ?f29 ?f31 ?f32 ?f29 ?f33 ?f32 ?f32 ?f33 ?f29 ?f32 ?f31" draw:glue-point-leaving-directions="-0, -0, -0, -0, -0, -0, -0, -0">
              <draw:equation draw:name="f0" draw:formula="10800000"/>
              <draw:equation draw:name="f1" draw:formula="5400000"/>
              <draw:equation draw:name="f2" draw:formula="5419351 / 1725033"/>
              <draw:equation draw:name="f3" draw:formula="180"/>
              <draw:equation draw:name="f4" draw:formula="0"/>
              <draw:equation draw:name="f5" draw:formula="21600"/>
              <draw:equation draw:name="f6" draw:formula="10800 * 10800"/>
              <draw:equation draw:name="f7" draw:formula="0 - 360"/>
              <draw:equation draw:name="f8" draw:formula="10800"/>
              <draw:equation draw:name="f9" draw:formula="0 * ?f2"/>
              <draw:equation draw:name="f10" draw:formula="?f4 * ?f0"/>
              <draw:equation draw:name="f11" draw:formula="?f7 * ?f0"/>
              <draw:equation draw:name="f12" draw:formula="?f5 - ?f4"/>
              <draw:equation draw:name="f13" draw:formula="?f9 / ?f3"/>
              <draw:equation draw:name="f14" draw:formula="?f10 / ?f3"/>
              <draw:equation draw:name="f15" draw:formula="?f11 / ?f3"/>
              <draw:equation draw:name="f16" draw:formula="?f12 / 21600"/>
              <draw:equation draw:name="f17" draw:formula="0 - ?f13"/>
              <draw:equation draw:name="f18" draw:formula="?f14 - ?f1"/>
              <draw:equation draw:name="f19" draw:formula="?f15 - ?f1"/>
              <draw:equation draw:name="f20" draw:formula="3200 * ?f16"/>
              <draw:equation draw:name="f21" draw:formula="18400 * ?f16"/>
              <draw:equation draw:name="f22" draw:formula="10800 * ?f16"/>
              <draw:equation draw:name="f23" draw:formula="0 * ?f16"/>
              <draw:equation draw:name="f24" draw:formula="3160 * ?f16"/>
              <draw:equation draw:name="f25" draw:formula="18440 * ?f16"/>
              <draw:equation draw:name="f26" draw:formula="21600 * ?f16"/>
              <draw:equation draw:name="f27" draw:formula="?f17 * ?f0"/>
              <draw:equation draw:name="f28" draw:formula="?f19 - ?f18"/>
              <draw:equation draw:name="f29" draw:formula="?f22 / ?f16"/>
              <draw:equation draw:name="f30" draw:formula="?f23 / ?f16"/>
              <draw:equation draw:name="f31" draw:formula="?f24 / ?f16"/>
              <draw:equation draw:name="f32" draw:formula="?f25 / ?f16"/>
              <draw:equation draw:name="f33" draw:formula="?f26 / ?f16"/>
              <draw:equation draw:name="f34" draw:formula="?f20 / ?f16"/>
              <draw:equation draw:name="f35" draw:formula="?f21 / ?f16"/>
              <draw:equation draw:name="f36" draw:formula="?f27 / ?f2"/>
              <draw:equation draw:name="f37" draw:formula="?f36 - ?f1"/>
              <draw:equation draw:name="f38" draw:formula="?f37 + ?f1"/>
              <draw:equation draw:name="f39" draw:formula="?f38 * ?f2 / ?f0"/>
              <draw:equation draw:name="f40" draw:formula="0 - ?f39"/>
              <draw:equation draw:name="f41" draw:formula="sin(?f40)"/>
              <draw:equation draw:name="f42" draw:formula="0 - ?f41"/>
              <draw:equation draw:name="f43" draw:formula="?f42"/>
              <draw:equation draw:name="f44" draw:formula="cos(?f40)"/>
              <draw:equation draw:name="f45" draw:formula="0 - ?f44"/>
              <draw:equation draw:name="f46" draw:formula="?f45"/>
              <draw:equation draw:name="f47" draw:formula="0 - ?f43"/>
              <draw:equation draw:name="f48" draw:formula="0 - ?f46"/>
              <draw:equation draw:name="f49" draw:formula="10800 * ?f47"/>
              <draw:equation draw:name="f50" draw:formula="10800 * ?f48"/>
              <draw:equation draw:name="f51" draw:formula="?f49 * ?f49"/>
              <draw:equation draw:name="f52" draw:formula="?f50 * ?f50"/>
              <draw:equation draw:name="f53" draw:formula="?f51 + ?f52"/>
              <draw:equation draw:name="f54" draw:formula="sqrt(?f53)"/>
              <draw:equation draw:name="f55" draw:formula="?f6 / ?f54"/>
              <draw:equation draw:name="f56" draw:formula="?f47 * ?f55"/>
              <draw:equation draw:name="f57" draw:formula="?f48 * ?f55"/>
              <draw:equation draw:name="f58" draw:formula="10800 - ?f56"/>
              <draw:equation draw:name="f59" draw:formula="10800 - ?f57"/>
              <draw:equation draw:name="f60" draw:formula="21550000 - ?f28"/>
              <draw:equation draw:name="f61" draw:formula="if(?f60, ?f28, 21550000)"/>
              <draw:equation draw:name="f62" draw:formula="-21550000 - ?f61"/>
              <draw:equation draw:name="f63" draw:formula="if(?f62, -21550000, ?f61)"/>
              <draw:equation draw:name="f64" draw:formula="?f18 + ?f63"/>
              <draw:equation draw:name="f65" draw:formula="?f18 + ?f1"/>
              <draw:equation draw:name="f66" draw:formula="?f65 * ?f2 / ?f0"/>
              <draw:equation draw:name="f67" draw:formula="0 - ?f66"/>
              <draw:equation draw:name="f68" draw:formula="cos(?f67)"/>
              <draw:equation draw:name="f69" draw:formula="0 - ?f68"/>
              <draw:equation draw:name="f70" draw:formula="?f69 * ?f8"/>
              <draw:equation draw:name="f71" draw:formula="sin(?f67)"/>
              <draw:equation draw:name="f72" draw:formula="0 - ?f71"/>
              <draw:equation draw:name="f73" draw:formula="?f72 * ?f8"/>
              <draw:equation draw:name="f74" draw:formula="sqrt(?f70 * ?f70 + ?f73 * ?f73 + 0 * 0)"/>
              <draw:equation draw:name="f75" draw:formula="?f8 * ?f8 / ?f74"/>
              <draw:equation draw:name="f76" draw:formula="?f72 * ?f75"/>
              <draw:equation draw:name="f77" draw:formula="?f58 - ?f76"/>
              <draw:equation draw:name="f78" draw:formula="?f69 * ?f75"/>
              <draw:equation draw:name="f79" draw:formula="?f59 - ?f78"/>
              <draw:equation draw:name="f80" draw:formula="?f77 - ?f8"/>
              <draw:equation draw:name="f81" draw:formula="?f79 - ?f8"/>
              <draw:equation draw:name="f82" draw:formula="?f77 + ?f8"/>
              <draw:equation draw:name="f83" draw:formula="?f79 + ?f8"/>
              <draw:equation draw:name="f84" draw:formula="?f64 + ?f1"/>
              <draw:equation draw:name="f85" draw:formula="?f84 * ?f2 / ?f0"/>
              <draw:equation draw:name="f86" draw:formula="0 - ?f85"/>
              <draw:equation draw:name="f87" draw:formula="cos(?f86)"/>
              <draw:equation draw:name="f88" draw:formula="0 - ?f87"/>
              <draw:equation draw:name="f89" draw:formula="?f88 * ?f8"/>
              <draw:equation draw:name="f90" draw:formula="sin(?f86)"/>
              <draw:equation draw:name="f91" draw:formula="0 - ?f90"/>
              <draw:equation draw:name="f92" draw:formula="?f91 * ?f8"/>
              <draw:equation draw:name="f93" draw:formula="sqrt(?f89 * ?f89 + ?f92 * ?f92 + 0 * 0)"/>
              <draw:equation draw:name="f94" draw:formula="?f8 * ?f8 / ?f93"/>
              <draw:equation draw:name="f95" draw:formula="?f91 * ?f94"/>
              <draw:equation draw:name="f96" draw:formula="?f77 + ?f95"/>
              <draw:equation draw:name="f97" draw:formula="?f88 * ?f94"/>
              <draw:equation draw:name="f98" draw:formula="?f79 + ?f97"/>
              <draw:equation draw:name="f99" draw:formula="if(?f63, ?f58, ?f80)"/>
              <draw:equation draw:name="f100" draw:formula="if(?f63, ?f59, ?f81)"/>
              <draw:equation draw:name="f101" draw:formula="if(?f63, ?f58, ?f82)"/>
              <draw:equation draw:name="f102" draw:formula="if(?f63, ?f59, ?f83)"/>
              <draw:equation draw:name="f103" draw:formula="if(?f63, ?f80, ?f96)"/>
              <draw:equation draw:name="f104" draw:formula="if(?f63, ?f81, ?f98)"/>
              <draw:equation draw:name="f105" draw:formula="if(?f63, ?f82, ?f96)"/>
              <draw:equation draw:name="f106" draw:formula="if(?f63, ?f83, ?f98)"/>
            </draw:enhanced-geometry>
          </draw:custom-shape>
        </draw:g>
        <draw:frame draw:id="id78" draw:style-name="a542" draw:name="Footer Placeholder 18" svg:x="2.75in" svg:y="7.53386in" svg:width="6in" svg:height="0.57008in">
          <draw:text-box>
            <text:p text:style-name="a541" text:class-names="" text:cond-style-name=""><text:span text:style-name="a540" text:class-names="">PHY 444 - Quantum Theory - Fall 2026</text:span></text:p>
          </draw:text-box>
          <svg:title/>
          <svg:desc/>
        </draw:frame>
        <draw:frame draw:id="id79" draw:style-name="a545" draw:name="TextBox 19" svg:x="3.13684in" svg:y="1.76052in" svg:width="5.4in" svg:height="0.40391in">
          <draw:text-box>
            <text:p text:style-name="a544" text:class-names="" text:cond-style-name=""><text:span text:style-name="a543" text:class-names="">1927 Solvay Conference</text:span></text:p>
          </draw:text-box>
          <svg:title/>
          <svg:desc/>
        </draw:frame>
        <draw:g draw:name="Group 22" draw:id="id80">
          <svg:title/>
          <svg:desc/>
          <draw:custom-shape svg:x="7.17397in" svg:y="1.31432in" svg:width="1.90483in" svg:height="1.27356in" draw:id="id96" draw:style-name="a580" draw:name="Cloud Callout 20">
            <svg:title/>
            <svg:desc/>
            <text:p text:style-name="a579" text:class-names="" text:cond-style-name=""><text:span text:style-name="a578" text:class-names=""/></text:p>
            <draw:enhanced-geometry xmlns:dr3d="urn:oasis:names:tc:opendocument:xmlns:dr3d:1.0" draw:type="non-primitive" svg:viewBox="0 0 1741773 116454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1741773"/>
              <draw:equation draw:name="f2" draw:formula="1164546"/>
              <draw:equation draw:name="f3" draw:formula="158489"/>
              <draw:equation draw:name="f4" draw:formula="264740"/>
              <draw:equation draw:name="f5" draw:formula="147577"/>
              <draw:equation draw:name="f6" draw:formula="214263"/>
              <draw:equation draw:name="f7" draw:formula="173026"/>
              <draw:equation draw:name="f8" draw:formula="163358"/>
              <draw:equation draw:name="f9" draw:formula="227869"/>
              <draw:equation draw:name="f10" draw:formula="125886"/>
              <draw:equation draw:name="f11" draw:formula="314523"/>
              <draw:equation draw:name="f12" draw:formula="66701"/>
              <draw:equation draw:name="f13" draw:formula="455013"/>
              <draw:equation draw:name="f14" draw:formula="53510"/>
              <draw:equation draw:name="f15" draw:formula="565384"/>
              <draw:equation draw:name="f16" draw:formula="94163"/>
              <draw:equation draw:name="f17" draw:formula="632750"/>
              <draw:equation draw:name="f18" draw:formula="14289"/>
              <draw:equation draw:name="f19" draw:formula="803319"/>
              <draw:equation draw:name="f20" draw:formula="0 - 2214"/>
              <draw:equation draw:name="f21" draw:formula="905677"/>
              <draw:equation draw:name="f22" draw:formula="61231"/>
              <draw:equation draw:name="f23" draw:formula="931488"/>
              <draw:equation draw:name="f24" draw:formula="28690"/>
              <draw:equation draw:name="f25" draw:formula="981056"/>
              <draw:equation draw:name="f26" draw:formula="6196"/>
              <draw:equation draw:name="f27" draw:formula="1038275"/>
              <draw:equation draw:name="f28" draw:formula="1098"/>
              <draw:equation draw:name="f29" draw:formula="1101252"/>
              <draw:equation draw:name="f30" draw:formula="0 - 4521"/>
              <draw:equation draw:name="f31" draw:formula="1164148"/>
              <draw:equation draw:name="f32" draw:formula="11703"/>
              <draw:equation draw:name="f33" draw:formula="1202724"/>
              <draw:equation draw:name="f34" draw:formula="43537"/>
              <draw:equation draw:name="f35" draw:formula="1258372"/>
              <draw:equation draw:name="f36" draw:formula="2344"/>
              <draw:equation draw:name="f37" draw:formula="1350422"/>
              <draw:equation draw:name="f38" draw:formula="0 - 11182"/>
              <draw:equation draw:name="f39" draw:formula="1429425"/>
              <draw:equation draw:name="f40" draw:formula="10214"/>
              <draw:equation draw:name="f41" draw:formula="1489623"/>
              <draw:equation draw:name="f42" draw:formula="26513"/>
              <draw:equation draw:name="f43" draw:formula="1532789"/>
              <draw:equation draw:name="f44" draw:formula="60636"/>
              <draw:equation draw:name="f45" draw:formula="1544386"/>
              <draw:equation draw:name="f46" draw:formula="101122"/>
              <draw:equation draw:name="f47" draw:formula="1613967"/>
              <draw:equation draw:name="f48" draw:formula="113067"/>
              <draw:equation draw:name="f49" draw:formula="1669374"/>
              <draw:equation draw:name="f50" draw:formula="146185"/>
              <draw:equation draw:name="f51" draw:formula="1691923"/>
              <draw:equation draw:name="f52" draw:formula="189350"/>
              <draw:equation draw:name="f53" draw:formula="1708311"/>
              <draw:equation draw:name="f54" draw:formula="220682"/>
              <draw:equation draw:name="f55" draw:formula="1705976"/>
              <draw:equation draw:name="f56" draw:formula="254711"/>
              <draw:equation draw:name="f57" draw:formula="1685319"/>
              <draw:equation draw:name="f58" draw:formula="285020"/>
              <draw:equation draw:name="f59" draw:formula="1736095"/>
              <draw:equation draw:name="f60" draw:formula="326585"/>
              <draw:equation draw:name="f61" draw:formula="1753853"/>
              <draw:equation draw:name="f62" draw:formula="380467"/>
              <draw:equation draw:name="f63" draw:formula="1733559"/>
              <draw:equation draw:name="f64" draw:formula="431297"/>
              <draw:equation draw:name="f65" draw:formula="1706580"/>
              <draw:equation draw:name="f66" draw:formula="498873"/>
              <draw:equation draw:name="f67" draw:formula="1617269"/>
              <draw:equation draw:name="f68" draw:formula="549481"/>
              <draw:equation draw:name="f69" draw:formula="1507582"/>
              <draw:equation draw:name="f70" draw:formula="559342"/>
              <draw:equation draw:name="f71" draw:formula="1507059"/>
              <draw:equation draw:name="f72" draw:formula="601521"/>
              <draw:equation draw:name="f73" draw:formula="1477543"/>
              <draw:equation draw:name="f74" draw:formula="641523"/>
              <draw:equation draw:name="f75" draw:formula="1426687"/>
              <draw:equation draw:name="f76" draw:formula="669059"/>
              <draw:equation draw:name="f77" draw:formula="1349415"/>
              <draw:equation draw:name="f78" draw:formula="710903"/>
              <draw:equation draw:name="f79" draw:formula="1237796"/>
              <draw:equation draw:name="f80" draw:formula="716280"/>
              <draw:equation draw:name="f81" draw:formula="1151263"/>
              <draw:equation draw:name="f82" draw:formula="682343"/>
              <draw:equation draw:name="f83" draw:formula="1123278"/>
              <draw:equation draw:name="f84" draw:formula="740635"/>
              <draw:equation draw:name="f85" draw:formula="1048342"/>
              <draw:equation draw:name="f86" draw:formula="785195"/>
              <draw:equation draw:name="f87" draw:formula="954440"/>
              <draw:equation draw:name="f88" draw:formula="799392"/>
              <draw:equation draw:name="f89" draw:formula="843787"/>
              <draw:equation draw:name="f90" draw:formula="816118"/>
              <draw:equation draw:name="f91" draw:formula="728302"/>
              <draw:equation draw:name="f92" draw:formula="787614"/>
              <draw:equation draw:name="f93" draw:formula="665044"/>
              <draw:equation draw:name="f94" draw:formula="727946"/>
              <draw:equation draw:name="f95" draw:formula="515735"/>
              <draw:equation draw:name="f96" draw:formula="784581"/>
              <draw:equation draw:name="f97" draw:formula="321811"/>
              <draw:equation draw:name="f98" draw:formula="752747"/>
              <draw:equation draw:name="f99" draw:formula="235157"/>
              <draw:equation draw:name="f100" draw:formula="657356"/>
              <draw:equation draw:name="f101" draw:formula="150033"/>
              <draw:equation draw:name="f102" draw:formula="663626"/>
              <draw:equation draw:name="f103" draw:formula="70104"/>
              <draw:equation draw:name="f104" draw:formula="630415"/>
              <draw:equation draw:name="f105" draw:formula="46146"/>
              <draw:equation draw:name="f106" draw:formula="578803"/>
              <draw:equation draw:name="f107" draw:formula="28791"/>
              <draw:equation draw:name="f108" draw:formula="541462"/>
              <draw:equation draw:name="f109" draw:formula="44132"/>
              <draw:equation draw:name="f110" draw:formula="501162"/>
              <draw:equation draw:name="f111" draw:formula="86533"/>
              <draw:equation draw:name="f112" draw:formula="472769"/>
              <draw:equation draw:name="f113" draw:formula="26375"/>
              <draw:equation draw:name="f114" draw:formula="450499"/>
              <draw:equation draw:name="f115" draw:formula="0 - 7127"/>
              <draw:equation draw:name="f116" draw:formula="407761"/>
              <draw:equation draw:name="f117" draw:formula="1248"/>
              <draw:equation draw:name="f118" draw:formula="363982"/>
              <draw:equation draw:name="f119" draw:formula="11073"/>
              <draw:equation draw:name="f120" draw:formula="312724"/>
              <draw:equation draw:name="f121" draw:formula="75742"/>
              <draw:equation draw:name="f122" draw:formula="272573"/>
              <draw:equation draw:name="f123" draw:formula="157000"/>
              <draw:equation draw:name="f124" draw:formula="267289"/>
              <draw:equation draw:name="f125" draw:formula="157483"/>
              <draw:equation draw:name="f126" draw:formula="266433"/>
              <draw:equation draw:name="f127" draw:formula="158006"/>
              <draw:equation draw:name="f128" draw:formula="265596"/>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639533"/>
              <draw:equation draw:name="f152" draw:formula="879261"/>
              <draw:equation draw:name="f153" draw:formula="593502"/>
              <draw:equation draw:name="f154" draw:formula="556510"/>
              <draw:equation draw:name="f155" draw:formula="519518"/>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645950"/>
              <draw:equation draw:name="f164" draw:formula="738355"/>
              <draw:equation draw:name="f165" draw:formula="190421"/>
              <draw:equation draw:name="f166" draw:formula="484417"/>
              <draw:equation draw:name="f167" draw:formula="154825"/>
              <draw:equation draw:name="f168" draw:formula="486166"/>
              <draw:equation draw:name="f169" draw:formula="119229"/>
              <draw:equation draw:name="f170" draw:formula="480993"/>
              <draw:equation draw:name="f171" draw:formula="88426"/>
              <draw:equation draw:name="f172" draw:formula="469588"/>
              <draw:equation draw:name="f173" draw:formula="280417"/>
              <draw:equation draw:name="f174" draw:formula="646695"/>
              <draw:equation draw:name="f175" draw:formula="266122"/>
              <draw:equation draw:name="f176" draw:formula="650286"/>
              <draw:equation draw:name="f177" draw:formula="251103"/>
              <draw:equation draw:name="f178" draw:formula="652667"/>
              <draw:equation draw:name="f179" draw:formula="235801"/>
              <draw:equation draw:name="f180" draw:formula="653784"/>
              <draw:equation draw:name="f181" draw:formula="664963"/>
              <draw:equation draw:name="f182" draw:formula="724671"/>
              <draw:equation draw:name="f183" draw:formula="654212"/>
              <draw:equation draw:name="f184" draw:formula="714513"/>
              <draw:equation draw:name="f185" draw:formula="645192"/>
              <draw:equation draw:name="f186" draw:formula="703666"/>
              <draw:equation draw:name="f187" draw:formula="638065"/>
              <draw:equation draw:name="f188" draw:formula="692297"/>
              <draw:equation draw:name="f189" draw:formula="1162216"/>
              <draw:equation draw:name="f190" draw:formula="643941"/>
              <draw:equation draw:name="f191" draw:formula="1160645"/>
              <draw:equation draw:name="f192" draw:formula="655979"/>
              <draw:equation draw:name="f193" draw:formula="1157021"/>
              <draw:equation draw:name="f194" draw:formula="667887"/>
              <draw:equation draw:name="f195" draw:formula="1151464"/>
              <draw:equation draw:name="f196" draw:formula="679460"/>
              <draw:equation draw:name="f197" draw:formula="1375709"/>
              <draw:equation draw:name="f198" draw:formula="424451"/>
              <draw:equation draw:name="f199" draw:formula="1456403"/>
              <draw:equation draw:name="f200" draw:formula="449159"/>
              <draw:equation draw:name="f201" draw:formula="1507341"/>
              <draw:equation draw:name="f202" draw:formula="500808"/>
              <draw:equation draw:name="f203" draw:formula="1506616"/>
              <draw:equation draw:name="f204" draw:formula="557220"/>
              <draw:equation draw:name="f205" draw:formula="1684514"/>
              <draw:equation draw:name="f206" draw:formula="283048"/>
              <draw:equation draw:name="f207" draw:formula="1671427"/>
              <draw:equation draw:name="f208" draw:formula="302249"/>
              <draw:equation draw:name="f209" draw:formula="1651495"/>
              <draw:equation draw:name="f210" draw:formula="319291"/>
              <draw:equation draw:name="f211" draw:formula="1626208"/>
              <draw:equation draw:name="f212" draw:formula="332836"/>
              <draw:equation draw:name="f213" draw:formula="1544628"/>
              <draw:equation draw:name="f214" draw:formula="98331"/>
              <draw:equation draw:name="f215" draw:formula="1546842"/>
              <draw:equation draw:name="f216" draw:formula="106089"/>
              <draw:equation draw:name="f217" draw:formula="1547889"/>
              <draw:equation draw:name="f218" draw:formula="113960"/>
              <draw:equation draw:name="f219" draw:formula="1547688"/>
              <draw:equation draw:name="f220" draw:formula="121848"/>
              <draw:equation draw:name="f221" draw:formula="1172322"/>
              <draw:equation draw:name="f222" draw:formula="70906"/>
              <draw:equation draw:name="f223" draw:formula="1179933"/>
              <draw:equation draw:name="f224" draw:formula="60059"/>
              <draw:equation draw:name="f225" draw:formula="1189959"/>
              <draw:equation draw:name="f226" draw:formula="49956"/>
              <draw:equation draw:name="f227" draw:formula="1202200"/>
              <draw:equation draw:name="f228" draw:formula="40914"/>
              <draw:equation draw:name="f229" draw:formula="892993"/>
              <draw:equation draw:name="f230" draw:formula="85195"/>
              <draw:equation draw:name="f231" draw:formula="896093"/>
              <draw:equation draw:name="f232" draw:formula="76227"/>
              <draw:equation draw:name="f233" draw:formula="900966"/>
              <draw:equation draw:name="f234" draw:formula="67538"/>
              <draw:equation draw:name="f235" draw:formula="907449"/>
              <draw:equation draw:name="f236" draw:formula="59333"/>
              <draw:equation draw:name="f237" draw:formula="565182"/>
              <draw:equation draw:name="f238" draw:formula="93977"/>
              <draw:equation draw:name="f239" draw:formula="584188"/>
              <draw:equation draw:name="f240" draw:formula="100973"/>
              <draw:equation draw:name="f241" draw:formula="601744"/>
              <draw:equation draw:name="f242" draw:formula="109401"/>
              <draw:equation draw:name="f243" draw:formula="617529"/>
              <draw:equation draw:name="f244" draw:formula="119058"/>
              <draw:equation draw:name="f245" draw:formula="167630"/>
              <draw:equation draw:name="f246" draw:formula="291141"/>
              <draw:equation draw:name="f247" draw:formula="163482"/>
              <draw:equation draw:name="f248" draw:formula="282508"/>
              <draw:equation draw:name="f249" draw:formula="160422"/>
              <draw:equation draw:name="f250" draw:formula="273689"/>
              <draw:equation draw:name="f251" draw:formula="?f2 - ?f0"/>
              <draw:equation draw:name="f252" draw:formula="?f1 - ?f0"/>
              <draw:equation draw:name="f253" draw:formula="?f252 / 1741773"/>
              <draw:equation draw:name="f254" draw:formula="?f251 / 1164546"/>
              <draw:equation draw:name="f255" draw:formula="190421 / ?f253"/>
              <draw:equation draw:name="f256" draw:formula="484417 / ?f254"/>
              <draw:equation draw:name="f257" draw:formula="88426 / ?f253"/>
              <draw:equation draw:name="f258" draw:formula="469588 / ?f254"/>
              <draw:equation draw:name="f259" draw:formula="280417 / ?f253"/>
              <draw:equation draw:name="f260" draw:formula="646695 / ?f254"/>
              <draw:equation draw:name="f261" draw:formula="235801 / ?f253"/>
              <draw:equation draw:name="f262" draw:formula="653784 / ?f254"/>
              <draw:equation draw:name="f263" draw:formula="664963 / ?f253"/>
              <draw:equation draw:name="f264" draw:formula="724671 / ?f254"/>
              <draw:equation draw:name="f265" draw:formula="638065 / ?f253"/>
              <draw:equation draw:name="f266" draw:formula="692297 / ?f254"/>
              <draw:equation draw:name="f267" draw:formula="1162216 / ?f253"/>
              <draw:equation draw:name="f268" draw:formula="643941 / ?f254"/>
              <draw:equation draw:name="f269" draw:formula="1151464 / ?f253"/>
              <draw:equation draw:name="f270" draw:formula="679460 / ?f254"/>
              <draw:equation draw:name="f271" draw:formula="1375709 / ?f253"/>
              <draw:equation draw:name="f272" draw:formula="424451 / ?f254"/>
              <draw:equation draw:name="f273" draw:formula="1506616 / ?f253"/>
              <draw:equation draw:name="f274" draw:formula="557220 / ?f254"/>
              <draw:equation draw:name="f275" draw:formula="1684514 / ?f253"/>
              <draw:equation draw:name="f276" draw:formula="283048 / ?f254"/>
              <draw:equation draw:name="f277" draw:formula="1626208 / ?f253"/>
              <draw:equation draw:name="f278" draw:formula="332836 / ?f254"/>
              <draw:equation draw:name="f279" draw:formula="1544628 / ?f253"/>
              <draw:equation draw:name="f280" draw:formula="98331 / ?f254"/>
              <draw:equation draw:name="f281" draw:formula="1547688 / ?f253"/>
              <draw:equation draw:name="f282" draw:formula="121848 / ?f254"/>
              <draw:equation draw:name="f283" draw:formula="1172322 / ?f253"/>
              <draw:equation draw:name="f284" draw:formula="70906 / ?f254"/>
              <draw:equation draw:name="f285" draw:formula="1202200 / ?f253"/>
              <draw:equation draw:name="f286" draw:formula="40914 / ?f254"/>
              <draw:equation draw:name="f287" draw:formula="892993 / ?f253"/>
              <draw:equation draw:name="f288" draw:formula="85195 / ?f254"/>
              <draw:equation draw:name="f289" draw:formula="907449 / ?f253"/>
              <draw:equation draw:name="f290" draw:formula="59333 / ?f254"/>
              <draw:equation draw:name="f291" draw:formula="565182 / ?f253"/>
              <draw:equation draw:name="f292" draw:formula="93977 / ?f254"/>
              <draw:equation draw:name="f293" draw:formula="617529 / ?f253"/>
              <draw:equation draw:name="f294" draw:formula="119058 / ?f254"/>
              <draw:equation draw:name="f295" draw:formula="167630 / ?f253"/>
              <draw:equation draw:name="f296" draw:formula="291141 / ?f254"/>
              <draw:equation draw:name="f297" draw:formula="158489 / ?f253"/>
              <draw:equation draw:name="f298" draw:formula="264740 / ?f254"/>
              <draw:equation draw:name="f299" draw:formula="0 / ?f253"/>
              <draw:equation draw:name="f300" draw:formula="1741773 / ?f253"/>
              <draw:equation draw:name="f301" draw:formula="0 / ?f254"/>
              <draw:equation draw:name="f302" draw:formula="1164546 / ?f254"/>
            </draw:enhanced-geometry>
          </draw:custom-shape>
          <draw:frame draw:id="id97" draw:style-name="a583" draw:name="TextBox 21" svg:x="7.47973in" svg:y="1.40584in" svg:width="1.47187in" svg:height="0.70684in">
            <draw:text-box>
              <text:p text:style-name="a582" text:class-names="" text:cond-style-name=""><text:span text:style-name="a581" text:class-names="">My head is spinning</text:span></text:p>
            </draw:text-box>
            <svg:title/>
            <svg:desc/>
          </draw:frame>
        </draw:g>
        <draw:g draw:name="Group 23" draw:id="id81">
          <svg:title/>
          <svg:desc/>
          <draw:custom-shape svg:width="1.90483in" svg:height="1.1798in" draw:id="id94" draw:style-name="a574" draw:transform="translate(-0.95241in -0.5899in) rotate(-0.38131) translate(9.90185in 2.47559in)" draw:name="Cloud Callout 24">
            <svg:title/>
            <svg:desc/>
            <text:p text:style-name="a573" text:class-names="" text:cond-style-name=""><text:span text:style-name="a572" text:class-names=""/></text:p>
            <draw:enhanced-geometry xmlns:dr3d="urn:oasis:names:tc:opendocument:xmlns:dr3d:1.0" draw:type="non-primitive" svg:viewBox="0 0 1741773 1078812"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24 ?f113 ?f114 ?f115 ?f116 ?f117 ?f118 ?f119 ?f120 ?f121 ?f122 ?f123 ?f124 ?f125 ?f126 ?f127 ?f3 ?f4 Z N M ?f128 ?f129 C ?f128 ?f130 ?f131 ?f132 ?f133 ?f132 ?f134 ?f132 ?f135 ?f130 ?f135 ?f129 ?f135 ?f136 ?f134 ?f137 ?f133 ?f137 ?f131 ?f137 ?f128 ?f136 ?f128 ?f129 Z N M ?f138 ?f139 C ?f138 ?f140 ?f141 ?f142 ?f143 ?f142 ?f144 ?f142 ?f145 ?f140 ?f145 ?f139 ?f145 ?f146 ?f144 ?f147 ?f143 ?f147 ?f141 ?f147 ?f138 ?f146 ?f138 ?f139 Z N M ?f148 ?f149 C ?f150 ?f151 ?f152 ?f2 ?f153 ?f2 ?f154 ?f2 ?f155 ?f156 ?f155 ?f149 ?f155 ?f157 ?f158 ?f159 ?f160 ?f159 ?f161 ?f159 ?f162 ?f163 ?f148 ?f149 Z N F M ?f164 ?f165 C ?f166 ?f167 ?f168 ?f169 ?f170 ?f171 M ?f172 ?f173 C ?f174 ?f175 ?f176 ?f177 ?f178 ?f179 M ?f180 ?f181 C ?f182 ?f183 ?f184 ?f185 ?f186 ?f187 M ?f188 ?f189 C ?f190 ?f191 ?f192 ?f193 ?f194 ?f195 M ?f196 ?f197 C ?f198 ?f199 ?f200 ?f201 ?f202 ?f203 M ?f204 ?f205 C ?f206 ?f207 ?f208 ?f209 ?f210 ?f211 M ?f212 ?f213 C ?f214 ?f215 ?f216 ?f217 ?f218 ?f219 M ?f220 ?f221 C ?f222 ?f223 ?f224 ?f225 ?f226 ?f227 M ?f228 ?f229 C ?f230 ?f231 ?f232 ?f233 ?f234 ?f235 M ?f236 ?f237 C ?f238 ?f239 ?f240 ?f241 ?f242 ?f243 M ?f244 ?f245 C ?f246 ?f247 ?f248 ?f249 ?f3 ?f4 N" draw:text-areas="?f298 ?f300 ?f299 ?f301" draw:glue-points="?f254 ?f255 ?f256 ?f257 ?f258 ?f259 ?f260 ?f261 ?f262 ?f263 ?f264 ?f265 ?f266 ?f267 ?f268 ?f269 ?f270 ?f271 ?f272 ?f273 ?f274 ?f275 ?f276 ?f277 ?f278 ?f279 ?f280 ?f281 ?f282 ?f283 ?f284 ?f285 ?f286 ?f287 ?f288 ?f289 ?f290 ?f291 ?f292 ?f293 ?f294 ?f295 ?f296 ?f297" draw:glue-point-leaving-directions="-90, -90, -90, -90, -90, -90, -90, -90, -90, -90, -90, -90, -90, -90, -90, -90, -90, -90, -90, -90, -90, -90">
              <draw:equation draw:name="f0" draw:formula="0"/>
              <draw:equation draw:name="f1" draw:formula="1741773"/>
              <draw:equation draw:name="f2" draw:formula="1078812"/>
              <draw:equation draw:name="f3" draw:formula="158489"/>
              <draw:equation draw:name="f4" draw:formula="243383"/>
              <draw:equation draw:name="f5" draw:formula="147577"/>
              <draw:equation draw:name="f6" draw:formula="196978"/>
              <draw:equation draw:name="f7" draw:formula="173026"/>
              <draw:equation draw:name="f8" draw:formula="150179"/>
              <draw:equation draw:name="f9" draw:formula="227869"/>
              <draw:equation draw:name="f10" draw:formula="115731"/>
              <draw:equation draw:name="f11" draw:formula="314523"/>
              <draw:equation draw:name="f12" draw:formula="61320"/>
              <draw:equation draw:name="f13" draw:formula="455013"/>
              <draw:equation draw:name="f14" draw:formula="49193"/>
              <draw:equation draw:name="f15" draw:formula="565384"/>
              <draw:equation draw:name="f16" draw:formula="86567"/>
              <draw:equation draw:name="f17" draw:formula="632750"/>
              <draw:equation draw:name="f18" draw:formula="13136"/>
              <draw:equation draw:name="f19" draw:formula="803319"/>
              <draw:equation draw:name="f20" draw:formula="0 - 2035"/>
              <draw:equation draw:name="f21" draw:formula="905677"/>
              <draw:equation draw:name="f22" draw:formula="56292"/>
              <draw:equation draw:name="f23" draw:formula="931488"/>
              <draw:equation draw:name="f24" draw:formula="26375"/>
              <draw:equation draw:name="f25" draw:formula="981056"/>
              <draw:equation draw:name="f26" draw:formula="5696"/>
              <draw:equation draw:name="f27" draw:formula="1038275"/>
              <draw:equation draw:name="f28" draw:formula="1009"/>
              <draw:equation draw:name="f29" draw:formula="1101252"/>
              <draw:equation draw:name="f30" draw:formula="0 - 4156"/>
              <draw:equation draw:name="f31" draw:formula="1164148"/>
              <draw:equation draw:name="f32" draw:formula="10759"/>
              <draw:equation draw:name="f33" draw:formula="1202724"/>
              <draw:equation draw:name="f34" draw:formula="40025"/>
              <draw:equation draw:name="f35" draw:formula="1258372"/>
              <draw:equation draw:name="f36" draw:formula="2155"/>
              <draw:equation draw:name="f37" draw:formula="1350422"/>
              <draw:equation draw:name="f38" draw:formula="0 - 10280"/>
              <draw:equation draw:name="f39" draw:formula="1429425"/>
              <draw:equation draw:name="f40" draw:formula="9390"/>
              <draw:equation draw:name="f41" draw:formula="1489623"/>
              <draw:equation draw:name="f42" draw:formula="24374"/>
              <draw:equation draw:name="f43" draw:formula="1532789"/>
              <draw:equation draw:name="f44" draw:formula="55744"/>
              <draw:equation draw:name="f45" draw:formula="1544386"/>
              <draw:equation draw:name="f46" draw:formula="92964"/>
              <draw:equation draw:name="f47" draw:formula="1613967"/>
              <draw:equation draw:name="f48" draw:formula="103945"/>
              <draw:equation draw:name="f49" draw:formula="1669374"/>
              <draw:equation draw:name="f50" draw:formula="134392"/>
              <draw:equation draw:name="f51" draw:formula="1691923"/>
              <draw:equation draw:name="f52" draw:formula="174075"/>
              <draw:equation draw:name="f53" draw:formula="1708311"/>
              <draw:equation draw:name="f54" draw:formula="202879"/>
              <draw:equation draw:name="f55" draw:formula="1705976"/>
              <draw:equation draw:name="f56" draw:formula="234164"/>
              <draw:equation draw:name="f57" draw:formula="1685319"/>
              <draw:equation draw:name="f58" draw:formula="262027"/>
              <draw:equation draw:name="f59" draw:formula="1736095"/>
              <draw:equation draw:name="f60" draw:formula="300239"/>
              <draw:equation draw:name="f61" draw:formula="1753853"/>
              <draw:equation draw:name="f62" draw:formula="349774"/>
              <draw:equation draw:name="f63" draw:formula="1733559"/>
              <draw:equation draw:name="f64" draw:formula="396505"/>
              <draw:equation draw:name="f65" draw:formula="1706580"/>
              <draw:equation draw:name="f66" draw:formula="458629"/>
              <draw:equation draw:name="f67" draw:formula="1617269"/>
              <draw:equation draw:name="f68" draw:formula="505154"/>
              <draw:equation draw:name="f69" draw:formula="1507582"/>
              <draw:equation draw:name="f70" draw:formula="514219"/>
              <draw:equation draw:name="f71" draw:formula="1507059"/>
              <draw:equation draw:name="f72" draw:formula="552996"/>
              <draw:equation draw:name="f73" draw:formula="1477543"/>
              <draw:equation draw:name="f74" draw:formula="589771"/>
              <draw:equation draw:name="f75" draw:formula="1426687"/>
              <draw:equation draw:name="f76" draw:formula="615086"/>
              <draw:equation draw:name="f77" draw:formula="1349415"/>
              <draw:equation draw:name="f78" draw:formula="653554"/>
              <draw:equation draw:name="f79" draw:formula="1237796"/>
              <draw:equation draw:name="f80" draw:formula="658498"/>
              <draw:equation draw:name="f81" draw:formula="1151263"/>
              <draw:equation draw:name="f82" draw:formula="627299"/>
              <draw:equation draw:name="f83" draw:formula="1123278"/>
              <draw:equation draw:name="f84" draw:formula="680888"/>
              <draw:equation draw:name="f85" draw:formula="1048342"/>
              <draw:equation draw:name="f86" draw:formula="721854"/>
              <draw:equation draw:name="f87" draw:formula="954440"/>
              <draw:equation draw:name="f88" draw:formula="734904"/>
              <draw:equation draw:name="f89" draw:formula="843787"/>
              <draw:equation draw:name="f90" draw:formula="750282"/>
              <draw:equation draw:name="f91" draw:formula="728302"/>
              <draw:equation draw:name="f92" draw:formula="724077"/>
              <draw:equation draw:name="f93" draw:formula="665044"/>
              <draw:equation draw:name="f94" draw:formula="669222"/>
              <draw:equation draw:name="f95" draw:formula="515735"/>
              <draw:equation draw:name="f96" draw:formula="721289"/>
              <draw:equation draw:name="f97" draw:formula="321811"/>
              <draw:equation draw:name="f98" draw:formula="692023"/>
              <draw:equation draw:name="f99" draw:formula="235157"/>
              <draw:equation draw:name="f100" draw:formula="604327"/>
              <draw:equation draw:name="f101" draw:formula="150033"/>
              <draw:equation draw:name="f102" draw:formula="610091"/>
              <draw:equation draw:name="f103" draw:formula="70104"/>
              <draw:equation draw:name="f104" draw:formula="579559"/>
              <draw:equation draw:name="f105" draw:formula="46146"/>
              <draw:equation draw:name="f106" draw:formula="532111"/>
              <draw:equation draw:name="f107" draw:formula="28791"/>
              <draw:equation draw:name="f108" draw:formula="497782"/>
              <draw:equation draw:name="f109" draw:formula="44132"/>
              <draw:equation draw:name="f110" draw:formula="460733"/>
              <draw:equation draw:name="f111" draw:formula="86533"/>
              <draw:equation draw:name="f112" draw:formula="434631"/>
              <draw:equation draw:name="f113" draw:formula="414157"/>
              <draw:equation draw:name="f114" draw:formula="0 - 7127"/>
              <draw:equation draw:name="f115" draw:formula="374867"/>
              <draw:equation draw:name="f116" draw:formula="1248"/>
              <draw:equation draw:name="f117" draw:formula="334620"/>
              <draw:equation draw:name="f118" draw:formula="11073"/>
              <draw:equation draw:name="f119" draw:formula="287496"/>
              <draw:equation draw:name="f120" draw:formula="75742"/>
              <draw:equation draw:name="f121" draw:formula="250584"/>
              <draw:equation draw:name="f122" draw:formula="157000"/>
              <draw:equation draw:name="f123" draw:formula="245726"/>
              <draw:equation draw:name="f124" draw:formula="157483"/>
              <draw:equation draw:name="f125" draw:formula="244940"/>
              <draw:equation draw:name="f126" draw:formula="158006"/>
              <draw:equation draw:name="f127" draw:formula="244170"/>
              <draw:equation draw:name="f128" draw:formula="529341"/>
              <draw:equation draw:name="f129" draw:formula="828875"/>
              <draw:equation draw:name="f130" draw:formula="840211"/>
              <draw:equation draw:name="f131" draw:formula="520151"/>
              <draw:equation draw:name="f132" draw:formula="849401"/>
              <draw:equation draw:name="f133" draw:formula="508815"/>
              <draw:equation draw:name="f134" draw:formula="497479"/>
              <draw:equation draw:name="f135" draw:formula="488289"/>
              <draw:equation draw:name="f136" draw:formula="817539"/>
              <draw:equation draw:name="f137" draw:formula="808349"/>
              <draw:equation draw:name="f138" draw:formula="570538"/>
              <draw:equation draw:name="f139" draw:formula="802532"/>
              <draw:equation draw:name="f140" draw:formula="825204"/>
              <draw:equation draw:name="f141" draw:formula="552159"/>
              <draw:equation draw:name="f142" draw:formula="843583"/>
              <draw:equation draw:name="f143" draw:formula="529487"/>
              <draw:equation draw:name="f144" draw:formula="506815"/>
              <draw:equation draw:name="f145" draw:formula="488436"/>
              <draw:equation draw:name="f146" draw:formula="779860"/>
              <draw:equation draw:name="f147" draw:formula="761481"/>
              <draw:equation draw:name="f148" draw:formula="637077"/>
              <draw:equation draw:name="f149" draw:formula="743894"/>
              <draw:equation draw:name="f150" draw:formula="569599"/>
              <draw:equation draw:name="f151" draw:formula="809977"/>
              <draw:equation draw:name="f152" draw:formula="204638"/>
              <draw:equation draw:name="f153" draw:formula="170630"/>
              <draw:equation draw:name="f154" draw:formula="136622"/>
              <draw:equation draw:name="f155" draw:formula="513923"/>
              <draw:equation draw:name="f156" draw:formula="777902"/>
              <draw:equation draw:name="f157" draw:formula="709886"/>
              <draw:equation draw:name="f158" draw:formula="541492"/>
              <draw:equation draw:name="f159" draw:formula="682317"/>
              <draw:equation draw:name="f160" draw:formula="575500"/>
              <draw:equation draw:name="f161" draw:formula="609508"/>
              <draw:equation draw:name="f162" draw:formula="704555"/>
              <draw:equation draw:name="f163" draw:formula="677812"/>
              <draw:equation draw:name="f164" draw:formula="190421"/>
              <draw:equation draw:name="f165" draw:formula="445339"/>
              <draw:equation draw:name="f166" draw:formula="154825"/>
              <draw:equation draw:name="f167" draw:formula="446946"/>
              <draw:equation draw:name="f168" draw:formula="119229"/>
              <draw:equation draw:name="f169" draw:formula="442191"/>
              <draw:equation draw:name="f170" draw:formula="88426"/>
              <draw:equation draw:name="f171" draw:formula="431706"/>
              <draw:equation draw:name="f172" draw:formula="280417"/>
              <draw:equation draw:name="f173" draw:formula="594526"/>
              <draw:equation draw:name="f174" draw:formula="266122"/>
              <draw:equation draw:name="f175" draw:formula="597827"/>
              <draw:equation draw:name="f176" draw:formula="251103"/>
              <draw:equation draw:name="f177" draw:formula="600017"/>
              <draw:equation draw:name="f178" draw:formula="235801"/>
              <draw:equation draw:name="f179" draw:formula="601043"/>
              <draw:equation draw:name="f180" draw:formula="664963"/>
              <draw:equation draw:name="f181" draw:formula="666212"/>
              <draw:equation draw:name="f182" draw:formula="654212"/>
              <draw:equation draw:name="f183" draw:formula="656873"/>
              <draw:equation draw:name="f184" draw:formula="645192"/>
              <draw:equation draw:name="f185" draw:formula="646901"/>
              <draw:equation draw:name="f186" draw:formula="638065"/>
              <draw:equation draw:name="f187" draw:formula="636450"/>
              <draw:equation draw:name="f188" draw:formula="1162216"/>
              <draw:equation draw:name="f189" draw:formula="591994"/>
              <draw:equation draw:name="f190" draw:formula="1160645"/>
              <draw:equation draw:name="f191" draw:formula="603061"/>
              <draw:equation draw:name="f192" draw:formula="1157021"/>
              <draw:equation draw:name="f193" draw:formula="614008"/>
              <draw:equation draw:name="f194" draw:formula="1151464"/>
              <draw:equation draw:name="f195" draw:formula="624647"/>
              <draw:equation draw:name="f196" draw:formula="1375709"/>
              <draw:equation draw:name="f197" draw:formula="390210"/>
              <draw:equation draw:name="f198" draw:formula="1456403"/>
              <draw:equation draw:name="f199" draw:formula="412925"/>
              <draw:equation draw:name="f200" draw:formula="1507341"/>
              <draw:equation draw:name="f201" draw:formula="460408"/>
              <draw:equation draw:name="f202" draw:formula="1506616"/>
              <draw:equation draw:name="f203" draw:formula="512269"/>
              <draw:equation draw:name="f204" draw:formula="1684514"/>
              <draw:equation draw:name="f205" draw:formula="260214"/>
              <draw:equation draw:name="f206" draw:formula="1671427"/>
              <draw:equation draw:name="f207" draw:formula="277866"/>
              <draw:equation draw:name="f208" draw:formula="1651495"/>
              <draw:equation draw:name="f209" draw:formula="293534"/>
              <draw:equation draw:name="f210" draw:formula="1626208"/>
              <draw:equation draw:name="f211" draw:formula="305986"/>
              <draw:equation draw:name="f212" draw:formula="1544628"/>
              <draw:equation draw:name="f213" draw:formula="90398"/>
              <draw:equation draw:name="f214" draw:formula="1546842"/>
              <draw:equation draw:name="f215" draw:formula="97531"/>
              <draw:equation draw:name="f216" draw:formula="1547889"/>
              <draw:equation draw:name="f217" draw:formula="104766"/>
              <draw:equation draw:name="f218" draw:formula="1547688"/>
              <draw:equation draw:name="f219" draw:formula="112019"/>
              <draw:equation draw:name="f220" draw:formula="1172322"/>
              <draw:equation draw:name="f221" draw:formula="65186"/>
              <draw:equation draw:name="f222" draw:formula="1179933"/>
              <draw:equation draw:name="f223" draw:formula="55214"/>
              <draw:equation draw:name="f224" draw:formula="1189959"/>
              <draw:equation draw:name="f225" draw:formula="45926"/>
              <draw:equation draw:name="f226" draw:formula="1202200"/>
              <draw:equation draw:name="f227" draw:formula="37613"/>
              <draw:equation draw:name="f228" draw:formula="892993"/>
              <draw:equation draw:name="f229" draw:formula="78323"/>
              <draw:equation draw:name="f230" draw:formula="896093"/>
              <draw:equation draw:name="f231" draw:formula="70078"/>
              <draw:equation draw:name="f232" draw:formula="900966"/>
              <draw:equation draw:name="f233" draw:formula="62090"/>
              <draw:equation draw:name="f234" draw:formula="907449"/>
              <draw:equation draw:name="f235" draw:formula="54547"/>
              <draw:equation draw:name="f236" draw:formula="565182"/>
              <draw:equation draw:name="f237" draw:formula="86396"/>
              <draw:equation draw:name="f238" draw:formula="584188"/>
              <draw:equation draw:name="f239" draw:formula="92827"/>
              <draw:equation draw:name="f240" draw:formula="601744"/>
              <draw:equation draw:name="f241" draw:formula="100576"/>
              <draw:equation draw:name="f242" draw:formula="617529"/>
              <draw:equation draw:name="f243" draw:formula="109453"/>
              <draw:equation draw:name="f244" draw:formula="167630"/>
              <draw:equation draw:name="f245" draw:formula="267655"/>
              <draw:equation draw:name="f246" draw:formula="163482"/>
              <draw:equation draw:name="f247" draw:formula="259718"/>
              <draw:equation draw:name="f248" draw:formula="160422"/>
              <draw:equation draw:name="f249" draw:formula="251610"/>
              <draw:equation draw:name="f250" draw:formula="?f2 - ?f0"/>
              <draw:equation draw:name="f251" draw:formula="?f1 - ?f0"/>
              <draw:equation draw:name="f252" draw:formula="?f251 / 1741773"/>
              <draw:equation draw:name="f253" draw:formula="?f250 / 1078812"/>
              <draw:equation draw:name="f254" draw:formula="190421 / ?f252"/>
              <draw:equation draw:name="f255" draw:formula="445339 / ?f253"/>
              <draw:equation draw:name="f256" draw:formula="88426 / ?f252"/>
              <draw:equation draw:name="f257" draw:formula="431706 / ?f253"/>
              <draw:equation draw:name="f258" draw:formula="280417 / ?f252"/>
              <draw:equation draw:name="f259" draw:formula="594526 / ?f253"/>
              <draw:equation draw:name="f260" draw:formula="235801 / ?f252"/>
              <draw:equation draw:name="f261" draw:formula="601043 / ?f253"/>
              <draw:equation draw:name="f262" draw:formula="664963 / ?f252"/>
              <draw:equation draw:name="f263" draw:formula="666212 / ?f253"/>
              <draw:equation draw:name="f264" draw:formula="638065 / ?f252"/>
              <draw:equation draw:name="f265" draw:formula="636450 / ?f253"/>
              <draw:equation draw:name="f266" draw:formula="1162216 / ?f252"/>
              <draw:equation draw:name="f267" draw:formula="591994 / ?f253"/>
              <draw:equation draw:name="f268" draw:formula="1151464 / ?f252"/>
              <draw:equation draw:name="f269" draw:formula="624647 / ?f253"/>
              <draw:equation draw:name="f270" draw:formula="1375709 / ?f252"/>
              <draw:equation draw:name="f271" draw:formula="390210 / ?f253"/>
              <draw:equation draw:name="f272" draw:formula="1506616 / ?f252"/>
              <draw:equation draw:name="f273" draw:formula="512269 / ?f253"/>
              <draw:equation draw:name="f274" draw:formula="1684514 / ?f252"/>
              <draw:equation draw:name="f275" draw:formula="260214 / ?f253"/>
              <draw:equation draw:name="f276" draw:formula="1626208 / ?f252"/>
              <draw:equation draw:name="f277" draw:formula="305986 / ?f253"/>
              <draw:equation draw:name="f278" draw:formula="1544628 / ?f252"/>
              <draw:equation draw:name="f279" draw:formula="90398 / ?f253"/>
              <draw:equation draw:name="f280" draw:formula="1547688 / ?f252"/>
              <draw:equation draw:name="f281" draw:formula="112019 / ?f253"/>
              <draw:equation draw:name="f282" draw:formula="1172322 / ?f252"/>
              <draw:equation draw:name="f283" draw:formula="65186 / ?f253"/>
              <draw:equation draw:name="f284" draw:formula="1202200 / ?f252"/>
              <draw:equation draw:name="f285" draw:formula="37613 / ?f253"/>
              <draw:equation draw:name="f286" draw:formula="892993 / ?f252"/>
              <draw:equation draw:name="f287" draw:formula="78323 / ?f253"/>
              <draw:equation draw:name="f288" draw:formula="907449 / ?f252"/>
              <draw:equation draw:name="f289" draw:formula="54547 / ?f253"/>
              <draw:equation draw:name="f290" draw:formula="565182 / ?f252"/>
              <draw:equation draw:name="f291" draw:formula="86396 / ?f253"/>
              <draw:equation draw:name="f292" draw:formula="617529 / ?f252"/>
              <draw:equation draw:name="f293" draw:formula="109453 / ?f253"/>
              <draw:equation draw:name="f294" draw:formula="167630 / ?f252"/>
              <draw:equation draw:name="f295" draw:formula="267655 / ?f253"/>
              <draw:equation draw:name="f296" draw:formula="158489 / ?f252"/>
              <draw:equation draw:name="f297" draw:formula="243383 / ?f253"/>
              <draw:equation draw:name="f298" draw:formula="0 / ?f252"/>
              <draw:equation draw:name="f299" draw:formula="1741773 / ?f252"/>
              <draw:equation draw:name="f300" draw:formula="0 / ?f253"/>
              <draw:equation draw:name="f301" draw:formula="1078812 / ?f253"/>
            </draw:enhanced-geometry>
          </draw:custom-shape>
          <draw:frame draw:id="id95" draw:style-name="a577" draw:transform="translate(-0.82014in -0.18566in) rotate(-0.38131) translate(10.11052in 2.3082in)" draw:name="TextBox 25" svg:width="1.64029in" svg:height="0.37132in">
            <draw:text-box>
              <text:p text:style-name="a576" text:class-names="" text:cond-style-name=""><text:span text:style-name="a575" text:class-names="">I’m uncertain</text:span></text:p>
            </draw:text-box>
            <svg:title/>
            <svg:desc/>
          </draw:frame>
        </draw:g>
        <draw:g draw:name="Group 26" draw:id="id82">
          <svg:title/>
          <svg:desc/>
          <draw:custom-shape svg:width="2.27222in" svg:height="3.34349in" draw:id="id92" draw:style-name="a568" draw:transform="translate(-1.13611in -1.67174in) rotate(-5.96684) translate(4.43868in 3.06003in)" draw:name="Cloud Callout 27">
            <svg:title/>
            <svg:desc/>
            <text:p text:style-name="a567" text:class-names="" text:cond-style-name=""><text:span text:style-name="a566" text:class-names=""/></text:p>
            <draw:enhanced-geometry xmlns:dr3d="urn:oasis:names:tc:opendocument:xmlns:dr3d:1.0" draw:type="non-primitive" svg:viewBox="0 0 2077722 305728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2077722"/>
              <draw:equation draw:name="f2" draw:formula="3057286"/>
              <draw:equation draw:name="f3" draw:formula="158490"/>
              <draw:equation draw:name="f4" draw:formula="264739"/>
              <draw:equation draw:name="f5" draw:formula="147577"/>
              <draw:equation draw:name="f6" draw:formula="214262"/>
              <draw:equation draw:name="f7" draw:formula="173026"/>
              <draw:equation draw:name="f8" draw:formula="163357"/>
              <draw:equation draw:name="f9" draw:formula="227869"/>
              <draw:equation draw:name="f10" draw:formula="125885"/>
              <draw:equation draw:name="f11" draw:formula="314523"/>
              <draw:equation draw:name="f12" draw:formula="66701"/>
              <draw:equation draw:name="f13" draw:formula="455014"/>
              <draw:equation draw:name="f14" draw:formula="53510"/>
              <draw:equation draw:name="f15" draw:formula="565385"/>
              <draw:equation draw:name="f16" draw:formula="94163"/>
              <draw:equation draw:name="f17" draw:formula="632751"/>
              <draw:equation draw:name="f18" draw:formula="14289"/>
              <draw:equation draw:name="f19" draw:formula="803321"/>
              <draw:equation draw:name="f20" draw:formula="0 - 2214"/>
              <draw:equation draw:name="f21" draw:formula="905679"/>
              <draw:equation draw:name="f22" draw:formula="61231"/>
              <draw:equation draw:name="f23" draw:formula="931490"/>
              <draw:equation draw:name="f24" draw:formula="28690"/>
              <draw:equation draw:name="f25" draw:formula="981058"/>
              <draw:equation draw:name="f26" draw:formula="6196"/>
              <draw:equation draw:name="f27" draw:formula="1038277"/>
              <draw:equation draw:name="f28" draw:formula="1098"/>
              <draw:equation draw:name="f29" draw:formula="1101254"/>
              <draw:equation draw:name="f30" draw:formula="0 - 4521"/>
              <draw:equation draw:name="f31" draw:formula="1164151"/>
              <draw:equation draw:name="f32" draw:formula="11703"/>
              <draw:equation draw:name="f33" draw:formula="1202726"/>
              <draw:equation draw:name="f34" draw:formula="43537"/>
              <draw:equation draw:name="f35" draw:formula="1258375"/>
              <draw:equation draw:name="f36" draw:formula="2344"/>
              <draw:equation draw:name="f37" draw:formula="1350425"/>
              <draw:equation draw:name="f38" draw:formula="0 - 11182"/>
              <draw:equation draw:name="f39" draw:formula="1429428"/>
              <draw:equation draw:name="f40" draw:formula="10214"/>
              <draw:equation draw:name="f41" draw:formula="1489627"/>
              <draw:equation draw:name="f42" draw:formula="26513"/>
              <draw:equation draw:name="f43" draw:formula="1532793"/>
              <draw:equation draw:name="f44" draw:formula="60636"/>
              <draw:equation draw:name="f45" draw:formula="1544389"/>
              <draw:equation draw:name="f46" draw:formula="101121"/>
              <draw:equation draw:name="f47" draw:formula="1613970"/>
              <draw:equation draw:name="f48" draw:formula="113066"/>
              <draw:equation draw:name="f49" draw:formula="1669377"/>
              <draw:equation draw:name="f50" draw:formula="146184"/>
              <draw:equation draw:name="f51" draw:formula="1691927"/>
              <draw:equation draw:name="f52" draw:formula="189349"/>
              <draw:equation draw:name="f53" draw:formula="1708315"/>
              <draw:equation draw:name="f54" draw:formula="220681"/>
              <draw:equation draw:name="f55" draw:formula="1705980"/>
              <draw:equation draw:name="f56" draw:formula="254710"/>
              <draw:equation draw:name="f57" draw:formula="1685323"/>
              <draw:equation draw:name="f58" draw:formula="285019"/>
              <draw:equation draw:name="f59" draw:formula="1736099"/>
              <draw:equation draw:name="f60" draw:formula="326584"/>
              <draw:equation draw:name="f61" draw:formula="1753857"/>
              <draw:equation draw:name="f62" draw:formula="380465"/>
              <draw:equation draw:name="f63" draw:formula="1733562"/>
              <draw:equation draw:name="f64" draw:formula="431296"/>
              <draw:equation draw:name="f65" draw:formula="1706584"/>
              <draw:equation draw:name="f66" draw:formula="498871"/>
              <draw:equation draw:name="f67" draw:formula="1617272"/>
              <draw:equation draw:name="f68" draw:formula="549478"/>
              <draw:equation draw:name="f69" draw:formula="1507586"/>
              <draw:equation draw:name="f70" draw:formula="559339"/>
              <draw:equation draw:name="f71" draw:formula="1507062"/>
              <draw:equation draw:name="f72" draw:formula="601518"/>
              <draw:equation draw:name="f73" draw:formula="1477547"/>
              <draw:equation draw:name="f74" draw:formula="641520"/>
              <draw:equation draw:name="f75" draw:formula="1426690"/>
              <draw:equation draw:name="f76" draw:formula="669056"/>
              <draw:equation draw:name="f77" draw:formula="1349418"/>
              <draw:equation draw:name="f78" draw:formula="710900"/>
              <draw:equation draw:name="f79" draw:formula="1237799"/>
              <draw:equation draw:name="f80" draw:formula="716277"/>
              <draw:equation draw:name="f81" draw:formula="1151266"/>
              <draw:equation draw:name="f82" draw:formula="682341"/>
              <draw:equation draw:name="f83" draw:formula="1123280"/>
              <draw:equation draw:name="f84" draw:formula="740632"/>
              <draw:equation draw:name="f85" draw:formula="1048344"/>
              <draw:equation draw:name="f86" draw:formula="785192"/>
              <draw:equation draw:name="f87" draw:formula="954442"/>
              <draw:equation draw:name="f88" draw:formula="799388"/>
              <draw:equation draw:name="f89" draw:formula="843789"/>
              <draw:equation draw:name="f90" draw:formula="816115"/>
              <draw:equation draw:name="f91" draw:formula="728304"/>
              <draw:equation draw:name="f92" draw:formula="787611"/>
              <draw:equation draw:name="f93" draw:formula="665045"/>
              <draw:equation draw:name="f94" draw:formula="727943"/>
              <draw:equation draw:name="f95" draw:formula="515736"/>
              <draw:equation draw:name="f96" draw:formula="784578"/>
              <draw:equation draw:name="f97" draw:formula="321812"/>
              <draw:equation draw:name="f98" draw:formula="752744"/>
              <draw:equation draw:name="f99" draw:formula="235158"/>
              <draw:equation draw:name="f100" draw:formula="657353"/>
              <draw:equation draw:name="f101" draw:formula="150034"/>
              <draw:equation draw:name="f102" draw:formula="663623"/>
              <draw:equation draw:name="f103" draw:formula="70104"/>
              <draw:equation draw:name="f104" draw:formula="630413"/>
              <draw:equation draw:name="f105" draw:formula="46146"/>
              <draw:equation draw:name="f106" draw:formula="578801"/>
              <draw:equation draw:name="f107" draw:formula="28791"/>
              <draw:equation draw:name="f108" draw:formula="541459"/>
              <draw:equation draw:name="f109" draw:formula="44132"/>
              <draw:equation draw:name="f110" draw:formula="501160"/>
              <draw:equation draw:name="f111" draw:formula="86533"/>
              <draw:equation draw:name="f112" draw:formula="472768"/>
              <draw:equation draw:name="f113" draw:formula="26375"/>
              <draw:equation draw:name="f114" draw:formula="450497"/>
              <draw:equation draw:name="f115" draw:formula="0 - 7127"/>
              <draw:equation draw:name="f116" draw:formula="407760"/>
              <draw:equation draw:name="f117" draw:formula="1248"/>
              <draw:equation draw:name="f118" draw:formula="363981"/>
              <draw:equation draw:name="f119" draw:formula="11073"/>
              <draw:equation draw:name="f120" draw:formula="312722"/>
              <draw:equation draw:name="f121" draw:formula="75742"/>
              <draw:equation draw:name="f122" draw:formula="272572"/>
              <draw:equation draw:name="f123" draw:formula="157000"/>
              <draw:equation draw:name="f124" draw:formula="267288"/>
              <draw:equation draw:name="f125" draw:formula="157483"/>
              <draw:equation draw:name="f126" draw:formula="266432"/>
              <draw:equation draw:name="f127" draw:formula="158007"/>
              <draw:equation draw:name="f128" draw:formula="265595"/>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892931"/>
              <draw:equation draw:name="f152" draw:formula="1194718"/>
              <draw:equation draw:name="f153" draw:formula="2113891"/>
              <draw:equation draw:name="f154" draw:formula="2076899"/>
              <draw:equation draw:name="f155" draw:formula="2039907"/>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392551"/>
              <draw:equation draw:name="f164" draw:formula="422898"/>
              <draw:equation draw:name="f165" draw:formula="190421"/>
              <draw:equation draw:name="f166" draw:formula="484415"/>
              <draw:equation draw:name="f167" draw:formula="154826"/>
              <draw:equation draw:name="f168" draw:formula="486164"/>
              <draw:equation draw:name="f169" draw:formula="119230"/>
              <draw:equation draw:name="f170" draw:formula="480991"/>
              <draw:equation draw:name="f171" draw:formula="88426"/>
              <draw:equation draw:name="f172" draw:formula="469586"/>
              <draw:equation draw:name="f173" draw:formula="280417"/>
              <draw:equation draw:name="f174" draw:formula="646692"/>
              <draw:equation draw:name="f175" draw:formula="266123"/>
              <draw:equation draw:name="f176" draw:formula="650283"/>
              <draw:equation draw:name="f177" draw:formula="251103"/>
              <draw:equation draw:name="f178" draw:formula="652665"/>
              <draw:equation draw:name="f179" draw:formula="235802"/>
              <draw:equation draw:name="f180" draw:formula="653781"/>
              <draw:equation draw:name="f181" draw:formula="664964"/>
              <draw:equation draw:name="f182" draw:formula="724668"/>
              <draw:equation draw:name="f183" draw:formula="654213"/>
              <draw:equation draw:name="f184" draw:formula="714510"/>
              <draw:equation draw:name="f185" draw:formula="645194"/>
              <draw:equation draw:name="f186" draw:formula="703663"/>
              <draw:equation draw:name="f187" draw:formula="638066"/>
              <draw:equation draw:name="f188" draw:formula="692295"/>
              <draw:equation draw:name="f189" draw:formula="1162218"/>
              <draw:equation draw:name="f190" draw:formula="643939"/>
              <draw:equation draw:name="f191" draw:formula="1160648"/>
              <draw:equation draw:name="f192" draw:formula="655977"/>
              <draw:equation draw:name="f193" draw:formula="1157024"/>
              <draw:equation draw:name="f194" draw:formula="667884"/>
              <draw:equation draw:name="f195" draw:formula="1151467"/>
              <draw:equation draw:name="f196" draw:formula="679457"/>
              <draw:equation draw:name="f197" draw:formula="1375712"/>
              <draw:equation draw:name="f198" draw:formula="424449"/>
              <draw:equation draw:name="f199" draw:formula="1456407"/>
              <draw:equation draw:name="f200" draw:formula="449157"/>
              <draw:equation draw:name="f201" draw:formula="1507344"/>
              <draw:equation draw:name="f202" draw:formula="500806"/>
              <draw:equation draw:name="f203" draw:formula="1506619"/>
              <draw:equation draw:name="f204" draw:formula="557218"/>
              <draw:equation draw:name="f205" draw:formula="1684518"/>
              <draw:equation draw:name="f206" draw:formula="283047"/>
              <draw:equation draw:name="f207" draw:formula="1671431"/>
              <draw:equation draw:name="f208" draw:formula="302247"/>
              <draw:equation draw:name="f209" draw:formula="1651499"/>
              <draw:equation draw:name="f210" draw:formula="319290"/>
              <draw:equation draw:name="f211" draw:formula="1626211"/>
              <draw:equation draw:name="f212" draw:formula="332835"/>
              <draw:equation draw:name="f213" draw:formula="1544631"/>
              <draw:equation draw:name="f214" draw:formula="98330"/>
              <draw:equation draw:name="f215" draw:formula="1546846"/>
              <draw:equation draw:name="f216" draw:formula="106089"/>
              <draw:equation draw:name="f217" draw:formula="1547893"/>
              <draw:equation draw:name="f218" draw:formula="113959"/>
              <draw:equation draw:name="f219" draw:formula="1547691"/>
              <draw:equation draw:name="f220" draw:formula="121848"/>
              <draw:equation draw:name="f221" draw:formula="1172325"/>
              <draw:equation draw:name="f222" draw:formula="70906"/>
              <draw:equation draw:name="f223" draw:formula="1179935"/>
              <draw:equation draw:name="f224" draw:formula="60059"/>
              <draw:equation draw:name="f225" draw:formula="1189962"/>
              <draw:equation draw:name="f226" draw:formula="49956"/>
              <draw:equation draw:name="f227" draw:formula="1202203"/>
              <draw:equation draw:name="f228" draw:formula="40914"/>
              <draw:equation draw:name="f229" draw:formula="892995"/>
              <draw:equation draw:name="f230" draw:formula="85195"/>
              <draw:equation draw:name="f231" draw:formula="896095"/>
              <draw:equation draw:name="f232" draw:formula="76227"/>
              <draw:equation draw:name="f233" draw:formula="900968"/>
              <draw:equation draw:name="f234" draw:formula="67538"/>
              <draw:equation draw:name="f235" draw:formula="907451"/>
              <draw:equation draw:name="f236" draw:formula="59333"/>
              <draw:equation draw:name="f237" draw:formula="565184"/>
              <draw:equation draw:name="f238" draw:formula="93977"/>
              <draw:equation draw:name="f239" draw:formula="584189"/>
              <draw:equation draw:name="f240" draw:formula="100972"/>
              <draw:equation draw:name="f241" draw:formula="601746"/>
              <draw:equation draw:name="f242" draw:formula="109401"/>
              <draw:equation draw:name="f243" draw:formula="617530"/>
              <draw:equation draw:name="f244" draw:formula="119057"/>
              <draw:equation draw:name="f245" draw:formula="167630"/>
              <draw:equation draw:name="f246" draw:formula="291140"/>
              <draw:equation draw:name="f247" draw:formula="163483"/>
              <draw:equation draw:name="f248" draw:formula="282507"/>
              <draw:equation draw:name="f249" draw:formula="160423"/>
              <draw:equation draw:name="f250" draw:formula="273688"/>
              <draw:equation draw:name="f251" draw:formula="?f2 - ?f0"/>
              <draw:equation draw:name="f252" draw:formula="?f1 - ?f0"/>
              <draw:equation draw:name="f253" draw:formula="?f252 / 2077722"/>
              <draw:equation draw:name="f254" draw:formula="?f251 / 3057286"/>
              <draw:equation draw:name="f255" draw:formula="190421 / ?f253"/>
              <draw:equation draw:name="f256" draw:formula="484415 / ?f254"/>
              <draw:equation draw:name="f257" draw:formula="88426 / ?f253"/>
              <draw:equation draw:name="f258" draw:formula="469586 / ?f254"/>
              <draw:equation draw:name="f259" draw:formula="280417 / ?f253"/>
              <draw:equation draw:name="f260" draw:formula="646692 / ?f254"/>
              <draw:equation draw:name="f261" draw:formula="235802 / ?f253"/>
              <draw:equation draw:name="f262" draw:formula="653781 / ?f254"/>
              <draw:equation draw:name="f263" draw:formula="664964 / ?f253"/>
              <draw:equation draw:name="f264" draw:formula="724668 / ?f254"/>
              <draw:equation draw:name="f265" draw:formula="638066 / ?f253"/>
              <draw:equation draw:name="f266" draw:formula="692295 / ?f254"/>
              <draw:equation draw:name="f267" draw:formula="1162218 / ?f253"/>
              <draw:equation draw:name="f268" draw:formula="643939 / ?f254"/>
              <draw:equation draw:name="f269" draw:formula="1151467 / ?f253"/>
              <draw:equation draw:name="f270" draw:formula="679457 / ?f254"/>
              <draw:equation draw:name="f271" draw:formula="1375712 / ?f253"/>
              <draw:equation draw:name="f272" draw:formula="424449 / ?f254"/>
              <draw:equation draw:name="f273" draw:formula="1506619 / ?f253"/>
              <draw:equation draw:name="f274" draw:formula="557218 / ?f254"/>
              <draw:equation draw:name="f275" draw:formula="1684518 / ?f253"/>
              <draw:equation draw:name="f276" draw:formula="283047 / ?f254"/>
              <draw:equation draw:name="f277" draw:formula="1626211 / ?f253"/>
              <draw:equation draw:name="f278" draw:formula="332835 / ?f254"/>
              <draw:equation draw:name="f279" draw:formula="1544631 / ?f253"/>
              <draw:equation draw:name="f280" draw:formula="98330 / ?f254"/>
              <draw:equation draw:name="f281" draw:formula="1547691 / ?f253"/>
              <draw:equation draw:name="f282" draw:formula="121848 / ?f254"/>
              <draw:equation draw:name="f283" draw:formula="1172325 / ?f253"/>
              <draw:equation draw:name="f284" draw:formula="70906 / ?f254"/>
              <draw:equation draw:name="f285" draw:formula="1202203 / ?f253"/>
              <draw:equation draw:name="f286" draw:formula="40914 / ?f254"/>
              <draw:equation draw:name="f287" draw:formula="892995 / ?f253"/>
              <draw:equation draw:name="f288" draw:formula="85195 / ?f254"/>
              <draw:equation draw:name="f289" draw:formula="907451 / ?f253"/>
              <draw:equation draw:name="f290" draw:formula="59333 / ?f254"/>
              <draw:equation draw:name="f291" draw:formula="565184 / ?f253"/>
              <draw:equation draw:name="f292" draw:formula="93977 / ?f254"/>
              <draw:equation draw:name="f293" draw:formula="617530 / ?f253"/>
              <draw:equation draw:name="f294" draw:formula="119057 / ?f254"/>
              <draw:equation draw:name="f295" draw:formula="167630 / ?f253"/>
              <draw:equation draw:name="f296" draw:formula="291140 / ?f254"/>
              <draw:equation draw:name="f297" draw:formula="158490 / ?f253"/>
              <draw:equation draw:name="f298" draw:formula="264739 / ?f254"/>
              <draw:equation draw:name="f299" draw:formula="0 / ?f253"/>
              <draw:equation draw:name="f300" draw:formula="2077722 / ?f253"/>
              <draw:equation draw:name="f301" draw:formula="0 / ?f254"/>
              <draw:equation draw:name="f302" draw:formula="3057286 / ?f254"/>
            </draw:enhanced-geometry>
          </draw:custom-shape>
          <draw:frame draw:id="id93" draw:style-name="a571" draw:transform="translate(-0.73593in -0.20195in) rotate(-5.87593) translate(3.90963in 1.88265in)" draw:name="TextBox 28" svg:width="1.47187in" svg:height="0.40391in">
            <draw:text-box>
              <text:p text:style-name="a570" text:class-names="" text:cond-style-name=""><text:span text:style-name="a569" text:class-names="">It’s relative</text:span></text:p>
            </draw:text-box>
            <svg:title/>
            <svg:desc/>
          </draw:frame>
        </draw:g>
        <draw:g draw:name="Group 30" draw:id="id83">
          <svg:title/>
          <svg:desc/>
          <draw:custom-shape svg:width="2.27222in" svg:height="3.34349in" draw:id="id90" draw:style-name="a562" draw:transform="translate(-1.13611in -1.67174in) rotate(-4.54343) translate(2.21212in 5.80747in)" draw:name="Cloud Callout 27">
            <svg:title/>
            <svg:desc/>
            <text:p text:style-name="a561" text:class-names="" text:cond-style-name=""><text:span text:style-name="a560" text:class-names=""/></text:p>
            <draw:enhanced-geometry xmlns:dr3d="urn:oasis:names:tc:opendocument:xmlns:dr3d:1.0" draw:type="non-primitive" svg:viewBox="0 0 2077722 305728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2077722"/>
              <draw:equation draw:name="f2" draw:formula="3057286"/>
              <draw:equation draw:name="f3" draw:formula="158490"/>
              <draw:equation draw:name="f4" draw:formula="264739"/>
              <draw:equation draw:name="f5" draw:formula="147577"/>
              <draw:equation draw:name="f6" draw:formula="214262"/>
              <draw:equation draw:name="f7" draw:formula="173026"/>
              <draw:equation draw:name="f8" draw:formula="163357"/>
              <draw:equation draw:name="f9" draw:formula="227869"/>
              <draw:equation draw:name="f10" draw:formula="125885"/>
              <draw:equation draw:name="f11" draw:formula="314523"/>
              <draw:equation draw:name="f12" draw:formula="66701"/>
              <draw:equation draw:name="f13" draw:formula="455014"/>
              <draw:equation draw:name="f14" draw:formula="53510"/>
              <draw:equation draw:name="f15" draw:formula="565385"/>
              <draw:equation draw:name="f16" draw:formula="94163"/>
              <draw:equation draw:name="f17" draw:formula="632751"/>
              <draw:equation draw:name="f18" draw:formula="14289"/>
              <draw:equation draw:name="f19" draw:formula="803321"/>
              <draw:equation draw:name="f20" draw:formula="0 - 2214"/>
              <draw:equation draw:name="f21" draw:formula="905679"/>
              <draw:equation draw:name="f22" draw:formula="61231"/>
              <draw:equation draw:name="f23" draw:formula="931490"/>
              <draw:equation draw:name="f24" draw:formula="28690"/>
              <draw:equation draw:name="f25" draw:formula="981058"/>
              <draw:equation draw:name="f26" draw:formula="6196"/>
              <draw:equation draw:name="f27" draw:formula="1038277"/>
              <draw:equation draw:name="f28" draw:formula="1098"/>
              <draw:equation draw:name="f29" draw:formula="1101254"/>
              <draw:equation draw:name="f30" draw:formula="0 - 4521"/>
              <draw:equation draw:name="f31" draw:formula="1164151"/>
              <draw:equation draw:name="f32" draw:formula="11703"/>
              <draw:equation draw:name="f33" draw:formula="1202726"/>
              <draw:equation draw:name="f34" draw:formula="43537"/>
              <draw:equation draw:name="f35" draw:formula="1258375"/>
              <draw:equation draw:name="f36" draw:formula="2344"/>
              <draw:equation draw:name="f37" draw:formula="1350425"/>
              <draw:equation draw:name="f38" draw:formula="0 - 11182"/>
              <draw:equation draw:name="f39" draw:formula="1429428"/>
              <draw:equation draw:name="f40" draw:formula="10214"/>
              <draw:equation draw:name="f41" draw:formula="1489627"/>
              <draw:equation draw:name="f42" draw:formula="26513"/>
              <draw:equation draw:name="f43" draw:formula="1532793"/>
              <draw:equation draw:name="f44" draw:formula="60636"/>
              <draw:equation draw:name="f45" draw:formula="1544389"/>
              <draw:equation draw:name="f46" draw:formula="101121"/>
              <draw:equation draw:name="f47" draw:formula="1613970"/>
              <draw:equation draw:name="f48" draw:formula="113066"/>
              <draw:equation draw:name="f49" draw:formula="1669377"/>
              <draw:equation draw:name="f50" draw:formula="146184"/>
              <draw:equation draw:name="f51" draw:formula="1691927"/>
              <draw:equation draw:name="f52" draw:formula="189349"/>
              <draw:equation draw:name="f53" draw:formula="1708315"/>
              <draw:equation draw:name="f54" draw:formula="220681"/>
              <draw:equation draw:name="f55" draw:formula="1705980"/>
              <draw:equation draw:name="f56" draw:formula="254710"/>
              <draw:equation draw:name="f57" draw:formula="1685323"/>
              <draw:equation draw:name="f58" draw:formula="285019"/>
              <draw:equation draw:name="f59" draw:formula="1736099"/>
              <draw:equation draw:name="f60" draw:formula="326584"/>
              <draw:equation draw:name="f61" draw:formula="1753857"/>
              <draw:equation draw:name="f62" draw:formula="380465"/>
              <draw:equation draw:name="f63" draw:formula="1733562"/>
              <draw:equation draw:name="f64" draw:formula="431296"/>
              <draw:equation draw:name="f65" draw:formula="1706584"/>
              <draw:equation draw:name="f66" draw:formula="498871"/>
              <draw:equation draw:name="f67" draw:formula="1617272"/>
              <draw:equation draw:name="f68" draw:formula="549478"/>
              <draw:equation draw:name="f69" draw:formula="1507586"/>
              <draw:equation draw:name="f70" draw:formula="559339"/>
              <draw:equation draw:name="f71" draw:formula="1507062"/>
              <draw:equation draw:name="f72" draw:formula="601518"/>
              <draw:equation draw:name="f73" draw:formula="1477547"/>
              <draw:equation draw:name="f74" draw:formula="641520"/>
              <draw:equation draw:name="f75" draw:formula="1426690"/>
              <draw:equation draw:name="f76" draw:formula="669056"/>
              <draw:equation draw:name="f77" draw:formula="1349418"/>
              <draw:equation draw:name="f78" draw:formula="710900"/>
              <draw:equation draw:name="f79" draw:formula="1237799"/>
              <draw:equation draw:name="f80" draw:formula="716277"/>
              <draw:equation draw:name="f81" draw:formula="1151266"/>
              <draw:equation draw:name="f82" draw:formula="682341"/>
              <draw:equation draw:name="f83" draw:formula="1123280"/>
              <draw:equation draw:name="f84" draw:formula="740632"/>
              <draw:equation draw:name="f85" draw:formula="1048344"/>
              <draw:equation draw:name="f86" draw:formula="785192"/>
              <draw:equation draw:name="f87" draw:formula="954442"/>
              <draw:equation draw:name="f88" draw:formula="799388"/>
              <draw:equation draw:name="f89" draw:formula="843789"/>
              <draw:equation draw:name="f90" draw:formula="816115"/>
              <draw:equation draw:name="f91" draw:formula="728304"/>
              <draw:equation draw:name="f92" draw:formula="787611"/>
              <draw:equation draw:name="f93" draw:formula="665045"/>
              <draw:equation draw:name="f94" draw:formula="727943"/>
              <draw:equation draw:name="f95" draw:formula="515736"/>
              <draw:equation draw:name="f96" draw:formula="784578"/>
              <draw:equation draw:name="f97" draw:formula="321812"/>
              <draw:equation draw:name="f98" draw:formula="752744"/>
              <draw:equation draw:name="f99" draw:formula="235158"/>
              <draw:equation draw:name="f100" draw:formula="657353"/>
              <draw:equation draw:name="f101" draw:formula="150034"/>
              <draw:equation draw:name="f102" draw:formula="663623"/>
              <draw:equation draw:name="f103" draw:formula="70104"/>
              <draw:equation draw:name="f104" draw:formula="630413"/>
              <draw:equation draw:name="f105" draw:formula="46146"/>
              <draw:equation draw:name="f106" draw:formula="578801"/>
              <draw:equation draw:name="f107" draw:formula="28791"/>
              <draw:equation draw:name="f108" draw:formula="541459"/>
              <draw:equation draw:name="f109" draw:formula="44132"/>
              <draw:equation draw:name="f110" draw:formula="501160"/>
              <draw:equation draw:name="f111" draw:formula="86533"/>
              <draw:equation draw:name="f112" draw:formula="472768"/>
              <draw:equation draw:name="f113" draw:formula="26375"/>
              <draw:equation draw:name="f114" draw:formula="450497"/>
              <draw:equation draw:name="f115" draw:formula="0 - 7127"/>
              <draw:equation draw:name="f116" draw:formula="407760"/>
              <draw:equation draw:name="f117" draw:formula="1248"/>
              <draw:equation draw:name="f118" draw:formula="363981"/>
              <draw:equation draw:name="f119" draw:formula="11073"/>
              <draw:equation draw:name="f120" draw:formula="312722"/>
              <draw:equation draw:name="f121" draw:formula="75742"/>
              <draw:equation draw:name="f122" draw:formula="272572"/>
              <draw:equation draw:name="f123" draw:formula="157000"/>
              <draw:equation draw:name="f124" draw:formula="267288"/>
              <draw:equation draw:name="f125" draw:formula="157483"/>
              <draw:equation draw:name="f126" draw:formula="266432"/>
              <draw:equation draw:name="f127" draw:formula="158007"/>
              <draw:equation draw:name="f128" draw:formula="265595"/>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892931"/>
              <draw:equation draw:name="f152" draw:formula="1194718"/>
              <draw:equation draw:name="f153" draw:formula="2113891"/>
              <draw:equation draw:name="f154" draw:formula="2076899"/>
              <draw:equation draw:name="f155" draw:formula="2039907"/>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392551"/>
              <draw:equation draw:name="f164" draw:formula="422898"/>
              <draw:equation draw:name="f165" draw:formula="190421"/>
              <draw:equation draw:name="f166" draw:formula="484415"/>
              <draw:equation draw:name="f167" draw:formula="154826"/>
              <draw:equation draw:name="f168" draw:formula="486164"/>
              <draw:equation draw:name="f169" draw:formula="119230"/>
              <draw:equation draw:name="f170" draw:formula="480991"/>
              <draw:equation draw:name="f171" draw:formula="88426"/>
              <draw:equation draw:name="f172" draw:formula="469586"/>
              <draw:equation draw:name="f173" draw:formula="280417"/>
              <draw:equation draw:name="f174" draw:formula="646692"/>
              <draw:equation draw:name="f175" draw:formula="266123"/>
              <draw:equation draw:name="f176" draw:formula="650283"/>
              <draw:equation draw:name="f177" draw:formula="251103"/>
              <draw:equation draw:name="f178" draw:formula="652665"/>
              <draw:equation draw:name="f179" draw:formula="235802"/>
              <draw:equation draw:name="f180" draw:formula="653781"/>
              <draw:equation draw:name="f181" draw:formula="664964"/>
              <draw:equation draw:name="f182" draw:formula="724668"/>
              <draw:equation draw:name="f183" draw:formula="654213"/>
              <draw:equation draw:name="f184" draw:formula="714510"/>
              <draw:equation draw:name="f185" draw:formula="645194"/>
              <draw:equation draw:name="f186" draw:formula="703663"/>
              <draw:equation draw:name="f187" draw:formula="638066"/>
              <draw:equation draw:name="f188" draw:formula="692295"/>
              <draw:equation draw:name="f189" draw:formula="1162218"/>
              <draw:equation draw:name="f190" draw:formula="643939"/>
              <draw:equation draw:name="f191" draw:formula="1160648"/>
              <draw:equation draw:name="f192" draw:formula="655977"/>
              <draw:equation draw:name="f193" draw:formula="1157024"/>
              <draw:equation draw:name="f194" draw:formula="667884"/>
              <draw:equation draw:name="f195" draw:formula="1151467"/>
              <draw:equation draw:name="f196" draw:formula="679457"/>
              <draw:equation draw:name="f197" draw:formula="1375712"/>
              <draw:equation draw:name="f198" draw:formula="424449"/>
              <draw:equation draw:name="f199" draw:formula="1456407"/>
              <draw:equation draw:name="f200" draw:formula="449157"/>
              <draw:equation draw:name="f201" draw:formula="1507344"/>
              <draw:equation draw:name="f202" draw:formula="500806"/>
              <draw:equation draw:name="f203" draw:formula="1506619"/>
              <draw:equation draw:name="f204" draw:formula="557218"/>
              <draw:equation draw:name="f205" draw:formula="1684518"/>
              <draw:equation draw:name="f206" draw:formula="283047"/>
              <draw:equation draw:name="f207" draw:formula="1671431"/>
              <draw:equation draw:name="f208" draw:formula="302247"/>
              <draw:equation draw:name="f209" draw:formula="1651499"/>
              <draw:equation draw:name="f210" draw:formula="319290"/>
              <draw:equation draw:name="f211" draw:formula="1626211"/>
              <draw:equation draw:name="f212" draw:formula="332835"/>
              <draw:equation draw:name="f213" draw:formula="1544631"/>
              <draw:equation draw:name="f214" draw:formula="98330"/>
              <draw:equation draw:name="f215" draw:formula="1546846"/>
              <draw:equation draw:name="f216" draw:formula="106089"/>
              <draw:equation draw:name="f217" draw:formula="1547893"/>
              <draw:equation draw:name="f218" draw:formula="113959"/>
              <draw:equation draw:name="f219" draw:formula="1547691"/>
              <draw:equation draw:name="f220" draw:formula="121848"/>
              <draw:equation draw:name="f221" draw:formula="1172325"/>
              <draw:equation draw:name="f222" draw:formula="70906"/>
              <draw:equation draw:name="f223" draw:formula="1179935"/>
              <draw:equation draw:name="f224" draw:formula="60059"/>
              <draw:equation draw:name="f225" draw:formula="1189962"/>
              <draw:equation draw:name="f226" draw:formula="49956"/>
              <draw:equation draw:name="f227" draw:formula="1202203"/>
              <draw:equation draw:name="f228" draw:formula="40914"/>
              <draw:equation draw:name="f229" draw:formula="892995"/>
              <draw:equation draw:name="f230" draw:formula="85195"/>
              <draw:equation draw:name="f231" draw:formula="896095"/>
              <draw:equation draw:name="f232" draw:formula="76227"/>
              <draw:equation draw:name="f233" draw:formula="900968"/>
              <draw:equation draw:name="f234" draw:formula="67538"/>
              <draw:equation draw:name="f235" draw:formula="907451"/>
              <draw:equation draw:name="f236" draw:formula="59333"/>
              <draw:equation draw:name="f237" draw:formula="565184"/>
              <draw:equation draw:name="f238" draw:formula="93977"/>
              <draw:equation draw:name="f239" draw:formula="584189"/>
              <draw:equation draw:name="f240" draw:formula="100972"/>
              <draw:equation draw:name="f241" draw:formula="601746"/>
              <draw:equation draw:name="f242" draw:formula="109401"/>
              <draw:equation draw:name="f243" draw:formula="617530"/>
              <draw:equation draw:name="f244" draw:formula="119057"/>
              <draw:equation draw:name="f245" draw:formula="167630"/>
              <draw:equation draw:name="f246" draw:formula="291140"/>
              <draw:equation draw:name="f247" draw:formula="163483"/>
              <draw:equation draw:name="f248" draw:formula="282507"/>
              <draw:equation draw:name="f249" draw:formula="160423"/>
              <draw:equation draw:name="f250" draw:formula="273688"/>
              <draw:equation draw:name="f251" draw:formula="?f2 - ?f0"/>
              <draw:equation draw:name="f252" draw:formula="?f1 - ?f0"/>
              <draw:equation draw:name="f253" draw:formula="?f252 / 2077722"/>
              <draw:equation draw:name="f254" draw:formula="?f251 / 3057286"/>
              <draw:equation draw:name="f255" draw:formula="190421 / ?f253"/>
              <draw:equation draw:name="f256" draw:formula="484415 / ?f254"/>
              <draw:equation draw:name="f257" draw:formula="88426 / ?f253"/>
              <draw:equation draw:name="f258" draw:formula="469586 / ?f254"/>
              <draw:equation draw:name="f259" draw:formula="280417 / ?f253"/>
              <draw:equation draw:name="f260" draw:formula="646692 / ?f254"/>
              <draw:equation draw:name="f261" draw:formula="235802 / ?f253"/>
              <draw:equation draw:name="f262" draw:formula="653781 / ?f254"/>
              <draw:equation draw:name="f263" draw:formula="664964 / ?f253"/>
              <draw:equation draw:name="f264" draw:formula="724668 / ?f254"/>
              <draw:equation draw:name="f265" draw:formula="638066 / ?f253"/>
              <draw:equation draw:name="f266" draw:formula="692295 / ?f254"/>
              <draw:equation draw:name="f267" draw:formula="1162218 / ?f253"/>
              <draw:equation draw:name="f268" draw:formula="643939 / ?f254"/>
              <draw:equation draw:name="f269" draw:formula="1151467 / ?f253"/>
              <draw:equation draw:name="f270" draw:formula="679457 / ?f254"/>
              <draw:equation draw:name="f271" draw:formula="1375712 / ?f253"/>
              <draw:equation draw:name="f272" draw:formula="424449 / ?f254"/>
              <draw:equation draw:name="f273" draw:formula="1506619 / ?f253"/>
              <draw:equation draw:name="f274" draw:formula="557218 / ?f254"/>
              <draw:equation draw:name="f275" draw:formula="1684518 / ?f253"/>
              <draw:equation draw:name="f276" draw:formula="283047 / ?f254"/>
              <draw:equation draw:name="f277" draw:formula="1626211 / ?f253"/>
              <draw:equation draw:name="f278" draw:formula="332835 / ?f254"/>
              <draw:equation draw:name="f279" draw:formula="1544631 / ?f253"/>
              <draw:equation draw:name="f280" draw:formula="98330 / ?f254"/>
              <draw:equation draw:name="f281" draw:formula="1547691 / ?f253"/>
              <draw:equation draw:name="f282" draw:formula="121848 / ?f254"/>
              <draw:equation draw:name="f283" draw:formula="1172325 / ?f253"/>
              <draw:equation draw:name="f284" draw:formula="70906 / ?f254"/>
              <draw:equation draw:name="f285" draw:formula="1202203 / ?f253"/>
              <draw:equation draw:name="f286" draw:formula="40914 / ?f254"/>
              <draw:equation draw:name="f287" draw:formula="892995 / ?f253"/>
              <draw:equation draw:name="f288" draw:formula="85195 / ?f254"/>
              <draw:equation draw:name="f289" draw:formula="907451 / ?f253"/>
              <draw:equation draw:name="f290" draw:formula="59333 / ?f254"/>
              <draw:equation draw:name="f291" draw:formula="565184 / ?f253"/>
              <draw:equation draw:name="f292" draw:formula="93977 / ?f254"/>
              <draw:equation draw:name="f293" draw:formula="617530 / ?f253"/>
              <draw:equation draw:name="f294" draw:formula="119057 / ?f254"/>
              <draw:equation draw:name="f295" draw:formula="167630 / ?f253"/>
              <draw:equation draw:name="f296" draw:formula="291140 / ?f254"/>
              <draw:equation draw:name="f297" draw:formula="158490 / ?f253"/>
              <draw:equation draw:name="f298" draw:formula="264739 / ?f254"/>
              <draw:equation draw:name="f299" draw:formula="0 / ?f253"/>
              <draw:equation draw:name="f300" draw:formula="2077722 / ?f253"/>
              <draw:equation draw:name="f301" draw:formula="0 / ?f254"/>
              <draw:equation draw:name="f302" draw:formula="3057286 / ?f254"/>
            </draw:enhanced-geometry>
          </draw:custom-shape>
          <draw:frame draw:id="id91" draw:style-name="a565" draw:transform="translate(-0.8947in -0.20195in) rotate(-4.45252) translate(0.92902in 6.15171in)" draw:name="TextBox 32" svg:width="1.78941in" svg:height="0.40391in">
            <draw:text-box>
              <text:p text:style-name="a564" text:class-names="" text:cond-style-name=""><text:span text:style-name="a563" text:class-names="">I have 2 Nobels</text:span></text:p>
            </draw:text-box>
            <svg:title/>
            <svg:desc/>
          </draw:frame>
        </draw:g>
        <draw:g draw:name="Group 34" draw:id="id84">
          <svg:title/>
          <svg:desc/>
          <draw:custom-shape svg:width="1.34902in" svg:height="3.34349in" draw:id="id88" draw:style-name="a556" draw:transform="translate(-0.67451in -1.67174in) rotate(-5.96684) translate(1.61928in 2.89661in)" draw:name="Cloud Callout 27">
            <svg:title/>
            <svg:desc/>
            <text:p text:style-name="a555" text:class-names="" text:cond-style-name=""><text:span text:style-name="a554" text:class-names=""/></text:p>
            <draw:enhanced-geometry xmlns:dr3d="urn:oasis:names:tc:opendocument:xmlns:dr3d:1.0" draw:type="non-primitive" svg:viewBox="0 0 1233548 305728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39 ?f145 ?f147 ?f144 ?f147 ?f142 ?f147 ?f139 ?f39 ?f139 ?f140 Z N M ?f148 ?f149 C ?f150 ?f151 ?f152 ?f2 ?f153 ?f2 ?f154 ?f2 ?f155 ?f156 ?f155 ?f149 ?f155 ?f157 ?f158 ?f159 ?f160 ?f159 ?f161 ?f159 ?f162 ?f163 ?f148 ?f149 Z N F M ?f164 ?f165 C ?f166 ?f167 ?f168 ?f169 ?f170 ?f171 M ?f172 ?f173 C ?f174 ?f175 ?f176 ?f177 ?f178 ?f179 M ?f180 ?f181 C ?f182 ?f183 ?f184 ?f185 ?f186 ?f187 M ?f188 ?f189 C ?f190 ?f191 ?f192 ?f193 ?f194 ?f195 M ?f196 ?f197 C ?f198 ?f199 ?f200 ?f201 ?f202 ?f203 M ?f204 ?f205 C ?f206 ?f207 ?f208 ?f209 ?f210 ?f211 M ?f212 ?f213 C ?f214 ?f215 ?f216 ?f217 ?f218 ?f219 M ?f220 ?f221 C ?f222 ?f223 ?f224 ?f225 ?f226 ?f227 M ?f228 ?f229 C ?f230 ?f231 ?f232 ?f233 ?f234 ?f235 M ?f236 ?f237 C ?f238 ?f239 ?f240 ?f241 ?f242 ?f243 M ?f244 ?f245 C ?f246 ?f247 ?f248 ?f249 ?f3 ?f4 N" draw:text-areas="?f298 ?f300 ?f299 ?f301" draw:glue-points="?f254 ?f255 ?f256 ?f257 ?f258 ?f259 ?f260 ?f261 ?f262 ?f263 ?f264 ?f265 ?f266 ?f267 ?f268 ?f269 ?f270 ?f271 ?f272 ?f273 ?f274 ?f275 ?f276 ?f277 ?f278 ?f279 ?f280 ?f281 ?f282 ?f283 ?f284 ?f285 ?f286 ?f287 ?f288 ?f289 ?f290 ?f291 ?f292 ?f293 ?f294 ?f295 ?f296 ?f297" draw:glue-point-leaving-directions="-90, -90, -90, -90, -90, -90, -90, -90, -90, -90, -90, -90, -90, -90, -90, -90, -90, -90, -90, -90, -90, -90">
              <draw:equation draw:name="f0" draw:formula="0"/>
              <draw:equation draw:name="f1" draw:formula="1233548"/>
              <draw:equation draw:name="f2" draw:formula="3057286"/>
              <draw:equation draw:name="f3" draw:formula="94096"/>
              <draw:equation draw:name="f4" draw:formula="264739"/>
              <draw:equation draw:name="f5" draw:formula="87617"/>
              <draw:equation draw:name="f6" draw:formula="214262"/>
              <draw:equation draw:name="f7" draw:formula="102726"/>
              <draw:equation draw:name="f8" draw:formula="163357"/>
              <draw:equation draw:name="f9" draw:formula="135287"/>
              <draw:equation draw:name="f10" draw:formula="125885"/>
              <draw:equation draw:name="f11" draw:formula="186733"/>
              <draw:equation draw:name="f12" draw:formula="66701"/>
              <draw:equation draw:name="f13" draw:formula="270143"/>
              <draw:equation draw:name="f14" draw:formula="53510"/>
              <draw:equation draw:name="f15" draw:formula="335670"/>
              <draw:equation draw:name="f16" draw:formula="94163"/>
              <draw:equation draw:name="f17" draw:formula="375666"/>
              <draw:equation draw:name="f18" draw:formula="14289"/>
              <draw:equation draw:name="f19" draw:formula="476933"/>
              <draw:equation draw:name="f20" draw:formula="0 - 2214"/>
              <draw:equation draw:name="f21" draw:formula="537703"/>
              <draw:equation draw:name="f22" draw:formula="61231"/>
              <draw:equation draw:name="f23" draw:formula="553027"/>
              <draw:equation draw:name="f24" draw:formula="28690"/>
              <draw:equation draw:name="f25" draw:formula="582456"/>
              <draw:equation draw:name="f26" draw:formula="6196"/>
              <draw:equation draw:name="f27" draw:formula="616427"/>
              <draw:equation draw:name="f28" draw:formula="1098"/>
              <draw:equation draw:name="f29" draw:formula="653817"/>
              <draw:equation draw:name="f30" draw:formula="0 - 4521"/>
              <draw:equation draw:name="f31" draw:formula="691159"/>
              <draw:equation draw:name="f32" draw:formula="11703"/>
              <draw:equation draw:name="f33" draw:formula="714061"/>
              <draw:equation draw:name="f34" draw:formula="43537"/>
              <draw:equation draw:name="f35" draw:formula="747100"/>
              <draw:equation draw:name="f36" draw:formula="2344"/>
              <draw:equation draw:name="f37" draw:formula="801750"/>
              <draw:equation draw:name="f38" draw:formula="0 - 11182"/>
              <draw:equation draw:name="f39" draw:formula="848654"/>
              <draw:equation draw:name="f40" draw:formula="10214"/>
              <draw:equation draw:name="f41" draw:formula="884395"/>
              <draw:equation draw:name="f42" draw:formula="26513"/>
              <draw:equation draw:name="f43" draw:formula="910022"/>
              <draw:equation draw:name="f44" draw:formula="60636"/>
              <draw:equation draw:name="f45" draw:formula="916907"/>
              <draw:equation draw:name="f46" draw:formula="101121"/>
              <draw:equation draw:name="f47" draw:formula="958218"/>
              <draw:equation draw:name="f48" draw:formula="113066"/>
              <draw:equation draw:name="f49" draw:formula="991113"/>
              <draw:equation draw:name="f50" draw:formula="146184"/>
              <draw:equation draw:name="f51" draw:formula="1004500"/>
              <draw:equation draw:name="f52" draw:formula="189349"/>
              <draw:equation draw:name="f53" draw:formula="1014230"/>
              <draw:equation draw:name="f54" draw:formula="220681"/>
              <draw:equation draw:name="f55" draw:formula="1012844"/>
              <draw:equation draw:name="f56" draw:formula="254710"/>
              <draw:equation draw:name="f57" draw:formula="1000580"/>
              <draw:equation draw:name="f58" draw:formula="285019"/>
              <draw:equation draw:name="f59" draw:formula="1030726"/>
              <draw:equation draw:name="f60" draw:formula="326584"/>
              <draw:equation draw:name="f61" draw:formula="1041269"/>
              <draw:equation draw:name="f62" draw:formula="380465"/>
              <draw:equation draw:name="f63" draw:formula="1029220"/>
              <draw:equation draw:name="f64" draw:formula="431296"/>
              <draw:equation draw:name="f65" draw:formula="1013202"/>
              <draw:equation draw:name="f66" draw:formula="498871"/>
              <draw:equation draw:name="f67" draw:formula="960178"/>
              <draw:equation draw:name="f68" draw:formula="549478"/>
              <draw:equation draw:name="f69" draw:formula="895057"/>
              <draw:equation draw:name="f70" draw:formula="559339"/>
              <draw:equation draw:name="f71" draw:formula="894746"/>
              <draw:equation draw:name="f72" draw:formula="601518"/>
              <draw:equation draw:name="f73" draw:formula="877223"/>
              <draw:equation draw:name="f74" draw:formula="641520"/>
              <draw:equation draw:name="f75" draw:formula="847029"/>
              <draw:equation draw:name="f76" draw:formula="669056"/>
              <draw:equation draw:name="f77" draw:formula="801152"/>
              <draw:equation draw:name="f78" draw:formula="710900"/>
              <draw:equation draw:name="f79" draw:formula="734884"/>
              <draw:equation draw:name="f80" draw:formula="716277"/>
              <draw:equation draw:name="f81" draw:formula="683509"/>
              <draw:equation draw:name="f82" draw:formula="682341"/>
              <draw:equation draw:name="f83" draw:formula="666894"/>
              <draw:equation draw:name="f84" draw:formula="740632"/>
              <draw:equation draw:name="f85" draw:formula="622404"/>
              <draw:equation draw:name="f86" draw:formula="785192"/>
              <draw:equation draw:name="f87" draw:formula="566654"/>
              <draw:equation draw:name="f88" draw:formula="799388"/>
              <draw:equation draw:name="f89" draw:formula="500959"/>
              <draw:equation draw:name="f90" draw:formula="816115"/>
              <draw:equation draw:name="f91" draw:formula="432396"/>
              <draw:equation draw:name="f92" draw:formula="787611"/>
              <draw:equation draw:name="f93" draw:formula="394839"/>
              <draw:equation draw:name="f94" draw:formula="727943"/>
              <draw:equation draw:name="f95" draw:formula="306194"/>
              <draw:equation draw:name="f96" draw:formula="784578"/>
              <draw:equation draw:name="f97" draw:formula="191060"/>
              <draw:equation draw:name="f98" draw:formula="752744"/>
              <draw:equation draw:name="f99" draw:formula="139614"/>
              <draw:equation draw:name="f100" draw:formula="657353"/>
              <draw:equation draw:name="f101" draw:formula="89075"/>
              <draw:equation draw:name="f102" draw:formula="663623"/>
              <draw:equation draw:name="f103" draw:formula="41621"/>
              <draw:equation draw:name="f104" draw:formula="630413"/>
              <draw:equation draw:name="f105" draw:formula="27397"/>
              <draw:equation draw:name="f106" draw:formula="578801"/>
              <draw:equation draw:name="f107" draw:formula="17093"/>
              <draw:equation draw:name="f108" draw:formula="541459"/>
              <draw:equation draw:name="f109" draw:formula="26201"/>
              <draw:equation draw:name="f110" draw:formula="501160"/>
              <draw:equation draw:name="f111" draw:formula="51375"/>
              <draw:equation draw:name="f112" draw:formula="472768"/>
              <draw:equation draw:name="f113" draw:formula="15659"/>
              <draw:equation draw:name="f114" draw:formula="450497"/>
              <draw:equation draw:name="f115" draw:formula="0 - 4231"/>
              <draw:equation draw:name="f116" draw:formula="407760"/>
              <draw:equation draw:name="f117" draw:formula="741"/>
              <draw:equation draw:name="f118" draw:formula="363981"/>
              <draw:equation draw:name="f119" draw:formula="6574"/>
              <draw:equation draw:name="f120" draw:formula="312722"/>
              <draw:equation draw:name="f121" draw:formula="44968"/>
              <draw:equation draw:name="f122" draw:formula="272572"/>
              <draw:equation draw:name="f123" draw:formula="93211"/>
              <draw:equation draw:name="f124" draw:formula="267288"/>
              <draw:equation draw:name="f125" draw:formula="93498"/>
              <draw:equation draw:name="f126" draw:formula="266432"/>
              <draw:equation draw:name="f127" draw:formula="93809"/>
              <draw:equation draw:name="f128" draw:formula="265595"/>
              <draw:equation draw:name="f129" draw:formula="315340"/>
              <draw:equation draw:name="f130" draw:formula="901608"/>
              <draw:equation draw:name="f131" draw:formula="913939"/>
              <draw:equation draw:name="f132" draw:formula="309405"/>
              <draw:equation draw:name="f133" draw:formula="923935"/>
              <draw:equation draw:name="f134" draw:formula="302085"/>
              <draw:equation draw:name="f135" draw:formula="294764"/>
              <draw:equation draw:name="f136" draw:formula="288829"/>
              <draw:equation draw:name="f137" draw:formula="889277"/>
              <draw:equation draw:name="f138" draw:formula="879281"/>
              <draw:equation draw:name="f139" draw:formula="340713"/>
              <draw:equation draw:name="f140" draw:formula="873315"/>
              <draw:equation draw:name="f141" draw:formula="897976"/>
              <draw:equation draw:name="f142" draw:formula="328844"/>
              <draw:equation draw:name="f143" draw:formula="917968"/>
              <draw:equation draw:name="f144" draw:formula="314203"/>
              <draw:equation draw:name="f145" draw:formula="299561"/>
              <draw:equation draw:name="f146" draw:formula="287692"/>
              <draw:equation draw:name="f147" draw:formula="828662"/>
              <draw:equation draw:name="f148" draw:formula="381597"/>
              <draw:equation draw:name="f149" draw:formula="808808"/>
              <draw:equation draw:name="f150" draw:formula="530135"/>
              <draw:equation draw:name="f151" draw:formula="1194718"/>
              <draw:equation draw:name="f152" draw:formula="1255022"/>
              <draw:equation draw:name="f153" draw:formula="1233059"/>
              <draw:equation draw:name="f154" draw:formula="1211097"/>
              <draw:equation draw:name="f155" draw:formula="302064"/>
              <draw:equation draw:name="f156" draw:formula="845800"/>
              <draw:equation draw:name="f157" draw:formula="771816"/>
              <draw:equation draw:name="f158" draw:formula="319868"/>
              <draw:equation draw:name="f159" draw:formula="741828"/>
              <draw:equation draw:name="f160" draw:formula="341831"/>
              <draw:equation draw:name="f161" draw:formula="363793"/>
              <draw:equation draw:name="f162" draw:formula="233058"/>
              <draw:equation draw:name="f163" draw:formula="422898"/>
              <draw:equation draw:name="f164" draw:formula="113054"/>
              <draw:equation draw:name="f165" draw:formula="484415"/>
              <draw:equation draw:name="f166" draw:formula="91920"/>
              <draw:equation draw:name="f167" draw:formula="486164"/>
              <draw:equation draw:name="f168" draw:formula="70787"/>
              <draw:equation draw:name="f169" draw:formula="480991"/>
              <draw:equation draw:name="f170" draw:formula="52499"/>
              <draw:equation draw:name="f171" draw:formula="469586"/>
              <draw:equation draw:name="f172" draw:formula="166484"/>
              <draw:equation draw:name="f173" draw:formula="646692"/>
              <draw:equation draw:name="f174" draw:formula="157998"/>
              <draw:equation draw:name="f175" draw:formula="650283"/>
              <draw:equation draw:name="f176" draw:formula="149081"/>
              <draw:equation draw:name="f177" draw:formula="652665"/>
              <draw:equation draw:name="f178" draw:formula="139996"/>
              <draw:equation draw:name="f179" draw:formula="653781"/>
              <draw:equation draw:name="f180" draw:formula="394791"/>
              <draw:equation draw:name="f181" draw:formula="724668"/>
              <draw:equation draw:name="f182" draw:formula="388408"/>
              <draw:equation draw:name="f183" draw:formula="714510"/>
              <draw:equation draw:name="f184" draw:formula="383053"/>
              <draw:equation draw:name="f185" draw:formula="703663"/>
              <draw:equation draw:name="f186" draw:formula="378821"/>
              <draw:equation draw:name="f187" draw:formula="692295"/>
              <draw:equation draw:name="f188" draw:formula="690011"/>
              <draw:equation draw:name="f189" draw:formula="643939"/>
              <draw:equation draw:name="f190" draw:formula="689079"/>
              <draw:equation draw:name="f191" draw:formula="655977"/>
              <draw:equation draw:name="f192" draw:formula="686927"/>
              <draw:equation draw:name="f193" draw:formula="667884"/>
              <draw:equation draw:name="f194" draw:formula="683628"/>
              <draw:equation draw:name="f195" draw:formula="679457"/>
              <draw:equation draw:name="f196" draw:formula="816763"/>
              <draw:equation draw:name="f197" draw:formula="424449"/>
              <draw:equation draw:name="f198" draw:formula="864672"/>
              <draw:equation draw:name="f199" draw:formula="449157"/>
              <draw:equation draw:name="f200" draw:formula="894913"/>
              <draw:equation draw:name="f201" draw:formula="500806"/>
              <draw:equation draw:name="f202" draw:formula="894483"/>
              <draw:equation draw:name="f203" draw:formula="557218"/>
              <draw:equation draw:name="f204" draw:formula="1000102"/>
              <draw:equation draw:name="f205" draw:formula="283047"/>
              <draw:equation draw:name="f206" draw:formula="992332"/>
              <draw:equation draw:name="f207" draw:formula="302247"/>
              <draw:equation draw:name="f208" draw:formula="980498"/>
              <draw:equation draw:name="f209" draw:formula="319290"/>
              <draw:equation draw:name="f210" draw:formula="965485"/>
              <draw:equation draw:name="f211" draw:formula="332835"/>
              <draw:equation draw:name="f212" draw:formula="917051"/>
              <draw:equation draw:name="f213" draw:formula="98330"/>
              <draw:equation draw:name="f214" draw:formula="918366"/>
              <draw:equation draw:name="f215" draw:formula="106089"/>
              <draw:equation draw:name="f216" draw:formula="918987"/>
              <draw:equation draw:name="f217" draw:formula="113959"/>
              <draw:equation draw:name="f218" draw:formula="918868"/>
              <draw:equation draw:name="f219" draw:formula="121848"/>
              <draw:equation draw:name="f220" draw:formula="696012"/>
              <draw:equation draw:name="f221" draw:formula="70906"/>
              <draw:equation draw:name="f222" draw:formula="700530"/>
              <draw:equation draw:name="f223" draw:formula="60059"/>
              <draw:equation draw:name="f224" draw:formula="706483"/>
              <draw:equation draw:name="f225" draw:formula="49956"/>
              <draw:equation draw:name="f226" draw:formula="713750"/>
              <draw:equation draw:name="f227" draw:formula="40914"/>
              <draw:equation draw:name="f228" draw:formula="530173"/>
              <draw:equation draw:name="f229" draw:formula="85195"/>
              <draw:equation draw:name="f230" draw:formula="532014"/>
              <draw:equation draw:name="f231" draw:formula="76227"/>
              <draw:equation draw:name="f232" draw:formula="534906"/>
              <draw:equation draw:name="f233" draw:formula="67538"/>
              <draw:equation draw:name="f234" draw:formula="538755"/>
              <draw:equation draw:name="f235" draw:formula="59333"/>
              <draw:equation draw:name="f236" draw:formula="335551"/>
              <draw:equation draw:name="f237" draw:formula="93977"/>
              <draw:equation draw:name="f238" draw:formula="346835"/>
              <draw:equation draw:name="f239" draw:formula="100972"/>
              <draw:equation draw:name="f240" draw:formula="357258"/>
              <draw:equation draw:name="f241" draw:formula="109401"/>
              <draw:equation draw:name="f242" draw:formula="366629"/>
              <draw:equation draw:name="f243" draw:formula="119057"/>
              <draw:equation draw:name="f244" draw:formula="99522"/>
              <draw:equation draw:name="f245" draw:formula="291140"/>
              <draw:equation draw:name="f246" draw:formula="97060"/>
              <draw:equation draw:name="f247" draw:formula="282507"/>
              <draw:equation draw:name="f248" draw:formula="95243"/>
              <draw:equation draw:name="f249" draw:formula="273688"/>
              <draw:equation draw:name="f250" draw:formula="?f2 - ?f0"/>
              <draw:equation draw:name="f251" draw:formula="?f1 - ?f0"/>
              <draw:equation draw:name="f252" draw:formula="?f251 / 1233548"/>
              <draw:equation draw:name="f253" draw:formula="?f250 / 3057286"/>
              <draw:equation draw:name="f254" draw:formula="113054 / ?f252"/>
              <draw:equation draw:name="f255" draw:formula="484415 / ?f253"/>
              <draw:equation draw:name="f256" draw:formula="52499 / ?f252"/>
              <draw:equation draw:name="f257" draw:formula="469586 / ?f253"/>
              <draw:equation draw:name="f258" draw:formula="166484 / ?f252"/>
              <draw:equation draw:name="f259" draw:formula="646692 / ?f253"/>
              <draw:equation draw:name="f260" draw:formula="139996 / ?f252"/>
              <draw:equation draw:name="f261" draw:formula="653781 / ?f253"/>
              <draw:equation draw:name="f262" draw:formula="394791 / ?f252"/>
              <draw:equation draw:name="f263" draw:formula="724668 / ?f253"/>
              <draw:equation draw:name="f264" draw:formula="378821 / ?f252"/>
              <draw:equation draw:name="f265" draw:formula="692295 / ?f253"/>
              <draw:equation draw:name="f266" draw:formula="690011 / ?f252"/>
              <draw:equation draw:name="f267" draw:formula="643939 / ?f253"/>
              <draw:equation draw:name="f268" draw:formula="683628 / ?f252"/>
              <draw:equation draw:name="f269" draw:formula="679457 / ?f253"/>
              <draw:equation draw:name="f270" draw:formula="816763 / ?f252"/>
              <draw:equation draw:name="f271" draw:formula="424449 / ?f253"/>
              <draw:equation draw:name="f272" draw:formula="894483 / ?f252"/>
              <draw:equation draw:name="f273" draw:formula="557218 / ?f253"/>
              <draw:equation draw:name="f274" draw:formula="1000102 / ?f252"/>
              <draw:equation draw:name="f275" draw:formula="283047 / ?f253"/>
              <draw:equation draw:name="f276" draw:formula="965485 / ?f252"/>
              <draw:equation draw:name="f277" draw:formula="332835 / ?f253"/>
              <draw:equation draw:name="f278" draw:formula="917051 / ?f252"/>
              <draw:equation draw:name="f279" draw:formula="98330 / ?f253"/>
              <draw:equation draw:name="f280" draw:formula="918868 / ?f252"/>
              <draw:equation draw:name="f281" draw:formula="121848 / ?f253"/>
              <draw:equation draw:name="f282" draw:formula="696012 / ?f252"/>
              <draw:equation draw:name="f283" draw:formula="70906 / ?f253"/>
              <draw:equation draw:name="f284" draw:formula="713750 / ?f252"/>
              <draw:equation draw:name="f285" draw:formula="40914 / ?f253"/>
              <draw:equation draw:name="f286" draw:formula="530173 / ?f252"/>
              <draw:equation draw:name="f287" draw:formula="85195 / ?f253"/>
              <draw:equation draw:name="f288" draw:formula="538755 / ?f252"/>
              <draw:equation draw:name="f289" draw:formula="59333 / ?f253"/>
              <draw:equation draw:name="f290" draw:formula="335551 / ?f252"/>
              <draw:equation draw:name="f291" draw:formula="93977 / ?f253"/>
              <draw:equation draw:name="f292" draw:formula="366629 / ?f252"/>
              <draw:equation draw:name="f293" draw:formula="119057 / ?f253"/>
              <draw:equation draw:name="f294" draw:formula="99522 / ?f252"/>
              <draw:equation draw:name="f295" draw:formula="291140 / ?f253"/>
              <draw:equation draw:name="f296" draw:formula="94096 / ?f252"/>
              <draw:equation draw:name="f297" draw:formula="264739 / ?f253"/>
              <draw:equation draw:name="f298" draw:formula="0 / ?f252"/>
              <draw:equation draw:name="f299" draw:formula="1233548 / ?f252"/>
              <draw:equation draw:name="f300" draw:formula="0 / ?f253"/>
              <draw:equation draw:name="f301" draw:formula="3057286 / ?f253"/>
            </draw:enhanced-geometry>
          </draw:custom-shape>
          <draw:frame draw:id="id89" draw:style-name="a559" draw:transform="translate(-0.42029in -0.20195in) rotate(-5.87593) translate(1.13124in 1.71947in)" draw:name="TextBox 36" svg:width="0.84059in" svg:height="0.40391in">
            <draw:text-box>
              <text:p text:style-name="a558" text:class-names="" text:cond-style-name=""><text:span text:style-name="a557" text:class-names="">E = hf</text:span></text:p>
            </draw:text-box>
            <svg:title/>
            <svg:desc/>
          </draw:frame>
        </draw:g>
        <draw:g draw:name="Group 23" draw:id="id85">
          <svg:title/>
          <svg:desc/>
          <draw:custom-shape svg:width="1.59301in" svg:height="0.77981in" draw:id="id86" draw:style-name="a550" draw:transform="translate(-0.7965in -0.3899in) rotate(-0.38131) translate(10.28077in 3.89068in)" draw:name="Cloud Callout 24">
            <svg:title/>
            <svg:desc/>
            <text:p text:style-name="a547" text:class-names="" text:cond-style-name=""><text:span text:style-name="a546" text:class-names="">Complementarity</text:span></text:p>
            <text:p text:style-name="a549" text:class-names="" text:cond-style-name=""><text:span text:style-name="a548" text:class-names=""/></text:p>
            <draw:enhanced-geometry xmlns:dr3d="urn:oasis:names:tc:opendocument:xmlns:dr3d:1.0" draw:type="non-primitive" svg:viewBox="0 0 1741773 1078812"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24 ?f113 ?f114 ?f115 ?f116 ?f117 ?f118 ?f119 ?f120 ?f121 ?f122 ?f123 ?f124 ?f125 ?f126 ?f127 ?f3 ?f4 Z N M ?f128 ?f129 C ?f128 ?f130 ?f131 ?f132 ?f133 ?f132 ?f134 ?f132 ?f135 ?f130 ?f135 ?f129 ?f135 ?f136 ?f134 ?f137 ?f133 ?f137 ?f131 ?f137 ?f128 ?f136 ?f128 ?f129 Z N M ?f138 ?f139 C ?f138 ?f140 ?f141 ?f142 ?f143 ?f142 ?f144 ?f142 ?f145 ?f140 ?f145 ?f139 ?f145 ?f146 ?f144 ?f147 ?f143 ?f147 ?f141 ?f147 ?f138 ?f146 ?f138 ?f139 Z N M ?f148 ?f149 C ?f150 ?f151 ?f152 ?f2 ?f153 ?f2 ?f154 ?f2 ?f155 ?f156 ?f155 ?f149 ?f155 ?f157 ?f158 ?f159 ?f160 ?f159 ?f161 ?f159 ?f162 ?f163 ?f148 ?f149 Z N F M ?f164 ?f165 C ?f166 ?f167 ?f168 ?f169 ?f170 ?f171 M ?f172 ?f173 C ?f174 ?f175 ?f176 ?f177 ?f178 ?f179 M ?f180 ?f181 C ?f182 ?f183 ?f184 ?f185 ?f186 ?f187 M ?f188 ?f189 C ?f190 ?f191 ?f192 ?f193 ?f194 ?f195 M ?f196 ?f197 C ?f198 ?f199 ?f200 ?f201 ?f202 ?f203 M ?f204 ?f205 C ?f206 ?f207 ?f208 ?f209 ?f210 ?f211 M ?f212 ?f213 C ?f214 ?f215 ?f216 ?f217 ?f218 ?f219 M ?f220 ?f221 C ?f222 ?f223 ?f224 ?f225 ?f226 ?f227 M ?f228 ?f229 C ?f230 ?f231 ?f232 ?f233 ?f234 ?f235 M ?f236 ?f237 C ?f238 ?f239 ?f240 ?f241 ?f242 ?f243 M ?f244 ?f245 C ?f246 ?f247 ?f248 ?f249 ?f3 ?f4 N" draw:text-areas="?f298 ?f300 ?f299 ?f301" draw:glue-points="?f254 ?f255 ?f256 ?f257 ?f258 ?f259 ?f260 ?f261 ?f262 ?f263 ?f264 ?f265 ?f266 ?f267 ?f268 ?f269 ?f270 ?f271 ?f272 ?f273 ?f274 ?f275 ?f276 ?f277 ?f278 ?f279 ?f280 ?f281 ?f282 ?f283 ?f284 ?f285 ?f286 ?f287 ?f288 ?f289 ?f290 ?f291 ?f292 ?f293 ?f294 ?f295 ?f296 ?f297" draw:glue-point-leaving-directions="-90, -90, -90, -90, -90, -90, -90, -90, -90, -90, -90, -90, -90, -90, -90, -90, -90, -90, -90, -90, -90, -90">
              <draw:equation draw:name="f0" draw:formula="0"/>
              <draw:equation draw:name="f1" draw:formula="1741773"/>
              <draw:equation draw:name="f2" draw:formula="1078812"/>
              <draw:equation draw:name="f3" draw:formula="158489"/>
              <draw:equation draw:name="f4" draw:formula="243383"/>
              <draw:equation draw:name="f5" draw:formula="147577"/>
              <draw:equation draw:name="f6" draw:formula="196978"/>
              <draw:equation draw:name="f7" draw:formula="173026"/>
              <draw:equation draw:name="f8" draw:formula="150179"/>
              <draw:equation draw:name="f9" draw:formula="227869"/>
              <draw:equation draw:name="f10" draw:formula="115731"/>
              <draw:equation draw:name="f11" draw:formula="314523"/>
              <draw:equation draw:name="f12" draw:formula="61320"/>
              <draw:equation draw:name="f13" draw:formula="455013"/>
              <draw:equation draw:name="f14" draw:formula="49193"/>
              <draw:equation draw:name="f15" draw:formula="565384"/>
              <draw:equation draw:name="f16" draw:formula="86567"/>
              <draw:equation draw:name="f17" draw:formula="632750"/>
              <draw:equation draw:name="f18" draw:formula="13136"/>
              <draw:equation draw:name="f19" draw:formula="803319"/>
              <draw:equation draw:name="f20" draw:formula="0 - 2035"/>
              <draw:equation draw:name="f21" draw:formula="905677"/>
              <draw:equation draw:name="f22" draw:formula="56292"/>
              <draw:equation draw:name="f23" draw:formula="931488"/>
              <draw:equation draw:name="f24" draw:formula="26375"/>
              <draw:equation draw:name="f25" draw:formula="981056"/>
              <draw:equation draw:name="f26" draw:formula="5696"/>
              <draw:equation draw:name="f27" draw:formula="1038275"/>
              <draw:equation draw:name="f28" draw:formula="1009"/>
              <draw:equation draw:name="f29" draw:formula="1101252"/>
              <draw:equation draw:name="f30" draw:formula="0 - 4156"/>
              <draw:equation draw:name="f31" draw:formula="1164148"/>
              <draw:equation draw:name="f32" draw:formula="10759"/>
              <draw:equation draw:name="f33" draw:formula="1202724"/>
              <draw:equation draw:name="f34" draw:formula="40025"/>
              <draw:equation draw:name="f35" draw:formula="1258372"/>
              <draw:equation draw:name="f36" draw:formula="2155"/>
              <draw:equation draw:name="f37" draw:formula="1350422"/>
              <draw:equation draw:name="f38" draw:formula="0 - 10280"/>
              <draw:equation draw:name="f39" draw:formula="1429425"/>
              <draw:equation draw:name="f40" draw:formula="9390"/>
              <draw:equation draw:name="f41" draw:formula="1489623"/>
              <draw:equation draw:name="f42" draw:formula="24374"/>
              <draw:equation draw:name="f43" draw:formula="1532789"/>
              <draw:equation draw:name="f44" draw:formula="55744"/>
              <draw:equation draw:name="f45" draw:formula="1544386"/>
              <draw:equation draw:name="f46" draw:formula="92964"/>
              <draw:equation draw:name="f47" draw:formula="1613967"/>
              <draw:equation draw:name="f48" draw:formula="103945"/>
              <draw:equation draw:name="f49" draw:formula="1669374"/>
              <draw:equation draw:name="f50" draw:formula="134392"/>
              <draw:equation draw:name="f51" draw:formula="1691923"/>
              <draw:equation draw:name="f52" draw:formula="174075"/>
              <draw:equation draw:name="f53" draw:formula="1708311"/>
              <draw:equation draw:name="f54" draw:formula="202879"/>
              <draw:equation draw:name="f55" draw:formula="1705976"/>
              <draw:equation draw:name="f56" draw:formula="234164"/>
              <draw:equation draw:name="f57" draw:formula="1685319"/>
              <draw:equation draw:name="f58" draw:formula="262027"/>
              <draw:equation draw:name="f59" draw:formula="1736095"/>
              <draw:equation draw:name="f60" draw:formula="300239"/>
              <draw:equation draw:name="f61" draw:formula="1753853"/>
              <draw:equation draw:name="f62" draw:formula="349774"/>
              <draw:equation draw:name="f63" draw:formula="1733559"/>
              <draw:equation draw:name="f64" draw:formula="396505"/>
              <draw:equation draw:name="f65" draw:formula="1706580"/>
              <draw:equation draw:name="f66" draw:formula="458629"/>
              <draw:equation draw:name="f67" draw:formula="1617269"/>
              <draw:equation draw:name="f68" draw:formula="505154"/>
              <draw:equation draw:name="f69" draw:formula="1507582"/>
              <draw:equation draw:name="f70" draw:formula="514219"/>
              <draw:equation draw:name="f71" draw:formula="1507059"/>
              <draw:equation draw:name="f72" draw:formula="552996"/>
              <draw:equation draw:name="f73" draw:formula="1477543"/>
              <draw:equation draw:name="f74" draw:formula="589771"/>
              <draw:equation draw:name="f75" draw:formula="1426687"/>
              <draw:equation draw:name="f76" draw:formula="615086"/>
              <draw:equation draw:name="f77" draw:formula="1349415"/>
              <draw:equation draw:name="f78" draw:formula="653554"/>
              <draw:equation draw:name="f79" draw:formula="1237796"/>
              <draw:equation draw:name="f80" draw:formula="658498"/>
              <draw:equation draw:name="f81" draw:formula="1151263"/>
              <draw:equation draw:name="f82" draw:formula="627299"/>
              <draw:equation draw:name="f83" draw:formula="1123278"/>
              <draw:equation draw:name="f84" draw:formula="680888"/>
              <draw:equation draw:name="f85" draw:formula="1048342"/>
              <draw:equation draw:name="f86" draw:formula="721854"/>
              <draw:equation draw:name="f87" draw:formula="954440"/>
              <draw:equation draw:name="f88" draw:formula="734904"/>
              <draw:equation draw:name="f89" draw:formula="843787"/>
              <draw:equation draw:name="f90" draw:formula="750282"/>
              <draw:equation draw:name="f91" draw:formula="728302"/>
              <draw:equation draw:name="f92" draw:formula="724077"/>
              <draw:equation draw:name="f93" draw:formula="665044"/>
              <draw:equation draw:name="f94" draw:formula="669222"/>
              <draw:equation draw:name="f95" draw:formula="515735"/>
              <draw:equation draw:name="f96" draw:formula="721289"/>
              <draw:equation draw:name="f97" draw:formula="321811"/>
              <draw:equation draw:name="f98" draw:formula="692023"/>
              <draw:equation draw:name="f99" draw:formula="235157"/>
              <draw:equation draw:name="f100" draw:formula="604327"/>
              <draw:equation draw:name="f101" draw:formula="150033"/>
              <draw:equation draw:name="f102" draw:formula="610091"/>
              <draw:equation draw:name="f103" draw:formula="70104"/>
              <draw:equation draw:name="f104" draw:formula="579559"/>
              <draw:equation draw:name="f105" draw:formula="46146"/>
              <draw:equation draw:name="f106" draw:formula="532111"/>
              <draw:equation draw:name="f107" draw:formula="28791"/>
              <draw:equation draw:name="f108" draw:formula="497782"/>
              <draw:equation draw:name="f109" draw:formula="44132"/>
              <draw:equation draw:name="f110" draw:formula="460733"/>
              <draw:equation draw:name="f111" draw:formula="86533"/>
              <draw:equation draw:name="f112" draw:formula="434631"/>
              <draw:equation draw:name="f113" draw:formula="414157"/>
              <draw:equation draw:name="f114" draw:formula="0 - 7127"/>
              <draw:equation draw:name="f115" draw:formula="374867"/>
              <draw:equation draw:name="f116" draw:formula="1248"/>
              <draw:equation draw:name="f117" draw:formula="334620"/>
              <draw:equation draw:name="f118" draw:formula="11073"/>
              <draw:equation draw:name="f119" draw:formula="287496"/>
              <draw:equation draw:name="f120" draw:formula="75742"/>
              <draw:equation draw:name="f121" draw:formula="250584"/>
              <draw:equation draw:name="f122" draw:formula="157000"/>
              <draw:equation draw:name="f123" draw:formula="245726"/>
              <draw:equation draw:name="f124" draw:formula="157483"/>
              <draw:equation draw:name="f125" draw:formula="244940"/>
              <draw:equation draw:name="f126" draw:formula="158006"/>
              <draw:equation draw:name="f127" draw:formula="244170"/>
              <draw:equation draw:name="f128" draw:formula="529341"/>
              <draw:equation draw:name="f129" draw:formula="828875"/>
              <draw:equation draw:name="f130" draw:formula="840211"/>
              <draw:equation draw:name="f131" draw:formula="520151"/>
              <draw:equation draw:name="f132" draw:formula="849401"/>
              <draw:equation draw:name="f133" draw:formula="508815"/>
              <draw:equation draw:name="f134" draw:formula="497479"/>
              <draw:equation draw:name="f135" draw:formula="488289"/>
              <draw:equation draw:name="f136" draw:formula="817539"/>
              <draw:equation draw:name="f137" draw:formula="808349"/>
              <draw:equation draw:name="f138" draw:formula="570538"/>
              <draw:equation draw:name="f139" draw:formula="802532"/>
              <draw:equation draw:name="f140" draw:formula="825204"/>
              <draw:equation draw:name="f141" draw:formula="552159"/>
              <draw:equation draw:name="f142" draw:formula="843583"/>
              <draw:equation draw:name="f143" draw:formula="529487"/>
              <draw:equation draw:name="f144" draw:formula="506815"/>
              <draw:equation draw:name="f145" draw:formula="488436"/>
              <draw:equation draw:name="f146" draw:formula="779860"/>
              <draw:equation draw:name="f147" draw:formula="761481"/>
              <draw:equation draw:name="f148" draw:formula="637077"/>
              <draw:equation draw:name="f149" draw:formula="743894"/>
              <draw:equation draw:name="f150" draw:formula="569599"/>
              <draw:equation draw:name="f151" draw:formula="809977"/>
              <draw:equation draw:name="f152" draw:formula="204638"/>
              <draw:equation draw:name="f153" draw:formula="170630"/>
              <draw:equation draw:name="f154" draw:formula="136622"/>
              <draw:equation draw:name="f155" draw:formula="513923"/>
              <draw:equation draw:name="f156" draw:formula="777902"/>
              <draw:equation draw:name="f157" draw:formula="709886"/>
              <draw:equation draw:name="f158" draw:formula="541492"/>
              <draw:equation draw:name="f159" draw:formula="682317"/>
              <draw:equation draw:name="f160" draw:formula="575500"/>
              <draw:equation draw:name="f161" draw:formula="609508"/>
              <draw:equation draw:name="f162" draw:formula="704555"/>
              <draw:equation draw:name="f163" draw:formula="677812"/>
              <draw:equation draw:name="f164" draw:formula="190421"/>
              <draw:equation draw:name="f165" draw:formula="445339"/>
              <draw:equation draw:name="f166" draw:formula="154825"/>
              <draw:equation draw:name="f167" draw:formula="446946"/>
              <draw:equation draw:name="f168" draw:formula="119229"/>
              <draw:equation draw:name="f169" draw:formula="442191"/>
              <draw:equation draw:name="f170" draw:formula="88426"/>
              <draw:equation draw:name="f171" draw:formula="431706"/>
              <draw:equation draw:name="f172" draw:formula="280417"/>
              <draw:equation draw:name="f173" draw:formula="594526"/>
              <draw:equation draw:name="f174" draw:formula="266122"/>
              <draw:equation draw:name="f175" draw:formula="597827"/>
              <draw:equation draw:name="f176" draw:formula="251103"/>
              <draw:equation draw:name="f177" draw:formula="600017"/>
              <draw:equation draw:name="f178" draw:formula="235801"/>
              <draw:equation draw:name="f179" draw:formula="601043"/>
              <draw:equation draw:name="f180" draw:formula="664963"/>
              <draw:equation draw:name="f181" draw:formula="666212"/>
              <draw:equation draw:name="f182" draw:formula="654212"/>
              <draw:equation draw:name="f183" draw:formula="656873"/>
              <draw:equation draw:name="f184" draw:formula="645192"/>
              <draw:equation draw:name="f185" draw:formula="646901"/>
              <draw:equation draw:name="f186" draw:formula="638065"/>
              <draw:equation draw:name="f187" draw:formula="636450"/>
              <draw:equation draw:name="f188" draw:formula="1162216"/>
              <draw:equation draw:name="f189" draw:formula="591994"/>
              <draw:equation draw:name="f190" draw:formula="1160645"/>
              <draw:equation draw:name="f191" draw:formula="603061"/>
              <draw:equation draw:name="f192" draw:formula="1157021"/>
              <draw:equation draw:name="f193" draw:formula="614008"/>
              <draw:equation draw:name="f194" draw:formula="1151464"/>
              <draw:equation draw:name="f195" draw:formula="624647"/>
              <draw:equation draw:name="f196" draw:formula="1375709"/>
              <draw:equation draw:name="f197" draw:formula="390210"/>
              <draw:equation draw:name="f198" draw:formula="1456403"/>
              <draw:equation draw:name="f199" draw:formula="412925"/>
              <draw:equation draw:name="f200" draw:formula="1507341"/>
              <draw:equation draw:name="f201" draw:formula="460408"/>
              <draw:equation draw:name="f202" draw:formula="1506616"/>
              <draw:equation draw:name="f203" draw:formula="512269"/>
              <draw:equation draw:name="f204" draw:formula="1684514"/>
              <draw:equation draw:name="f205" draw:formula="260214"/>
              <draw:equation draw:name="f206" draw:formula="1671427"/>
              <draw:equation draw:name="f207" draw:formula="277866"/>
              <draw:equation draw:name="f208" draw:formula="1651495"/>
              <draw:equation draw:name="f209" draw:formula="293534"/>
              <draw:equation draw:name="f210" draw:formula="1626208"/>
              <draw:equation draw:name="f211" draw:formula="305986"/>
              <draw:equation draw:name="f212" draw:formula="1544628"/>
              <draw:equation draw:name="f213" draw:formula="90398"/>
              <draw:equation draw:name="f214" draw:formula="1546842"/>
              <draw:equation draw:name="f215" draw:formula="97531"/>
              <draw:equation draw:name="f216" draw:formula="1547889"/>
              <draw:equation draw:name="f217" draw:formula="104766"/>
              <draw:equation draw:name="f218" draw:formula="1547688"/>
              <draw:equation draw:name="f219" draw:formula="112019"/>
              <draw:equation draw:name="f220" draw:formula="1172322"/>
              <draw:equation draw:name="f221" draw:formula="65186"/>
              <draw:equation draw:name="f222" draw:formula="1179933"/>
              <draw:equation draw:name="f223" draw:formula="55214"/>
              <draw:equation draw:name="f224" draw:formula="1189959"/>
              <draw:equation draw:name="f225" draw:formula="45926"/>
              <draw:equation draw:name="f226" draw:formula="1202200"/>
              <draw:equation draw:name="f227" draw:formula="37613"/>
              <draw:equation draw:name="f228" draw:formula="892993"/>
              <draw:equation draw:name="f229" draw:formula="78323"/>
              <draw:equation draw:name="f230" draw:formula="896093"/>
              <draw:equation draw:name="f231" draw:formula="70078"/>
              <draw:equation draw:name="f232" draw:formula="900966"/>
              <draw:equation draw:name="f233" draw:formula="62090"/>
              <draw:equation draw:name="f234" draw:formula="907449"/>
              <draw:equation draw:name="f235" draw:formula="54547"/>
              <draw:equation draw:name="f236" draw:formula="565182"/>
              <draw:equation draw:name="f237" draw:formula="86396"/>
              <draw:equation draw:name="f238" draw:formula="584188"/>
              <draw:equation draw:name="f239" draw:formula="92827"/>
              <draw:equation draw:name="f240" draw:formula="601744"/>
              <draw:equation draw:name="f241" draw:formula="100576"/>
              <draw:equation draw:name="f242" draw:formula="617529"/>
              <draw:equation draw:name="f243" draw:formula="109453"/>
              <draw:equation draw:name="f244" draw:formula="167630"/>
              <draw:equation draw:name="f245" draw:formula="267655"/>
              <draw:equation draw:name="f246" draw:formula="163482"/>
              <draw:equation draw:name="f247" draw:formula="259718"/>
              <draw:equation draw:name="f248" draw:formula="160422"/>
              <draw:equation draw:name="f249" draw:formula="251610"/>
              <draw:equation draw:name="f250" draw:formula="?f2 - ?f0"/>
              <draw:equation draw:name="f251" draw:formula="?f1 - ?f0"/>
              <draw:equation draw:name="f252" draw:formula="?f251 / 1741773"/>
              <draw:equation draw:name="f253" draw:formula="?f250 / 1078812"/>
              <draw:equation draw:name="f254" draw:formula="190421 / ?f252"/>
              <draw:equation draw:name="f255" draw:formula="445339 / ?f253"/>
              <draw:equation draw:name="f256" draw:formula="88426 / ?f252"/>
              <draw:equation draw:name="f257" draw:formula="431706 / ?f253"/>
              <draw:equation draw:name="f258" draw:formula="280417 / ?f252"/>
              <draw:equation draw:name="f259" draw:formula="594526 / ?f253"/>
              <draw:equation draw:name="f260" draw:formula="235801 / ?f252"/>
              <draw:equation draw:name="f261" draw:formula="601043 / ?f253"/>
              <draw:equation draw:name="f262" draw:formula="664963 / ?f252"/>
              <draw:equation draw:name="f263" draw:formula="666212 / ?f253"/>
              <draw:equation draw:name="f264" draw:formula="638065 / ?f252"/>
              <draw:equation draw:name="f265" draw:formula="636450 / ?f253"/>
              <draw:equation draw:name="f266" draw:formula="1162216 / ?f252"/>
              <draw:equation draw:name="f267" draw:formula="591994 / ?f253"/>
              <draw:equation draw:name="f268" draw:formula="1151464 / ?f252"/>
              <draw:equation draw:name="f269" draw:formula="624647 / ?f253"/>
              <draw:equation draw:name="f270" draw:formula="1375709 / ?f252"/>
              <draw:equation draw:name="f271" draw:formula="390210 / ?f253"/>
              <draw:equation draw:name="f272" draw:formula="1506616 / ?f252"/>
              <draw:equation draw:name="f273" draw:formula="512269 / ?f253"/>
              <draw:equation draw:name="f274" draw:formula="1684514 / ?f252"/>
              <draw:equation draw:name="f275" draw:formula="260214 / ?f253"/>
              <draw:equation draw:name="f276" draw:formula="1626208 / ?f252"/>
              <draw:equation draw:name="f277" draw:formula="305986 / ?f253"/>
              <draw:equation draw:name="f278" draw:formula="1544628 / ?f252"/>
              <draw:equation draw:name="f279" draw:formula="90398 / ?f253"/>
              <draw:equation draw:name="f280" draw:formula="1547688 / ?f252"/>
              <draw:equation draw:name="f281" draw:formula="112019 / ?f253"/>
              <draw:equation draw:name="f282" draw:formula="1172322 / ?f252"/>
              <draw:equation draw:name="f283" draw:formula="65186 / ?f253"/>
              <draw:equation draw:name="f284" draw:formula="1202200 / ?f252"/>
              <draw:equation draw:name="f285" draw:formula="37613 / ?f253"/>
              <draw:equation draw:name="f286" draw:formula="892993 / ?f252"/>
              <draw:equation draw:name="f287" draw:formula="78323 / ?f253"/>
              <draw:equation draw:name="f288" draw:formula="907449 / ?f252"/>
              <draw:equation draw:name="f289" draw:formula="54547 / ?f253"/>
              <draw:equation draw:name="f290" draw:formula="565182 / ?f252"/>
              <draw:equation draw:name="f291" draw:formula="86396 / ?f253"/>
              <draw:equation draw:name="f292" draw:formula="617529 / ?f252"/>
              <draw:equation draw:name="f293" draw:formula="109453 / ?f253"/>
              <draw:equation draw:name="f294" draw:formula="167630 / ?f252"/>
              <draw:equation draw:name="f295" draw:formula="267655 / ?f253"/>
              <draw:equation draw:name="f296" draw:formula="158489 / ?f252"/>
              <draw:equation draw:name="f297" draw:formula="243383 / ?f253"/>
              <draw:equation draw:name="f298" draw:formula="0 / ?f252"/>
              <draw:equation draw:name="f299" draw:formula="1741773 / ?f252"/>
              <draw:equation draw:name="f300" draw:formula="0 / ?f253"/>
              <draw:equation draw:name="f301" draw:formula="1078812 / ?f253"/>
            </draw:enhanced-geometry>
          </draw:custom-shape>
          <draw:frame draw:id="id87" draw:style-name="a553" draw:transform="translate(-0.82014in -0.20195in) rotate(-0.38131) translate(10.16308in 2.95312in)" draw:name="TextBox 25" svg:width="1.64029in" svg:height="0.40391in">
            <draw:text-box>
              <text:p text:style-name="a552" text:class-names="" text:cond-style-name=""><text:span text:style-name="a551" text:class-names=""/></text:p>
            </draw:text-box>
            <svg:title/>
            <svg:desc/>
          </draw:frame>
        </draw:g>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77" smil:attributeName="visibility" smil:to="visible" smil:begin="0.0s" smil:dur="0.00100000004749745s" smil:fill="hold"/>
                </anim:par>
              </anim:par>
            </anim:par>
          </anim:seq>
        </anim:par>
        <presentation:notes draw:style-name="a616">
          <draw:frame draw:id="id107" draw:style-name="a613" draw:name="Slide Number Placeholder 6" svg:x="4.81102in" svg:y="10.45in" svg:width="3.68858in" svg:height="0.54961in">
            <draw:text-box>
              <text:p text:style-name="a612" text:class-names="" text:cond-style-name=""><text:span text:style-name="a611" text:class-names=""><text:page-number style:num-format="1" text:fixed="false"/></text:span></text:p>
            </draw:text-box>
            <svg:title/>
            <svg:desc/>
          </draw:frame>
          <draw:page-thumbnail draw:page-number="1" svg:x="1.50174in" svg:y="0.83507in" svg:width="5.49653in" svg:height="4.125in" presentation:class="page" draw:id="id108" presentation:style-name="a614" draw:name="Slide Image Placeholder 1">
            <svg:title/>
            <svg:desc/>
          </draw:page-thumbnail>
          <draw:frame draw:id="id109" presentation:style-name="a615" draw:name="Notes Placeholder 2" svg:x="0.85in" svg:y="5.2248in" svg:width="6.79961in" svg:height="4.95in" presentation:class="notes" presentation:placeholder="true">
            <draw:text-box/>
            <svg:title/>
            <svg:desc/>
          </draw:frame>
        </presentation:notes>
      </draw:page>
      <draw:page draw:name="page2" draw:style-name="a617" draw:master-page-name="Master1-Layout7-blank-Blank" presentation:presentation-page-layout-name="Master1-PPL7" draw:id="Slide-257">
        <draw:frame draw:id="id110" draw:style-name="a620" draw:name="Slide Number Placeholder 2" svg:x="7.90079in" svg:y="7.53386in" svg:width="2.56732in" svg:height="0.57008in">
          <draw:text-box>
            <text:p text:style-name="a619" text:class-names="" text:cond-style-name=""><text:span text:style-name="a618" text:class-names=""><text:page-number style:num-format="1" text:fixed="false"/></text:span></text:p>
          </draw:text-box>
          <svg:title/>
          <svg:desc/>
        </draw:frame>
        <draw:frame draw:id="id111" presentation:style-name="a623" draw:name="Title 1" svg:x="0.34716in" svg:y="0.14252in" svg:width="6.20021in" svg:height="0.7874in" presentation:class="title" presentation:placeholder="false">
          <draw:text-box>
            <text:p text:style-name="a622" text:class-names="" text:cond-style-name=""><text:span text:style-name="a621" text:class-names="">Syllabus/Course Guide</text:span></text:p>
          </draw:text-box>
          <svg:title/>
          <svg:desc/>
        </draw:frame>
        <draw:frame draw:id="id112" presentation:style-name="a636" draw:name="Subtitle 2" svg:x="0.36378in" svg:y="0.92992in" svg:width="7.16254in" svg:height="3.13739in" presentation:class="subtitle" presentation:placeholder="false">
          <draw:text-box>
            <text:list text:style-name="a628">
              <text:list-item>
                <text:p text:style-name="a627" text:class-names="" text:cond-style-name=""><text:span text:style-name="a624" text:class-names=""><text:s text:c="1"/></text:span><text:span text:style-name="a625" text:class-names="">Website:<text:s text:c="1"/></text:span><text:span text:style-name="a626" text:class-names=""><text:a xlink:href="http://people.uncw.edu/hermanr/qm/" text:style-name="" text:visited-style-name="">http://people.uncw.edu/hermanr/qm/</text:a></text:span></text:p>
              </text:list-item>
            </text:list>
            <text:list text:style-name="a631">
              <text:list-item>
                <text:p text:style-name="a630" text:class-names="" text:cond-style-name=""><text:span text:style-name="a629" text:class-names=""><text:s text:c="1"/>Grades <text:line-break/> <text:s text:c="3"/>Homework – 30%<text:line-break/> <text:s text:c="3"/>Papers – 10%<text:line-break/> <text:s text:c="3"/>3 Exams – 40%<text:line-break/> <text:s text:c="3"/>Final – 20%</text:span></text:p>
              </text:list-item>
            </text:list>
            <text:list text:style-name="a635">
              <text:list-item>
                <text:p text:style-name="a634" text:class-names="" text:cond-style-name=""><text:span text:style-name="a632" text:class-names="">Office Hours: MTWRF, 9:30-10:30 AM<text:line-break/> <text:s text:c="23"/>Sartarelli Hall 2007J</text:span><text:span text:style-name="a633" text:class-names=""/></text:p>
              </text:list-item>
            </text:list>
          </draw:text-box>
          <svg:title/>
          <svg:desc/>
        </draw:frame>
        <draw:frame draw:id="id113" draw:style-name="a655" draw:name="TextBox 3" svg:x="0.7363in" svg:y="4.08121in" svg:width="9.53096in" svg:height="3.53557in">
          <draw:text-box>
            <text:p text:style-name="a641" text:class-names="" text:cond-style-name=""><text:span text:style-name="a637" text:class-names="">Required Text: <text:line-break/></text:span><text:span text:style-name="a638" text:class-names="">Townsend,<text:s text:c="1"/></text:span><text:span text:style-name="a639" text:class-names="">J. A Modern Approach to Quantum Mechanics</text:span><text:span text:style-name="a640" text:class-names="">, 2nd Ed., 2012.<text:line-break/></text:span></text:p>
            <text:p text:style-name="a650" text:class-names="" text:cond-style-name=""><text:span text:style-name="a642" text:class-names="">Other Readings: <text:line-break/></text:span><text:span text:style-name="a643" text:class-names="">Susskind, L.<text:s text:c="1"/></text:span><text:span text:style-name="a644" text:class-names="">Quantum Mechanics, The Theoretical Minimum</text:span><text:span text:style-name="a645" text:class-names="">, 2014.<text:line-break/>Feynman, R. C., <text:line-break/> <text:s text:c="3"/></text:span><text:span text:style-name="a646" text:class-names="">The Feynman Lectures on Physics,</text:span><text:span text:style-name="a647" text:class-names=""><text:s text:c="1"/>Vol. III, 1965 and <text:line-break/> <text:s text:c="3"/></text:span><text:span text:style-name="a648" text:class-names="">QED: The Strange Theory of Light and Matter</text:span><text:span text:style-name="a649" text:class-names="">, 1988.</text:span></text:p>
            <text:p text:style-name="a654" text:class-names="" text:cond-style-name=""><text:span text:style-name="a651" text:class-names=""><text:line-break/>See also -<text:s text:c="1"/></text:span><text:span text:style-name="a652" text:class-names=""><text:a xlink:href="http://people.uncw.edu/hermanr/booklist.htm" text:style-name="" text:visited-style-name="">http://people.uncw.edu/hermanr/booklist.htm</text:a></text:span><text:span text:style-name="a653" text:class-names=""><text:s text:c="1"/></text:span></text:p>
          </draw:text-box>
          <svg:title/>
          <svg:desc/>
        </draw:frame>
        <draw:frame draw:id="id114" draw:style-name="a656" svg:x="7.79167in" svg:y="0.14252in" svg:width="2.88201in" svg:height="4.17238in" style:rel-width="scale" style:rel-height="scale">
          <draw:image xlink:href="media/image2.png" xlink:type="simple" xlink:show="embed" xlink:actuate="onLoad"/>
          <svg:title/>
          <svg:desc/>
        </draw:frame>
        <draw:frame draw:id="id115" draw:style-name="a659" draw:name="Footer Placeholder 8" svg:x="2.75in" svg:y="7.53386in" svg:width="6in" svg:height="0.57008in">
          <draw:text-box>
            <text:p text:style-name="a658" text:class-names="" text:cond-style-name=""><text:span text:style-name="a657" text:class-names="">PHY 444 - Quantum Theory - Fall 2026</text:span></text:p>
          </draw:text-box>
          <svg:title/>
          <svg:desc/>
        </draw:frame>
        <presentation:notes draw:style-name="a665">
          <draw:frame draw:id="id116" draw:style-name="a662" draw:name="Slide Number Placeholder 6" svg:x="4.81102in" svg:y="10.45in" svg:width="3.68858in" svg:height="0.54961in">
            <draw:text-box>
              <text:p text:style-name="a661" text:class-names="" text:cond-style-name=""><text:span text:style-name="a660" text:class-names=""><text:page-number style:num-format="1" text:fixed="false"/></text:span></text:p>
            </draw:text-box>
            <svg:title/>
            <svg:desc/>
          </draw:frame>
          <draw:page-thumbnail draw:page-number="2" svg:x="1.50174in" svg:y="0.83507in" svg:width="5.49653in" svg:height="4.125in" presentation:class="page" draw:id="id117" presentation:style-name="a663" draw:name="Slide Image Placeholder 1">
            <svg:title/>
            <svg:desc/>
          </draw:page-thumbnail>
          <draw:frame draw:id="id118" presentation:style-name="a664" draw:name="Notes Placeholder 2" svg:x="0.85in" svg:y="5.2248in" svg:width="6.79961in" svg:height="4.85118in" presentation:class="notes" presentation:placeholder="true">
            <draw:text-box/>
            <svg:title/>
            <svg:desc/>
          </draw:frame>
        </presentation:notes>
      </draw:page>
      <draw:page draw:name="Slide36" draw:style-name="a666" draw:master-page-name="Master1-Layout2-obj-Title-and-Content" presentation:presentation-page-layout-name="Master1-PPL2" draw:id="Slide-291">
        <draw:frame draw:id="id119" presentation:style-name="a669" draw:name="Title 1" svg:x="1.10989in" svg:y="0.01099in" svg:width="9.35862in" svg:height="0.91903in" presentation:class="title" presentation:placeholder="false">
          <draw:text-box>
            <text:p text:style-name="a668" text:class-names="" text:cond-style-name=""><text:span text:style-name="a667" text:class-names="">Artificial Intelligence Use Policy</text:span></text:p>
          </draw:text-box>
          <svg:title/>
          <svg:desc/>
        </draw:frame>
        <draw:frame draw:id="id120" draw:style-name="a723" draw:name="TextBox 6" svg:x="0.17582in" svg:y="0.91206in" svg:width="10.92308in" svg:height="7.16934in">
          <draw:text-box>
            <text:p text:style-name="a671" text:class-names="" text:cond-style-name=""><text:span text:style-name="a670" text:class-names="">Core Principles</text:span></text:p>
            <text:p text:style-name="a673" text:class-names="" text:cond-style-name=""><text:span text:style-name="a672" text:class-names="">Learning to use AI responsibly is an essential skill. You are encouraged to explore AI tools for brainstorming, idea generation, and research assistance while maintaining academic integrity and developing critical thinking skills.</text:span></text:p>
            <text:p text:style-name="a675" text:class-names="" text:cond-style-name=""><text:span text:style-name="a674" text:class-names="">Permitted Uses</text:span></text:p>
            <text:p text:style-name="a677" text:class-names="" text:cond-style-name=""><text:span text:style-name="a676" text:class-names="">- Small assignments: AI may be used for brainstorming, drafting, and iterative improvement</text:span></text:p>
            <text:p text:style-name="a679" text:class-names="" text:cond-style-name=""><text:span text:style-name="a678" text:class-names="">- Research projects: AI may assist with literature review, organizing ideas, and refining arguments</text:span></text:p>
            <text:p text:style-name="a681" text:class-names="" text:cond-style-name=""><text:span text:style-name="a680" text:class-names="">- All uses: Must be properly disclosed and attributed</text:span></text:p>
            <text:p text:style-name="a683" text:class-names="" text:cond-style-name=""><text:span text:style-name="a682" text:class-names=""/></text:p>
            <text:p text:style-name="a685" text:class-names="" text:cond-style-name=""><text:span text:style-name="a684" text:class-names="">Requirements and Responsibilities</text:span></text:p>
            <text:p text:style-name="a687" text:class-names="" text:cond-style-name=""><text:span text:style-name="a686" text:class-names=""/></text:p>
            <text:p text:style-name="a690" text:class-names="" text:cond-style-name=""><text:span text:style-name="a688" text:class-names="">Attribution:<text:s text:c="1"/></text:span><text:span text:style-name="a689" text:class-names="">All AI use must be acknowledged at the end of your submission. Include:</text:span></text:p>
            <text:p text:style-name="a692" text:class-names="" text:cond-style-name=""><text:span text:style-name="a691" text:class-names="">- Which AI tool(s) you used and how</text:span></text:p>
            <text:p text:style-name="a694" text:class-names="" text:cond-style-name=""><text:span text:style-name="a693" text:class-names="">- Key prompts that generated useful content</text:span></text:p>
            <text:p text:style-name="a696" text:class-names="" text:cond-style-name=""><text:span text:style-name="a695" text:class-names="">- A brief description of how AI-generated material was incorporated or modified</text:span></text:p>
            <text:p text:style-name="a698" text:class-names="" text:cond-style-name=""><text:span text:style-name="a697" text:class-names=""/></text:p>
            <text:p text:style-name="a701" text:class-names="" text:cond-style-name=""><text:span text:style-name="a699" text:class-names="">Verification:<text:s text:c="1"/></text:span><text:span text:style-name="a700" text:class-names="">You are responsible for fact-checking all AI outputs. AI systems frequently generate inaccurate information and fake citations. Cross-reference all claims with reliable sources.</text:span></text:p>
            <text:p text:style-name="a703" text:class-names="" text:cond-style-name=""><text:span text:style-name="a702" text:class-names=""/></text:p>
            <text:p text:style-name="a706" text:class-names="" text:cond-style-name=""><text:span text:style-name="a704" text:class-names="">Quality Control:<text:s text:c="1"/></text:span><text:span text:style-name="a705" text:class-names="">Effective AI use requires skillful prompting and critical evaluation. Minimum-effort prompts produce low-quality results that may harm your work.</text:span></text:p>
            <text:p text:style-name="a708" text:class-names="" text:cond-style-name=""><text:span text:style-name="a707" text:class-names=""/></text:p>
            <text:p text:style-name="a710" text:class-names="" text:cond-style-name=""><text:span text:style-name="a709" text:class-names="">Prohibited Practices</text:span></text:p>
            <text:p text:style-name="a712" text:class-names="" text:cond-style-name=""><text:span text:style-name="a711" text:class-names="">- Submitting AI-generated work as your own without attribution</text:span></text:p>
            <text:p text:style-name="a714" text:class-names="" text:cond-style-name=""><text:span text:style-name="a713" text:class-names="">- Using AI-generated citations without verification</text:span></text:p>
            <text:p text:style-name="a716" text:class-names="" text:cond-style-name=""><text:span text:style-name="a715" text:class-names="">- Relying on AI for factual claims without independent confirmation</text:span></text:p>
            <text:p text:style-name="a718" text:class-names="" text:cond-style-name=""><text:span text:style-name="a717" text:class-names=""/></text:p>
            <text:p text:style-name="a720" text:class-names="" text:cond-style-name=""><text:span text:style-name="a719" text:class-names="">Academic Integrity</text:span></text:p>
            <text:p text:style-name="a722" text:class-names="" text:cond-style-name=""><text:span text:style-name="a721" text:class-names="">Failure to properly attribute AI use violates university honor code policies. While AI can enhance your work, it cannot replace your critical thinking, analysis, and original contribution to the assignment.</text:span></text:p>
          </draw:text-box>
          <svg:title/>
          <svg:desc/>
        </draw:frame>
        <draw:frame draw:id="id121" draw:style-name="a726" draw:name="Footer Placeholder 8" svg:x="2.75in" svg:y="7.83056in" svg:width="6in" svg:height="0.57008in">
          <draw:text-box>
            <text:p text:style-name="a725" text:class-names="" text:cond-style-name=""><text:span text:style-name="a724" text:class-names="">PHY 444 - Quantum Theory - Fall 2026</text:span></text:p>
          </draw:text-box>
          <svg:title/>
          <svg:desc/>
        </draw:frame>
      </draw:page>
      <draw:page draw:name="page3" draw:style-name="a727" draw:master-page-name="Master1-Layout7-blank-Blank" presentation:presentation-page-layout-name="Master1-PPL7" draw:id="Slide-258">
        <draw:frame draw:id="id122" draw:style-name="a730" draw:name="Slide Number Placeholder 2" svg:x="7.90079in" svg:y="7.53386in" svg:width="2.56732in" svg:height="0.57008in">
          <draw:text-box>
            <text:p text:style-name="a729" text:class-names="" text:cond-style-name=""><text:span text:style-name="a728" text:class-names=""><text:page-number style:num-format="1" text:fixed="false"/></text:span></text:p>
          </draw:text-box>
          <svg:title/>
          <svg:desc/>
        </draw:frame>
        <draw:frame draw:id="id123" presentation:style-name="a733" draw:name="Title 1" svg:x="0.55079in" svg:y="0.61598in" svg:width="9.91772in" svg:height="0.80781in" presentation:class="title" presentation:placeholder="false">
          <draw:text-box>
            <text:p text:style-name="a732" text:class-names="" text:cond-style-name=""><text:span text:style-name="a731" text:class-names="">Time for Some Background</text:span></text:p>
          </draw:text-box>
          <svg:title/>
          <svg:desc/>
        </draw:frame>
        <draw:frame draw:id="id124" presentation:style-name="a736" draw:name="Subtitle 2" svg:x="0.55079in" svg:y="1.93504in" svg:width="9.91772in" svg:height="5.45787in" presentation:class="subtitle" presentation:placeholder="false">
          <draw:text-box>
            <text:p text:style-name="a735" text:class-names="" text:cond-style-name=""><text:span text:style-name="a734" text:class-names="">The Rise of Classical Physics</text:span></text:p>
          </draw:text-box>
          <svg:title/>
          <svg:desc/>
        </draw:frame>
        <draw:frame draw:id="id125" draw:style-name="a739" draw:name="Footer Placeholder 6" svg:x="2.75in" svg:y="7.53386in" svg:width="6in" svg:height="0.57008in">
          <draw:text-box>
            <text:p text:style-name="a738" text:class-names="" text:cond-style-name=""><text:span text:style-name="a737" text:class-names="">PHY 444 - Quantum Theory - Fall 2026</text:span></text:p>
          </draw:text-box>
          <svg:title/>
          <svg:desc/>
        </draw:frame>
        <presentation:notes draw:style-name="a745">
          <draw:frame draw:id="id126" draw:style-name="a742" draw:name="Slide Number Placeholder 6" svg:x="4.81102in" svg:y="10.45in" svg:width="3.68858in" svg:height="0.54961in">
            <draw:text-box>
              <text:p text:style-name="a741" text:class-names="" text:cond-style-name=""><text:span text:style-name="a740" text:class-names=""><text:page-number style:num-format="1" text:fixed="false"/></text:span></text:p>
            </draw:text-box>
            <svg:title/>
            <svg:desc/>
          </draw:frame>
          <draw:page-thumbnail draw:page-number="4" svg:x="1.50174in" svg:y="0.83507in" svg:width="5.49653in" svg:height="4.125in" presentation:class="page" draw:id="id127" presentation:style-name="a743" draw:name="Slide Image Placeholder 1">
            <svg:title/>
            <svg:desc/>
          </draw:page-thumbnail>
          <draw:frame draw:id="id128" presentation:style-name="a744" draw:name="Notes Placeholder 2" svg:x="0.85in" svg:y="5.2248in" svg:width="6.79961in" svg:height="4.85118in" presentation:class="notes" presentation:placeholder="true">
            <draw:text-box/>
            <svg:title/>
            <svg:desc/>
          </draw:frame>
        </presentation:notes>
      </draw:page>
      <draw:page draw:name="page4" draw:style-name="a746" draw:master-page-name="Master1-Layout7-blank-Blank" presentation:presentation-page-layout-name="Master1-PPL7" draw:id="Slide-259">
        <draw:frame draw:id="id129" presentation:style-name="a749" draw:name="Title 1" svg:x="0.55079in" svg:y="0.02885in" svg:width="9.91772in" svg:height="0.80519in" presentation:class="title" presentation:placeholder="false">
          <draw:text-box>
            <text:p text:style-name="a748" text:class-names="" text:cond-style-name=""><text:span text:style-name="a747" text:class-names="">The Emergence of Physics - 1609</text:span></text:p>
          </draw:text-box>
          <svg:title/>
          <svg:desc/>
        </draw:frame>
        <draw:frame draw:id="id130" presentation:style-name="a796" draw:name="Text Placeholder 2" svg:x="0in" svg:y="0.94411in" svg:width="6.72332in" svg:height="6.75962in" presentation:class="outline" presentation:placeholder="false">
          <draw:text-box>
            <text:list text:style-name="a752">
              <text:list-item>
                <text:p text:style-name="a751" text:class-names="" text:cond-style-name=""><text:span text:style-name="a750" text:class-names=""><text:s text:c="49"/>Tycho Brahe (1546-1601)</text:span></text:p>
              </text:list-item>
            </text:list>
            <text:list text:style-name="a755">
              <text:list-item>
                <text:p text:style-name="a754" text:class-names="" text:cond-style-name=""><text:span text:style-name="a753" text:class-names=""/></text:p>
              </text:list-item>
            </text:list>
            <text:list text:style-name="a758">
              <text:list-item>
                <text:p text:style-name="a757" text:class-names="" text:cond-style-name=""><text:span text:style-name="a756" text:class-names=""/></text:p>
              </text:list-item>
            </text:list>
            <text:list text:style-name="a761">
              <text:list-item>
                <text:p text:style-name="a760" text:class-names="" text:cond-style-name=""><text:span text:style-name="a759" text:class-names=""/></text:p>
              </text:list-item>
            </text:list>
            <text:list text:style-name="a764">
              <text:list-item>
                <text:p text:style-name="a763" text:class-names="" text:cond-style-name=""><text:span text:style-name="a762" text:class-names=""><text:line-break/><text:line-break/>Nicolaus Copernicus (1473-1543)</text:span></text:p>
              </text:list-item>
            </text:list>
            <text:list text:style-name="a767">
              <text:list-item>
                <text:p text:style-name="a766" text:class-names="" text:cond-style-name=""><text:span text:style-name="a765" text:class-names=""/></text:p>
              </text:list-item>
            </text:list>
            <text:list text:style-name="a770">
              <text:list-item>
                <text:p text:style-name="a769" text:class-names="" text:cond-style-name=""><text:span text:style-name="a768" text:class-names=""/></text:p>
              </text:list-item>
            </text:list>
            <text:list text:style-name="a773">
              <text:list-item>
                <text:p text:style-name="a772" text:class-names="" text:cond-style-name=""><text:span text:style-name="a771" text:class-names=""/></text:p>
              </text:list-item>
            </text:list>
            <text:list text:style-name="a776">
              <text:list-item>
                <text:p text:style-name="a775" text:class-names="" text:cond-style-name=""><text:span text:style-name="a774" text:class-names=""/></text:p>
              </text:list-item>
            </text:list>
            <text:list text:style-name="a779">
              <text:list-item>
                <text:p text:style-name="a778" text:class-names="" text:cond-style-name=""><text:span text:style-name="a777" text:class-names=""/></text:p>
              </text:list-item>
            </text:list>
            <text:list text:style-name="a782">
              <text:list-item>
                <text:p text:style-name="a781" text:class-names="" text:cond-style-name=""><text:span text:style-name="a780" text:class-names=""/></text:p>
              </text:list-item>
            </text:list>
            <text:list text:style-name="a785">
              <text:list-item>
                <text:p text:style-name="a784" text:class-names="" text:cond-style-name=""><text:span text:style-name="a783" text:class-names=""/></text:p>
              </text:list-item>
            </text:list>
            <text:list text:style-name="a788">
              <text:list-item>
                <text:p text:style-name="a787" text:class-names="" text:cond-style-name=""><text:span text:style-name="a786" text:class-names=""><text:s text:c="3"/>Johannes Kepler (1571-1630)<text:line-break/></text:span></text:p>
              </text:list-item>
            </text:list>
            <text:list text:style-name="a792">
              <text:list-item>
                <text:p text:style-name="a791" text:class-names="" text:cond-style-name=""><text:span text:style-name="a789" text:class-names=""><text:a xlink:href="https://physicstoday.scitation.org/doi/10.1063/PT.3.1259" text:style-name="" text:visited-style-name=""><text:line-break/>The great Martian catastrophe and how Kepler fixed it</text:a></text:span><text:span text:style-name="a790" text:class-names=""/></text:p>
              </text:list-item>
            </text:list>
            <text:list text:style-name="a795">
              <text:list-item>
                <text:p text:style-name="a794" text:class-names="" text:cond-style-name=""><text:span text:style-name="a793" text:class-names=""/></text:p>
              </text:list-item>
            </text:list>
          </draw:text-box>
          <svg:title/>
          <svg:desc/>
        </draw:frame>
        <draw:frame draw:id="id131" draw:style-name="a797" svg:x="3.88254in" svg:y="4.39692in" svg:width="2.11543in" svg:height="2.67168in" style:rel-width="scale" style:rel-height="scale">
          <draw:image xlink:href="media/image3.png" xlink:type="simple" xlink:show="embed" xlink:actuate="onLoad"/>
          <svg:title/>
          <svg:desc/>
        </draw:frame>
        <draw:frame draw:id="id132" draw:style-name="a798" svg:x="6.07739in" svg:y="1.42819in" svg:width="2.08626in" svg:height="2.78727in" style:rel-width="scale" style:rel-height="scale">
          <draw:image xlink:href="media/image4.png" xlink:type="simple" xlink:show="embed" xlink:actuate="onLoad"/>
          <svg:title/>
          <svg:desc/>
        </draw:frame>
        <draw:frame draw:id="id133" draw:style-name="a799" svg:x="8.27312in" svg:y="1.41242in" svg:width="2.54411in" svg:height="1.91262in" style:rel-width="scale" style:rel-height="scale">
          <draw:image xlink:href="media/image5.png" xlink:type="simple" xlink:show="embed" xlink:actuate="onLoad"/>
          <svg:title/>
          <svg:desc/>
        </draw:frame>
        <draw:frame draw:id="id134" draw:style-name="a800" svg:x="8.25923in" svg:y="3.43203in" svg:width="2.5826in" svg:height="1.95774in" style:rel-width="scale" style:rel-height="scale">
          <draw:image xlink:href="media/image6.png" xlink:type="simple" xlink:show="embed" xlink:actuate="onLoad"/>
          <svg:title/>
          <svg:desc/>
        </draw:frame>
        <draw:frame draw:id="id135" presentation:style-name="a804" draw:name="Text Placeholder 7" svg:x="7.05876in" svg:y="0.98591in" svg:width="3.58463in" svg:height="0.52142in" presentation:class="outline" presentation:placeholder="false">
          <draw:text-box>
            <text:list text:style-name="a803">
              <text:list-item>
                <text:p text:style-name="a802" text:class-names="" text:cond-style-name=""><text:span text:style-name="a801" text:class-names="">Galileo Galilei (1564-1642)</text:span></text:p>
              </text:list-item>
            </text:list>
          </draw:text-box>
          <svg:title/>
          <svg:desc/>
        </draw:frame>
        <draw:frame draw:id="id136" draw:style-name="a805" svg:x="9.11467in" svg:y="5.52909in" svg:width="1.72716in" svg:height="1.68937in" style:rel-width="scale" style:rel-height="scale">
          <draw:image xlink:href="media/image7.png" xlink:type="simple" xlink:show="embed" xlink:actuate="onLoad"/>
          <svg:title/>
          <svg:desc/>
        </draw:frame>
        <draw:frame draw:id="id137" draw:style-name="a806" svg:x="7.85483in" svg:y="6.85394in" svg:width="1.25984in" svg:height="1.25in" style:rel-width="scale" style:rel-height="scale">
          <draw:image xlink:href="media/image8.png" xlink:type="simple" xlink:show="embed" xlink:actuate="onLoad"/>
          <svg:title/>
          <svg:desc/>
        </draw:frame>
        <draw:frame draw:id="id138" draw:style-name="a809" draw:name="Footer Placeholder 13" svg:x="2.75in" svg:y="7.53386in" svg:width="6in" svg:height="0.57008in">
          <draw:text-box>
            <text:p text:style-name="a808" text:class-names="" text:cond-style-name=""><text:span text:style-name="a807" text:class-names="">PHY 444 - Quantum Theory - Fall 2026</text:span></text:p>
          </draw:text-box>
          <svg:title/>
          <svg:desc/>
        </draw:frame>
        <draw:frame draw:id="id139" draw:style-name="a810" draw:name="Picture 2" svg:x="0.36704in" svg:y="1.42819in" svg:width="3.11711in" svg:height="2.13912in" style:rel-width="scale" style:rel-height="scale">
          <draw:image xlink:href="media/image9.jpeg" xlink:type="simple" xlink:show="embed" xlink:actuate="onLoad"/>
          <svg:title/>
          <svg:desc>Solar system and Nicolaus Copernicus - Stock Image - C002/1227 - Science  Photo Library</svg:desc>
        </draw:frame>
        <draw:frame draw:id="id140" draw:style-name="a811" draw:name="Picture 4" svg:x="0.37073in" svg:y="4.12384in" svg:width="3.0612in" svg:height="1.91045in" style:rel-width="scale" style:rel-height="scale">
          <draw:image xlink:href="media/image10.gif" xlink:type="simple" xlink:show="embed" xlink:actuate="onLoad"/>
          <svg:title/>
          <svg:desc>The great Martian catastrophe and how Kepler fixed it: Physics Today: Vol  64, No 9</svg:desc>
        </draw:frame>
        <draw:frame draw:id="id141" draw:style-name="a812" draw:name="Picture 10" svg:x="3.92006in" svg:y="1.42819in" svg:width="2.10528in" svg:height="2.77619in" style:rel-width="scale" style:rel-height="scale">
          <draw:image xlink:href="media/image11.jpeg" xlink:type="simple" xlink:show="embed" xlink:actuate="onLoad"/>
          <svg:title/>
          <svg:desc>Tycho Brahe timeline | Astronomy.com</svg:desc>
        </draw:frame>
        <draw:frame draw:id="id142" draw:style-name="a813" draw:name="Picture 12" svg:x="6.21541in" svg:y="4.39692in" svg:width="1.72179in" svg:height="3.11167in" style:rel-width="scale" style:rel-height="scale">
          <draw:image xlink:href="media/image12.jpeg" xlink:type="simple" xlink:show="embed" xlink:actuate="onLoad"/>
          <svg:title/>
          <svg:desc>https://www.maa.org/sites/default/files/images/upload_library/46/Kepler_1.jpg</svg:desc>
        </draw:frame>
        <presentation:notes draw:style-name="a819">
          <draw:frame draw:id="id143" draw:style-name="a816" draw:name="Slide Number Placeholder 6" svg:x="4.81102in" svg:y="10.45in" svg:width="3.68858in" svg:height="0.54961in">
            <draw:text-box>
              <text:p text:style-name="a815" text:class-names="" text:cond-style-name=""><text:span text:style-name="a814" text:class-names=""><text:page-number style:num-format="1" text:fixed="false"/></text:span></text:p>
            </draw:text-box>
            <svg:title/>
            <svg:desc/>
          </draw:frame>
          <draw:page-thumbnail draw:page-number="5" svg:x="1.50174in" svg:y="0.83507in" svg:width="5.49653in" svg:height="4.125in" presentation:class="page" draw:id="id144" presentation:style-name="a817" draw:name="Slide Image Placeholder 1">
            <svg:title/>
            <svg:desc/>
          </draw:page-thumbnail>
          <draw:frame draw:id="id145" presentation:style-name="a818" draw:name="Notes Placeholder 2" svg:x="0.85in" svg:y="5.2248in" svg:width="6.79961in" svg:height="4.95in" presentation:class="notes" presentation:placeholder="true">
            <draw:text-box/>
            <svg:title/>
            <svg:desc/>
          </draw:frame>
        </presentation:notes>
      </draw:page>
      <draw:page draw:name="page5" draw:style-name="a820" draw:master-page-name="Master1-Layout7-blank-Blank" presentation:presentation-page-layout-name="Master1-PPL7" draw:id="Slide-260">
        <draw:frame draw:id="id146" draw:style-name="a821" draw:name="Picture 7" svg:x="8.35593in" svg:y="0.97539in" svg:width="2.29153in" svg:height="2.72396in" style:rel-width="scale" style:rel-height="scale">
          <draw:image xlink:href="media/image13.jpeg" xlink:type="simple" xlink:show="embed" xlink:actuate="onLoad"/>
          <svg:title/>
          <svg:desc>Edmond Halley</svg:desc>
        </draw:frame>
        <draw:frame draw:id="id147" presentation:style-name="a824" draw:name="Title 1" svg:x="0.55079in" svg:y="0in" svg:width="9.91772in" svg:height="1.28228in" presentation:class="title" presentation:placeholder="false">
          <draw:text-box>
            <text:p text:style-name="a823" text:class-names="" text:cond-style-name=""><text:span text:style-name="a822" text:class-names="">The Clockwork Universe</text:span></text:p>
          </draw:text-box>
          <svg:title/>
          <svg:desc/>
        </draw:frame>
        <draw:frame draw:id="id148" presentation:style-name="a874" draw:name="Text Placeholder 2" svg:x="0.37184in" svg:y="1.00342in" svg:width="6.76789in" svg:height="6.64238in" presentation:class="outline" presentation:placeholder="false">
          <draw:text-box>
            <text:list text:style-name="a827">
              <text:list-item>
                <text:p text:style-name="a826" text:class-names="" text:cond-style-name=""><text:span text:style-name="a825" text:class-names="">Edmund Halley (1656-1742)</text:span></text:p>
              </text:list-item>
            </text:list>
            <text:list text:style-name="a830">
              <text:list-item>
                <text:p text:style-name="a829" text:class-names="" text:cond-style-name=""><text:span text:style-name="a828" text:class-names="">January 1684 – Hooke &amp; Wren – <text:line-break/>“the centripetall force decreased in the proportion of the squares of the distances reciprocally.”</text:span></text:p>
              </text:list-item>
            </text:list>
            <text:list text:style-name="a838">
              <text:list-item>
                <text:p text:style-name="a837" text:class-names="" text:cond-style-name=""><text:span text:style-name="a831" text:class-names="">August 1684 –<text:s text:c="1"/></text:span><text:span text:style-name="a832" text:class-names=""><text:a xlink:href="https://halleyslog.wordpress.com/2013/10/29/halley-and-the-principia/" text:style-name="" text:visited-style-name="">Visited Newton<text:s text:c="1"/></text:a></text:span><text:span text:style-name="a833" text:class-names="">- inspired, funded, and edited<text:s text:c="1"/></text:span><text:span text:style-name="a834" text:class-names="">Principia. - C</text:span><text:span text:style-name="a835" text:class-names="">omet of 1682 to return 1758.<text:s text:c="1"/></text:span><text:span text:style-name="a836" text:class-names=""/></text:p>
              </text:list-item>
            </text:list>
            <text:list text:style-name="a841">
              <text:list-item>
                <text:p text:style-name="a840" text:class-names="" text:cond-style-name=""><text:span text:style-name="a839" text:class-names="">Isaac Newton (1642-1727)</text:span></text:p>
              </text:list-item>
            </text:list>
            <text:list text:style-name="a855">
              <text:list-item>
                <text:p text:style-name="a854" text:class-names="" text:cond-style-name=""><text:span text:style-name="a842" text:class-names=""><text:s text:c="4"/>Principia (1687)<text:line-break/> <text:s text:c="6"/></text:span><text:span text:style-name="a843" text:class-names="">Philosophiae Naturalis Principia Mathematica <text:line-break/> <text:s text:c="6"/>(Mathematical Principles of Natural Philosophy)</text:span><text:span text:style-name="a844" text:class-names=""><text:s text:c="1"/><text:line-break/></text:span><text:span text:style-name="a845" text:class-names=""><text:s text:c="10"/></text:span><text:span text:style-name="a846" text:class-names="">Laws of Motion <text:s text:c="24"/></text:span><text:span text:style-name="a847" text:class-names="">d</text:span><text:span text:style-name="a848" text:class-names="">p</text:span><text:span text:style-name="a849" text:class-names="">/</text:span><text:span text:style-name="a850" text:class-names="">dt</text:span><text:span text:style-name="a851" text:class-names=""><text:s text:c="1"/>=<text:s text:c="1"/></text:span><text:span text:style-name="a852" text:class-names="">F</text:span><text:span text:style-name="a853" text:class-names=""><text:line-break/> <text:s text:c="9"/>Law of Gravitation<text:line-break/> <text:s text:c="9"/>Kepler's Laws Explained<text:line-break/> <text:s text:c="9"/>Calculus (fluxions)</text:span></text:p>
              </text:list-item>
            </text:list>
            <text:list text:style-name="a860">
              <text:list-item>
                <text:p text:style-name="a859" text:class-names="" text:cond-style-name=""><text:span text:style-name="a856" text:class-names=""><text:s text:c="7"/></text:span><text:span text:style-name="a857" text:class-names="">...<text:s text:c="1"/></text:span><text:span text:style-name="a858" text:class-names="">Space and time are absolute ...</text:span></text:p>
              </text:list-item>
            </text:list>
            <text:list text:style-name="a870">
              <text:list-item>
                <text:p text:style-name="a869" text:class-names="" text:cond-style-name=""><text:span text:style-name="a861" text:class-names="">Determinism -<text:s text:c="1"/></text:span><text:span text:style-name="a862" text:class-names="">Given<text:s text:c="1"/></text:span><text:span text:style-name="a863" text:class-names="">F</text:span><text:span text:style-name="a864" text:class-names="">, predict<text:s text:c="1"/></text:span><text:span text:style-name="a865" text:class-names="">x<text:s text:c="1"/></text:span><text:span text:style-name="a866" text:class-names="">and</text:span><text:span text:style-name="a867" text:class-names=""><text:s text:c="1"/>v</text:span><text:span text:style-name="a868" text:class-names=""/></text:p>
              </text:list-item>
            </text:list>
            <text:list text:style-name="a873">
              <text:list-item>
                <text:p text:style-name="a872" text:class-names="" text:cond-style-name=""><text:span text:style-name="a871" text:class-names=""/></text:p>
              </text:list-item>
            </text:list>
          </draw:text-box>
          <svg:title/>
          <svg:desc/>
        </draw:frame>
        <draw:frame draw:id="id149" draw:style-name="a875" svg:x="8.35593in" svg:y="3.34341in" svg:width="2.32029in" svg:height="2.86888in" style:rel-width="scale" style:rel-height="scale">
          <draw:image xlink:href="media/image14.png" xlink:type="simple" xlink:show="embed" xlink:actuate="onLoad"/>
          <svg:title/>
          <svg:desc/>
        </draw:frame>
        <draw:frame draw:id="id150" draw:style-name="a879" draw:name="TextBox 5" svg:x="7.74725in" svg:y="6.32218in" svg:width="3.22321in" svg:height="1.32362in">
          <draw:text-box>
            <text:p text:style-name="a878" text:class-names="" text:cond-style-name=""><text:span text:style-name="a876" text:class-names="">Unification</text:span><text:span text:style-name="a877" text:class-names=""><text:s text:c="1"/><text:line-break/>... the force responsible for bodies falling on the Earth is the same as that causing the moon to follow its orbit.</text:span></text:p>
          </draw:text-box>
          <svg:title/>
          <svg:desc/>
        </draw:frame>
        <draw:frame draw:id="id151" draw:style-name="a882" draw:name="Footer Placeholder 8" svg:x="2.75in" svg:y="7.53386in" svg:width="6in" svg:height="0.57008in">
          <draw:text-box>
            <text:p text:style-name="a881" text:class-names="" text:cond-style-name=""><text:span text:style-name="a880" text:class-names="">PHY 444 - Quantum Theory - Fall 2026</text:span></text:p>
          </draw:text-box>
          <svg:title/>
          <svg:desc/>
        </draw:frame>
        <presentation:notes draw:style-name="a888">
          <draw:frame draw:id="id152" draw:style-name="a885" draw:name="Slide Number Placeholder 6" svg:x="4.81102in" svg:y="10.45in" svg:width="3.68858in" svg:height="0.54961in">
            <draw:text-box>
              <text:p text:style-name="a884" text:class-names="" text:cond-style-name=""><text:span text:style-name="a883" text:class-names=""><text:page-number style:num-format="1" text:fixed="false"/></text:span></text:p>
            </draw:text-box>
            <svg:title/>
            <svg:desc/>
          </draw:frame>
          <draw:page-thumbnail draw:page-number="6" svg:x="1.50174in" svg:y="0.83507in" svg:width="5.49653in" svg:height="4.125in" presentation:class="page" draw:id="id153" presentation:style-name="a886" draw:name="Slide Image Placeholder 1">
            <svg:title/>
            <svg:desc/>
          </draw:page-thumbnail>
          <draw:frame draw:id="id154" presentation:style-name="a887" draw:name="Notes Placeholder 2" svg:x="0.85in" svg:y="5.2248in" svg:width="6.79961in" svg:height="4.95in" presentation:class="notes" presentation:placeholder="true">
            <draw:text-box/>
            <svg:title/>
            <svg:desc/>
          </draw:frame>
        </presentation:notes>
      </draw:page>
      <draw:page draw:name="page6" draw:style-name="a889" draw:master-page-name="Master1-Layout7-blank-Blank" presentation:presentation-page-layout-name="Master1-PPL7" draw:id="Slide-261">
        <draw:frame draw:id="id155" draw:style-name="a892" draw:name="Slide Number Placeholder 2" svg:x="7.90079in" svg:y="7.53386in" svg:width="2.56732in" svg:height="0.57008in">
          <draw:text-box>
            <text:p text:style-name="a891" text:class-names="" text:cond-style-name=""><text:span text:style-name="a890" text:class-names=""><text:page-number style:num-format="1" text:fixed="false"/></text:span></text:p>
          </draw:text-box>
          <svg:title/>
          <svg:desc/>
        </draw:frame>
        <draw:frame draw:id="id156" presentation:style-name="a896" draw:name="Title 1" svg:x="0.55079in" svg:y="0.40545in" svg:width="9.91772in" svg:height="0.80781in" presentation:class="title" presentation:placeholder="false">
          <draw:text-box>
            <text:p text:style-name="a895" text:class-names="" text:cond-style-name=""><text:span text:style-name="a893" text:class-names="">Reformulations of<text:s text:c="1"/></text:span><text:span text:style-name="a894" text:class-names="">F = ma</text:span></text:p>
          </draw:text-box>
          <svg:title/>
          <svg:desc/>
        </draw:frame>
        <draw:frame draw:id="id157" presentation:style-name="a916" draw:name="Text Placeholder 2" svg:x="0.26839in" svg:y="1.39291in" svg:width="6.6109in" svg:height="2.8049in" presentation:class="outline" presentation:placeholder="false">
          <draw:text-box>
            <text:list text:style-name="a899">
              <text:list-item>
                <text:p text:style-name="a898" text:class-names="" text:cond-style-name=""><text:span text:style-name="a897" text:class-names="">From Classical Dynamics</text:span></text:p>
              </text:list-item>
            </text:list>
            <text:list text:style-name="a903">
              <text:list-item>
                <text:p text:style-name="a902" text:class-names="" text:cond-style-name=""><text:span text:style-name="a900" text:class-names="">Euler (1707-1783)<text:s text:c="1"/></text:span><text:span text:style-name="a901" text:class-names="">Variational Calculus</text:span></text:p>
              </text:list-item>
            </text:list>
            <text:list text:style-name="a907">
              <text:list-item>
                <text:p text:style-name="a906" text:class-names="" text:cond-style-name=""><text:span text:style-name="a904" text:class-names="">D’Alembert (1717-1783)<text:s text:c="1"/></text:span><text:span text:style-name="a905" text:class-names="">Virtual Work</text:span></text:p>
              </text:list-item>
            </text:list>
            <text:list text:style-name="a911">
              <text:list-item>
                <text:p text:style-name="a910" text:class-names="" text:cond-style-name=""><text:span text:style-name="a908" text:class-names="">Lagrange (1736-1813)<text:s text:c="1"/></text:span><text:span text:style-name="a909" text:class-names="">Lagrangian Mechanics</text:span></text:p>
              </text:list-item>
            </text:list>
            <text:list text:style-name="a915">
              <text:list-item>
                <text:p text:style-name="a914" text:class-names="" text:cond-style-name=""><text:span text:style-name="a912" text:class-names="">Hamilton (1805-1865)<text:s text:c="1"/></text:span><text:span text:style-name="a913" text:class-names="">Hamiltonian Mechanics</text:span></text:p>
              </text:list-item>
            </text:list>
          </draw:text-box>
          <svg:title/>
          <svg:desc/>
        </draw:frame>
        <draw:frame draw:id="id158" draw:style-name="a917" draw:name="Object 19" svg:x="7.75005in" svg:y="4.14578in" svg:width="2.85513in" svg:height="2.1647in" style:rel-width="scale" style:rel-height="scale">
          <draw:object-ole draw:class-id="0002CE03-0000-0000-C000-000000000046" xlink:href="Object 1" xlink:type="simple" xlink:show="embed" xlink:actuate="onLoad"/>
          <draw:image xlink:href="ObjectReplacements/Object 1" xlink:type="simple" xlink:show="embed" xlink:actuate="onLoad"/>
          <svg:title/>
          <svg:desc/>
        </draw:frame>
        <draw:custom-shape svg:x="2.58438in" svg:y="4.4133in" svg:width="5.31641in" svg:height="1.78392in" draw:id="id159" draw:style-name="a927" draw:name="Rectangle 22">
          <svg:title/>
          <svg:desc/>
          <text:list text:style-name="a920">
            <text:list-item>
              <text:list text:style-name="a920">
                <text:list-item>
                  <text:p text:style-name="a919" text:class-names="" text:cond-style-name=""><text:span text:style-name="a918" text:class-names="">Principles</text:span></text:p>
                </text:list-item>
              </text:list>
            </text:list-item>
          </text:list>
          <text:list text:style-name="a923">
            <text:list-item>
              <text:list text:style-name="a923">
                <text:list-item>
                  <text:p text:style-name="a922" text:class-names="" text:cond-style-name=""><text:span text:style-name="a921" text:class-names="">Fermat’s: <text:s text:c="1"/><text:tab/><text:tab/>least time</text:span></text:p>
                </text:list-item>
              </text:list>
            </text:list-item>
          </text:list>
          <text:list text:style-name="a926">
            <text:list-item>
              <text:list text:style-name="a926">
                <text:list-item>
                  <text:p text:style-name="a925" text:class-names="" text:cond-style-name=""><text:span text:style-name="a924" text:class-names="">d’Alembert’s: <text:s text:c="1"/><text:tab/>virtual work <text:s text:c="1"/>Hamilton’s: <text:tab/>least action</text:span></text:p>
                </text:list-item>
              </text:list>
            </text:list-item>
          </text:list>
          <draw:enhanced-geometry xmlns:dr3d="urn:oasis:names:tc:opendocument:xmlns:dr3d:1.0" draw:type="non-primitive" svg:viewBox="0 0 21600 21600" draw:enhanced-path="M 0 0 L 21600 0 21600 21600 0 21600 Z N"/>
        </draw:custom-shape>
        <draw:frame draw:id="id160" draw:style-name="a928" draw:name="Picture 25" svg:x="0.31187in" svg:y="4.27789in" svg:width="2.30512in" svg:height="2.01928in" style:rel-width="scale" style:rel-height="scale">
          <draw:image xlink:href="media/image15.png" xlink:type="simple" xlink:show="embed" xlink:actuate="onLoad"/>
          <svg:title/>
          <svg:desc/>
        </draw:frame>
        <draw:frame draw:id="id161" draw:style-name="a931" draw:name="Footer Placeholder 10" svg:x="2.75in" svg:y="7.53386in" svg:width="6in" svg:height="0.57008in">
          <draw:text-box>
            <text:p text:style-name="a930" text:class-names="" text:cond-style-name=""><text:span text:style-name="a929" text:class-names="">PHY 444 - Quantum Theory - Fall 2026</text:span></text:p>
          </draw:text-box>
          <svg:title/>
          <svg:desc/>
        </draw:frame>
        <draw:frame draw:id="id162" draw:style-name="a932" draw:name="Picture 22" svg:x="5.75in" svg:y="1.18726in" svg:width="1.57144in" svg:height="2.04208in" style:rel-width="scale" style:rel-height="scale">
          <draw:image xlink:href="media/image16.jpeg" xlink:type="simple" xlink:show="embed" xlink:actuate="onLoad"/>
          <svg:title/>
          <svg:desc>LEONHARD EULER</svg:desc>
        </draw:frame>
        <draw:frame draw:id="id163" draw:style-name="a933" draw:name="Picture 16" svg:x="6.96661in" svg:y="1.78794in" svg:width="1.56688in" svg:height="2.08113in" style:rel-width="scale" style:rel-height="scale">
          <draw:image xlink:href="media/image17.jpeg" xlink:type="simple" xlink:show="embed" xlink:actuate="onLoad"/>
          <svg:title/>
          <svg:desc>Jean le Rond d'Alembert, French Polymath - Stock Image - C033/3858 -  Science Photo Library</svg:desc>
        </draw:frame>
        <draw:frame draw:id="id164" draw:style-name="a934" draw:name="Picture 24" svg:x="8.254in" svg:y="1.16866in" svg:width="1.76728in" svg:height="1.98537in" style:rel-width="scale" style:rel-height="scale">
          <draw:image xlink:href="media/image18.jpg" xlink:type="simple" xlink:show="embed" xlink:actuate="onLoad"/>
          <svg:title/>
          <svg:desc/>
        </draw:frame>
        <draw:frame draw:id="id165" draw:style-name="a935" draw:name="Picture 26" svg:x="9.48223in" svg:y="1.97647in" svg:width="1.55669in" svg:height="1.89359in" style:rel-width="scale" style:rel-height="scale">
          <draw:image xlink:href="media/image19.jpeg" xlink:type="simple" xlink:show="embed" xlink:actuate="onLoad"/>
          <svg:title/>
          <svg:desc>Picture of William Rowan Hamilton</svg:desc>
        </draw:frame>
        <draw:frame draw:id="id166" draw:style-name="a938" draw:name="TextBox 12" svg:x="1.11378in" svg:y="6.49992in" svg:width="9.14679in" svg:height="1.00977in">
          <draw:text-box>
            <text:p text:style-name="a937" text:class-names="" text:cond-style-name=""><text:span text:style-name="a936" text:class-names="">Optics <text:s text:c="5"/>Vis viva <text:s text:c="16"/>Action <text:s text:c="75"/>Path Integrals<text:line-break/>Fermat – Leibniz vs Maupertuis – Euler – Lagrange – Hamilton – <text:s text:c="1"/>….. - <text:s text:c="2"/>Feynman<text:line-break/>1662 <text:s text:c="10"/>1686 <text:s text:c="14"/>1744 <text:s text:c="12"/>1744 <text:s text:c="7"/>1788 <text:s text:c="12"/>1834 <text:s text:c="27"/>1948</text:span></text:p>
          </draw:text-box>
          <svg:title/>
          <svg:desc/>
        </draw:frame>
        <presentation:notes draw:style-name="a944">
          <draw:frame draw:id="id167" draw:style-name="a941" draw:name="Slide Number Placeholder 6" svg:x="4.81102in" svg:y="10.45in" svg:width="3.68858in" svg:height="0.54961in">
            <draw:text-box>
              <text:p text:style-name="a940" text:class-names="" text:cond-style-name=""><text:span text:style-name="a939" text:class-names=""><text:page-number style:num-format="1" text:fixed="false"/></text:span></text:p>
            </draw:text-box>
            <svg:title/>
            <svg:desc/>
          </draw:frame>
          <draw:page-thumbnail draw:page-number="7" svg:x="1.50174in" svg:y="0.83507in" svg:width="5.49653in" svg:height="4.125in" presentation:class="page" draw:id="id168" presentation:style-name="a942" draw:name="Slide Image Placeholder 1">
            <svg:title/>
            <svg:desc/>
          </draw:page-thumbnail>
          <draw:frame draw:id="id169" presentation:style-name="a943" draw:name="Notes Placeholder 2" svg:x="0.85in" svg:y="5.2248in" svg:width="6.79961in" svg:height="4.85118in" presentation:class="notes" presentation:placeholder="true">
            <draw:text-box/>
            <svg:title/>
            <svg:desc/>
          </draw:frame>
        </presentation:notes>
      </draw:page>
      <draw:page draw:name="page8" draw:style-name="a945" draw:master-page-name="Master1-Layout7-blank-Blank" presentation:presentation-page-layout-name="Master1-PPL7" draw:id="Slide-263">
        <draw:frame draw:id="id170" draw:style-name="a948" draw:name="Slide Number Placeholder 2" svg:x="7.90079in" svg:y="7.53386in" svg:width="2.56732in" svg:height="0.57008in">
          <draw:text-box>
            <text:p text:style-name="a947" text:class-names="" text:cond-style-name=""><text:span text:style-name="a946" text:class-names=""><text:page-number style:num-format="1" text:fixed="false"/></text:span></text:p>
          </draw:text-box>
          <svg:title/>
          <svg:desc/>
        </draw:frame>
        <draw:frame draw:id="id171" presentation:style-name="a951" draw:name="Title 1" svg:x="0.55079in" svg:y="-0.0937in" svg:width="9.91772in" svg:height="1.28228in" presentation:class="title" presentation:placeholder="false">
          <draw:text-box>
            <text:p text:style-name="a950" text:class-names="" text:cond-style-name=""><text:span text:style-name="a949" text:class-names="">Hamilton's Formulation</text:span></text:p>
          </draw:text-box>
          <svg:title/>
          <svg:desc/>
        </draw:frame>
        <draw:frame draw:id="id172" presentation:style-name="a994" draw:name="Text Placeholder 2" svg:x="0.16073in" svg:y="0.85382in" svg:width="8.51701in" svg:height="6.72307in" presentation:class="outline" presentation:placeholder="false">
          <draw:text-box>
            <text:list text:style-name="a956">
              <text:list-item>
                <text:p text:style-name="a955" text:class-names="" text:cond-style-name=""><text:span text:style-name="a952" text:class-names="">Phase Space (</text:span><text:span text:style-name="a953" text:class-names="">q = x, p = m dx/dt</text:span><text:span text:style-name="a954" text:class-names="">),</text:span></text:p>
              </text:list-item>
            </text:list>
            <text:list text:style-name="a964">
              <text:list-item>
                <text:list text:style-name="a964">
                  <text:list-item>
                    <text:p text:style-name="a963" text:class-names="" text:cond-style-name=""><text:span text:style-name="a957" text:class-names="">Initial<text:s text:c="1"/></text:span><text:span text:style-name="a958" text:class-names="">(q, p)</text:span><text:span text:style-name="a959" text:class-names=""><text:s text:c="2"/>+ <text:s text:c="1"/>2</text:span><text:span text:style-name="a960" text:class-names="">nd</text:span><text:span text:style-name="a961" text:class-names=""><text:s text:c="1"/>Law <text:s text:c="1"/>=&gt; <text:s text:c="1"/>Motion for all<text:s text:c="1"/></text:span><text:span text:style-name="a962" text:class-names="">t</text:span></text:p>
                  </text:list-item>
                </text:list>
              </text:list-item>
            </text:list>
            <text:list text:style-name="a969">
              <text:list-item>
                <text:list text:style-name="a969">
                  <text:list-item>
                    <text:list text:style-name="a969">
                      <text:list-item>
                        <text:list text:style-name="a969">
                          <text:list-item>
                            <text:p text:style-name="a968" text:class-names="" text:cond-style-name=""><text:span text:style-name="a965" text:class-names="">Ex: Free particle, <text:s text:c="4"/></text:span><text:span text:style-name="a966" text:class-names="">p<text:s text:c="1"/></text:span><text:span text:style-name="a967" text:class-names="">= const,</text:span></text:p>
                          </text:list-item>
                        </text:list>
                      </text:list-item>
                    </text:list>
                  </text:list-item>
                </text:list>
              </text:list-item>
            </text:list>
            <text:list text:style-name="a972">
              <text:list-item>
                <text:list text:style-name="a972">
                  <text:list-item>
                    <text:p text:style-name="a971" text:class-names="" text:cond-style-name=""><text:span text:style-name="a970" text:class-names=""><text:s text:c="7"/>Harmonic Oscillator,<text:s text:c="1"/></text:span></text:p>
                  </text:list-item>
                </text:list>
              </text:list-item>
            </text:list>
            <text:list text:style-name="a976">
              <text:list-item>
                <text:list text:style-name="a976">
                  <text:list-item>
                    <text:p text:style-name="a975" text:class-names="" text:cond-style-name=""><text:span text:style-name="a973" text:class-names=""><text:s text:c="16"/>Energy Conservation</text:span><text:span text:style-name="a974" text:class-names=""><text:s text:c="2"/>E=const</text:span></text:p>
                  </text:list-item>
                </text:list>
              </text:list-item>
            </text:list>
            <text:list text:style-name="a981">
              <text:list-item>
                <text:list text:style-name="a981">
                  <text:list-item>
                    <text:p text:style-name="a980" text:class-names="" text:cond-style-name=""><text:span text:style-name="a977" text:class-names="">Hamiltonian <text:s text:c="4"/></text:span><text:span text:style-name="a978" text:class-names="">H(p,q) = T(p) + V(q)<text:line-break/><text:line-break/></text:span><text:span text:style-name="a979" text:class-names="">Hamilton's Eqns &lt;=&gt; Newton's Laws</text:span></text:p>
                  </text:list-item>
                </text:list>
              </text:list-item>
            </text:list>
            <text:list text:style-name="a984">
              <text:list-item>
                <text:p text:style-name="a983" text:class-names="" text:cond-style-name=""><text:span text:style-name="a982" text:class-names=""/></text:p>
              </text:list-item>
            </text:list>
            <text:list text:style-name="a987">
              <text:list-item>
                <text:p text:style-name="a986" text:class-names="" text:cond-style-name=""><text:span text:style-name="a985" text:class-names=""/></text:p>
              </text:list-item>
            </text:list>
            <text:list text:style-name="a990">
              <text:list-item>
                <text:p text:style-name="a989" text:class-names="" text:cond-style-name=""><text:span text:style-name="a988" text:class-names=""/></text:p>
              </text:list-item>
            </text:list>
            <text:list text:style-name="a993">
              <text:list-item>
                <text:p text:style-name="a992" text:class-names="" text:cond-style-name=""><text:span text:style-name="a991" text:class-names="">Poisson: For F(p,q), <text:s text:c="4"/></text:span></text:p>
              </text:list-item>
            </text:list>
          </draw:text-box>
          <svg:title/>
          <svg:desc/>
        </draw:frame>
        <draw:frame draw:id="id173" draw:style-name="a995" svg:x="7.48778in" svg:y="5.63344in" svg:width="3.05098in" svg:height="2.25565in" style:rel-width="scale" style:rel-height="scale">
          <draw:image xlink:href="media/image20.png" xlink:type="simple" xlink:show="embed" xlink:actuate="onLoad"/>
          <svg:title/>
          <svg:desc/>
        </draw:frame>
        <draw:frame draw:id="id174" draw:style-name="a996" svg:x="8.56708in" svg:y="1.30583in" svg:width="1.64868in" svg:height="2.27873in" style:rel-width="scale" style:rel-height="scale">
          <draw:image xlink:href="media/image21.png" xlink:type="simple" xlink:show="embed" xlink:actuate="onLoad"/>
          <svg:title/>
          <svg:desc/>
        </draw:frame>
        <draw:frame draw:id="id175" draw:style-name="a997" draw:name="Object 8" svg:x="1.96245in" svg:y="5.11754in" svg:width="1.8667in" svg:height="1.82319in" style:rel-width="scale" style:rel-height="scale">
          <draw:object-ole draw:class-id="0002CE03-0000-0000-C000-000000000046" xlink:href="Object 2" xlink:type="simple" xlink:show="embed" xlink:actuate="onLoad"/>
          <draw:image xlink:href="ObjectReplacements/Object 2" xlink:type="simple" xlink:show="embed" xlink:actuate="onLoad"/>
          <svg:title/>
          <svg:desc/>
        </draw:frame>
        <draw:frame draw:id="id176" draw:style-name="a998" draw:name="Object 9" svg:x="5.62741in" svg:y="2.39225in" svg:width="2.17523in" svg:height="0.88462in" style:rel-width="scale" style:rel-height="scale">
          <draw:object-ole draw:class-id="0002CE03-0000-0000-C000-000000000046" xlink:href="Object 3" xlink:type="simple" xlink:show="embed" xlink:actuate="onLoad"/>
          <draw:image xlink:href="ObjectReplacements/Object 3" xlink:type="simple" xlink:show="embed" xlink:actuate="onLoad"/>
          <svg:title/>
          <svg:desc/>
        </draw:frame>
        <draw:frame draw:id="id177" draw:style-name="a1001" draw:name="Footer Placeholder 10" svg:x="2.75in" svg:y="7.88123in" svg:width="6in" svg:height="0.57008in">
          <draw:text-box>
            <text:p text:style-name="a1000" text:class-names="" text:cond-style-name=""><text:span text:style-name="a999" text:class-names="">PHY 444 - Quantum Theory - Fall 2026</text:span></text:p>
          </draw:text-box>
          <svg:title/>
          <svg:desc/>
        </draw:frame>
        <draw:frame draw:id="id178" draw:style-name="a1002" draw:name="Picture 9" svg:x="5.25047in" svg:y="3.83909in" svg:width="5.73153in" svg:height="1.95938in" style:rel-width="scale" style:rel-height="scale">
          <draw:image xlink:href="media/image22.png" xlink:type="simple" xlink:show="embed" xlink:actuate="onLoad"/>
          <svg:title/>
          <svg:desc>https://upload.wikimedia.org/wikipedia/commons/thumb/c/cd/Pendulum_phase_portrait_illustration.svg/430px-Pendulum_phase_portrait_illustration.svg.png</svg:desc>
        </draw:frame>
        <draw:frame draw:id="id179" draw:style-name="a1003" draw:name="Object 10" svg:x="2.99884in" svg:y="6.95826in" svg:width="4.20343in" svg:height="0.77841in" style:rel-width="scale" style:rel-height="scale">
          <draw:object-ole draw:class-id="0002CE03-0000-0000-C000-000000000046" xlink:href="Object 4" xlink:type="simple" xlink:show="embed" xlink:actuate="onLoad"/>
          <draw:image xlink:href="ObjectReplacements/Object 4" xlink:type="simple" xlink:show="embed" xlink:actuate="onLoad"/>
          <svg:title/>
          <svg:desc/>
        </draw:frame>
        <draw:frame draw:id="id180" draw:style-name="a1004" draw:name="Object 11" svg:x="4.32967in" svg:y="1.81678in" svg:width="1.04789in" svg:height="0.84342in" style:rel-width="scale" style:rel-height="scale">
          <draw:object-ole draw:class-id="0002CE03-0000-0000-C000-000000000046" xlink:href="Object 5" xlink:type="simple" xlink:show="embed" xlink:actuate="onLoad"/>
          <draw:image xlink:href="ObjectReplacements/Object 5" xlink:type="simple" xlink:show="embed" xlink:actuate="onLoad"/>
          <svg:title/>
          <svg:desc/>
        </draw:frame>
        <draw:frame draw:id="id181" draw:style-name="a1007" draw:name="TextBox 13" svg:x="7.5934in" svg:y="0.96207in" svg:width="3.46154in" svg:height="0.33659in">
          <draw:text-box>
            <text:p text:style-name="a1006" text:class-names="" text:cond-style-name=""><text:span text:style-name="a1005" text:class-names="">William Rowan Hamilton (1805–1865)</text:span></text:p>
          </draw:text-box>
          <svg:title/>
          <svg:desc/>
        </draw:frame>
        <presentation:notes draw:style-name="a1013">
          <draw:frame draw:id="id182" draw:style-name="a1010" draw:name="Slide Number Placeholder 6" svg:x="4.81102in" svg:y="10.45in" svg:width="3.68858in" svg:height="0.54961in">
            <draw:text-box>
              <text:p text:style-name="a1009" text:class-names="" text:cond-style-name=""><text:span text:style-name="a1008" text:class-names=""><text:page-number style:num-format="1" text:fixed="false"/></text:span></text:p>
            </draw:text-box>
            <svg:title/>
            <svg:desc/>
          </draw:frame>
          <draw:page-thumbnail draw:page-number="8" svg:x="1.50174in" svg:y="0.83507in" svg:width="5.49653in" svg:height="4.125in" presentation:class="page" draw:id="id183" presentation:style-name="a1011" draw:name="Slide Image Placeholder 1">
            <svg:title/>
            <svg:desc/>
          </draw:page-thumbnail>
          <draw:frame draw:id="id184" presentation:style-name="a1012" draw:name="Notes Placeholder 2" svg:x="0.85in" svg:y="5.2248in" svg:width="6.79961in" svg:height="4.85118in" presentation:class="notes" presentation:placeholder="true">
            <draw:text-box/>
            <svg:title/>
            <svg:desc/>
          </draw:frame>
        </presentation:notes>
      </draw:page>
      <draw:page draw:name="page9" draw:style-name="a1014" draw:master-page-name="Master1-Layout7-blank-Blank" presentation:presentation-page-layout-name="Master1-PPL7" draw:id="Slide-264">
        <draw:frame draw:id="id185" draw:style-name="a1017" draw:name="Slide Number Placeholder 2" svg:x="10.04396in" svg:y="7.53386in" svg:width="0.42415in" svg:height="0.57008in">
          <draw:text-box>
            <text:p text:style-name="a1016" text:class-names="" text:cond-style-name=""><text:span text:style-name="a1015" text:class-names=""><text:page-number style:num-format="1" text:fixed="false"/></text:span></text:p>
          </draw:text-box>
          <svg:title/>
          <svg:desc/>
        </draw:frame>
        <draw:frame draw:id="id186" presentation:style-name="a1020" draw:name="Title 1" svg:x="0.55079in" svg:y="0in" svg:width="9.91772in" svg:height="1.3811in" presentation:class="title" presentation:placeholder="false">
          <draw:text-box>
            <text:p text:style-name="a1019" text:class-names="" text:cond-style-name=""><text:span text:style-name="a1018" text:class-names="">Electricity and Magnetism</text:span></text:p>
          </draw:text-box>
          <svg:title/>
          <svg:desc/>
        </draw:frame>
        <draw:frame draw:id="id187" presentation:style-name="a1055" draw:name="Text Placeholder 2" svg:x="0.12168in" svg:y="1.19309in" svg:width="6.18601in" svg:height="5.93701in" presentation:class="outline" presentation:placeholder="false">
          <draw:text-box>
            <text:list text:style-name="a1023">
              <text:list-item>
                <text:p text:style-name="a1022" text:class-names="" text:cond-style-name=""><text:span text:style-name="a1021" text:class-names="">Magnetism <text:s text:c="1"/>(Lode stones, Compasses)</text:span></text:p>
              </text:list-item>
            </text:list>
            <text:list text:style-name="a1026">
              <text:list-item>
                <text:p text:style-name="a1025" text:class-names="" text:cond-style-name=""><text:span text:style-name="a1024" text:class-names="">Electricity (static, lightning)<text:line-break/>_______________________________</text:span></text:p>
              </text:list-item>
            </text:list>
            <text:list text:style-name="a1030">
              <text:list-item>
                <text:p text:style-name="a1029" text:class-names="" text:cond-style-name=""><text:span text:style-name="a1027" text:class-names="">William Gilbert (1544-1603) <text:line-break/></text:span><text:span text:style-name="a1028" text:class-names="">(amber, elecktron, magnetic + electric forces different)</text:span></text:p>
              </text:list-item>
            </text:list>
            <text:list text:style-name="a1034">
              <text:list-item>
                <text:p text:style-name="a1033" text:class-names="" text:cond-style-name=""><text:span text:style-name="a1031" text:class-names="">Thomas Browne (1605-1682)<text:s text:c="1"/></text:span><text:span text:style-name="a1032" text:class-names="">(“electricity”)</text:span></text:p>
              </text:list-item>
            </text:list>
            <text:list text:style-name="a1038">
              <text:list-item>
                <text:p text:style-name="a1037" text:class-names="" text:cond-style-name=""><text:span text:style-name="a1035" text:class-names="">Benjamin Franklin (1706-1790)<text:s text:c="1"/></text:span><text:span text:style-name="a1036" text:class-names="">(“+/- electricity”)</text:span></text:p>
              </text:list-item>
            </text:list>
            <text:list text:style-name="a1043">
              <text:list-item>
                <text:p text:style-name="a1042" text:class-names="" text:cond-style-name=""><text:span text:style-name="a1039" text:class-names="">Henry Cavendish (1731-1810</text:span><text:span text:style-name="a1040" text:class-names="">)<text:s text:c="1"/></text:span><text:span text:style-name="a1041" text:class-names="">(Maxwell discovered)</text:span></text:p>
              </text:list-item>
            </text:list>
            <text:list text:style-name="a1048">
              <text:list-item>
                <text:p text:style-name="a1047" text:class-names="" text:cond-style-name=""><text:span text:style-name="a1044" text:class-names="">Charles-Augustin de Coulomb (1736-1806)<text:line-break/></text:span><text:span text:style-name="a1045" text:class-names="">Luigi Galvani (1737-1798)<text:s text:c="1"/></text:span><text:span text:style-name="a1046" text:class-names="">(animal electricity)</text:span></text:p>
              </text:list-item>
            </text:list>
            <text:list text:style-name="a1054">
              <text:list-item>
                <text:p text:style-name="a1053" text:class-names="" text:cond-style-name=""><text:span text:style-name="a1049" text:class-names="">Alessandro Volta (1745-1827)<text:s text:c="1"/></text:span><text:span text:style-name="a1050" text:class-names="">(electrochemical cell)<text:line-break/>Life force or physical current: inspired Mary Shelley’s<text:s text:c="1"/></text:span><text:span text:style-name="a1051" text:class-names="">Frankenstein</text:span><text:span text:style-name="a1052" text:class-names=""><text:s text:c="1"/><text:line-break/></text:span></text:p>
              </text:list-item>
            </text:list>
          </draw:text-box>
          <svg:title/>
          <svg:desc/>
        </draw:frame>
        <draw:frame draw:id="id188" draw:style-name="a1056" svg:x="7.41219in" svg:y="1.12259in" svg:width="2.57741in" svg:height="1.7806in" style:rel-width="scale" style:rel-height="scale">
          <draw:image xlink:href="media/image23.png" xlink:type="simple" xlink:show="embed" xlink:actuate="onLoad"/>
          <svg:title/>
          <svg:desc/>
        </draw:frame>
        <draw:frame draw:id="id189" draw:style-name="a1057" svg:x="7.00442in" svg:y="2.92162in" svg:width="3.39296in" svg:height="4.59381in" style:rel-width="scale" style:rel-height="scale">
          <draw:image xlink:href="media/image24.png" xlink:type="simple" xlink:show="embed" xlink:actuate="onLoad"/>
          <svg:title/>
          <svg:desc/>
        </draw:frame>
        <draw:frame draw:id="id190" draw:style-name="a1060" draw:name="Footer Placeholder 8" svg:x="2.75in" svg:y="7.53386in" svg:width="6in" svg:height="0.57008in">
          <draw:text-box>
            <text:p text:style-name="a1059" text:class-names="" text:cond-style-name=""><text:span text:style-name="a1058" text:class-names="">PHY 444 - Quantum Theory - Fall 2026</text:span></text:p>
          </draw:text-box>
          <svg:title/>
          <svg:desc/>
        </draw:frame>
        <draw:frame draw:id="id191" draw:style-name="a1061" draw:name="Picture 7" svg:x="0.29234in" svg:y="6.31417in" svg:width="2.93333in" svg:height="1.95667in" style:rel-width="scale" style:rel-height="scale">
          <draw:image xlink:href="media/image25.jpeg" xlink:type="simple" xlink:show="embed" xlink:actuate="onLoad"/>
          <svg:title/>
          <svg:desc>Black and white image of Dr. Frankenstein and his monster on a table in a lab with lightning bolts touching the monster.</svg:desc>
        </draw:frame>
        <presentation:notes draw:style-name="a1067">
          <draw:frame draw:id="id192" draw:style-name="a1064" draw:name="Slide Number Placeholder 6" svg:x="4.81102in" svg:y="10.45in" svg:width="3.68858in" svg:height="0.54961in">
            <draw:text-box>
              <text:p text:style-name="a1063" text:class-names="" text:cond-style-name=""><text:span text:style-name="a1062" text:class-names=""><text:page-number style:num-format="1" text:fixed="false"/></text:span></text:p>
            </draw:text-box>
            <svg:title/>
            <svg:desc/>
          </draw:frame>
          <draw:page-thumbnail draw:page-number="9" svg:x="1.50174in" svg:y="0.83507in" svg:width="5.49653in" svg:height="4.125in" presentation:class="page" draw:id="id193" presentation:style-name="a1065" draw:name="Slide Image Placeholder 1">
            <svg:title/>
            <svg:desc/>
          </draw:page-thumbnail>
          <draw:frame draw:id="id194" presentation:style-name="a1066" draw:name="Notes Placeholder 2" svg:x="0.85in" svg:y="5.2248in" svg:width="6.79961in" svg:height="4.95in" presentation:class="notes" presentation:placeholder="true">
            <draw:text-box/>
            <svg:title/>
            <svg:desc/>
          </draw:frame>
        </presentation:notes>
      </draw:page>
      <draw:page draw:name="page10" draw:style-name="a1068" draw:master-page-name="Master1-Layout7-blank-Blank" presentation:presentation-page-layout-name="Master1-PPL7" draw:id="Slide-265">
        <draw:frame draw:id="id195" draw:style-name="a1071" draw:name="Slide Number Placeholder 2" svg:x="7.90079in" svg:y="7.59908in" svg:width="2.56732in" svg:height="0.57008in">
          <draw:text-box>
            <text:p text:style-name="a1070" text:class-names="" text:cond-style-name=""><text:span text:style-name="a1069" text:class-names=""><text:page-number style:num-format="1" text:fixed="false"/></text:span></text:p>
          </draw:text-box>
          <svg:title/>
          <svg:desc/>
        </draw:frame>
        <draw:frame draw:id="id196" presentation:style-name="a1074" draw:name="Title 1" svg:x="0.55079in" svg:y="0in" svg:width="9.91772in" svg:height="1.28228in" presentation:class="title" presentation:placeholder="false">
          <draw:text-box>
            <text:p text:style-name="a1073" text:class-names="" text:cond-style-name=""><text:span text:style-name="a1072" text:class-names="">Electromagnetism</text:span></text:p>
          </draw:text-box>
          <svg:title/>
          <svg:desc/>
        </draw:frame>
        <draw:frame draw:id="id197" presentation:style-name="a1095" draw:name="Text Placeholder 2" svg:x="0.50006in" svg:y="1.07163in" svg:width="5.89737in" svg:height="4.32677in" presentation:class="outline" presentation:placeholder="false">
          <draw:text-box>
            <text:list text:style-name="a1078">
              <text:list-item>
                <text:p text:style-name="a1077" text:class-names="" text:cond-style-name=""><text:span text:style-name="a1075" text:class-names="">Hans Oersted (1777-1851) <text:line-break/> <text:s text:c="4"/></text:span><text:span text:style-name="a1076" text:class-names="">1820 current deflects compass needles, made Al</text:span></text:p>
              </text:list-item>
            </text:list>
            <text:list text:style-name="a1082">
              <text:list-item>
                <text:p text:style-name="a1081" text:class-names="" text:cond-style-name=""><text:span text:style-name="a1079" text:class-names="">André-Marie Ampère, <text:s text:c="1"/>(1775 - 1836)<text:line-break/> <text:s text:c="3"/></text:span><text:span text:style-name="a1080" text:class-names="">“electrodynamics,” current carrying wires attract, telegraph</text:span></text:p>
              </text:list-item>
            </text:list>
            <text:list text:style-name="a1086">
              <text:list-item>
                <text:p text:style-name="a1085" text:class-names="" text:cond-style-name=""><text:span text:style-name="a1083" text:class-names="">Georg Simon Ohm (1789-1854)<text:line-break/> <text:s text:c="4"/></text:span><text:span text:style-name="a1084" text:class-names="">Ohm’s Law - 1827</text:span></text:p>
              </text:list-item>
            </text:list>
            <text:list text:style-name="a1090">
              <text:list-item>
                <text:p text:style-name="a1089" text:class-names="" text:cond-style-name=""><text:span text:style-name="a1087" text:class-names="">Joseph Henry (1797-1878) <text:s text:c="1"/><text:line-break/> <text:s text:c="4"/></text:span><text:span text:style-name="a1088" text:class-names="">electromagnetic induction, electromagnets, relays</text:span></text:p>
              </text:list-item>
            </text:list>
            <text:list text:style-name="a1094">
              <text:list-item>
                <text:p text:style-name="a1093" text:class-names="" text:cond-style-name=""><text:span text:style-name="a1091" text:class-names="">Michael Faraday (1791-1867) <text:line-break/> <text:s text:c="4"/></text:span><text:span text:style-name="a1092" text:class-names="">electrolysis, motors, induction coils, ...<text:line-break/> <text:s text:c="7"/>Introduced concept of a field.</text:span></text:p>
              </text:list-item>
            </text:list>
          </draw:text-box>
          <svg:title/>
          <svg:desc/>
        </draw:frame>
        <draw:frame draw:id="id198" draw:style-name="a1096" svg:x="6.86811in" svg:y="1.17998in" svg:width="3.52698in" svg:height="1.67031in" style:rel-width="scale" style:rel-height="scale">
          <draw:image xlink:href="media/image26.png" xlink:type="simple" xlink:show="embed" xlink:actuate="onLoad"/>
          <svg:title/>
          <svg:desc/>
        </draw:frame>
        <draw:frame draw:id="id199" draw:style-name="a1099" draw:name="TextBox 4" svg:x="0.63644in" svg:y="7.82992in" svg:width="3.05503in" svg:height="0.3874in">
          <draw:text-box>
            <text:p text:style-name="a1098" text:class-names="" text:cond-style-name=""><text:span text:style-name="a1097" text:class-names=""><text:a xlink:href="http://hilaroad.com/camp/projects/magnet.html" text:style-name="" text:visited-style-name="">http://hilaroad.com/camp/projects/magnet.html</text:a></text:span></text:p>
          </draw:text-box>
          <svg:title/>
          <svg:desc/>
        </draw:frame>
        <draw:frame draw:id="id200" draw:style-name="a1100" svg:x="0.54261in" svg:y="5.76575in" svg:width="3.15945in" svg:height="2.05315in" style:rel-width="scale" style:rel-height="scale">
          <draw:image xlink:href="media/image27.png" xlink:type="simple" xlink:show="embed" xlink:actuate="onLoad"/>
          <svg:title/>
          <svg:desc/>
        </draw:frame>
        <draw:frame draw:id="id201" draw:style-name="a1101" svg:x="6.86811in" svg:y="3.06104in" svg:width="3.52559in" svg:height="3.94685in" style:rel-width="scale" style:rel-height="scale">
          <draw:image xlink:href="media/image28.png" xlink:type="simple" xlink:show="embed" xlink:actuate="onLoad"/>
          <svg:title/>
          <svg:desc/>
        </draw:frame>
        <draw:frame draw:id="id202" draw:style-name="a1104" draw:name="Footer Placeholder 10" svg:x="2.75in" svg:y="7.63168in" svg:width="6in" svg:height="0.57008in">
          <draw:text-box>
            <text:p text:style-name="a1103" text:class-names="" text:cond-style-name=""><text:span text:style-name="a1102" text:class-names="">PHY 444 - Quantum Theory - Fall 2026</text:span></text:p>
          </draw:text-box>
          <svg:title/>
          <svg:desc/>
        </draw:frame>
        <draw:frame draw:id="id203" draw:style-name="a1105" draw:name="Picture 2" svg:x="4.62766in" svg:y="4.52778in" svg:width="1.98915in" svg:height="2.9932in" style:rel-width="scale" style:rel-height="scale">
          <draw:image xlink:href="media/image29.jpeg" xlink:type="simple" xlink:show="embed" xlink:actuate="onLoad"/>
          <svg:title/>
          <svg:desc>Cover Image</svg:desc>
        </draw:frame>
        <draw:frame draw:id="id204" draw:style-name="a1108" draw:name="TextBox 10" svg:x="6.97802in" svg:y="7.12088in" svg:width="3.52559in" svg:height="0.40391in">
          <draw:text-box>
            <text:p text:style-name="a1107" text:class-names="" text:cond-style-name=""><text:span text:style-name="a1106" text:class-names="">From experiment to theory …<text:s text:c="1"/></text:span></text:p>
          </draw:text-box>
          <svg:title/>
          <svg:desc/>
        </draw:frame>
        <presentation:notes draw:style-name="a1114">
          <draw:frame draw:id="id205" draw:style-name="a1111" draw:name="Slide Number Placeholder 6" svg:x="4.81102in" svg:y="10.45in" svg:width="3.68858in" svg:height="0.54961in">
            <draw:text-box>
              <text:p text:style-name="a1110" text:class-names="" text:cond-style-name=""><text:span text:style-name="a1109" text:class-names=""><text:page-number style:num-format="1" text:fixed="false"/></text:span></text:p>
            </draw:text-box>
            <svg:title/>
            <svg:desc/>
          </draw:frame>
          <draw:page-thumbnail draw:page-number="10" svg:x="1.50174in" svg:y="0.83507in" svg:width="5.49653in" svg:height="4.125in" presentation:class="page" draw:id="id206" presentation:style-name="a1112" draw:name="Slide Image Placeholder 1">
            <svg:title/>
            <svg:desc/>
          </draw:page-thumbnail>
          <draw:frame draw:id="id207" presentation:style-name="a1113" draw:name="Notes Placeholder 2" svg:x="0.85in" svg:y="5.2248in" svg:width="6.79961in" svg:height="4.95in" presentation:class="notes" presentation:placeholder="true">
            <draw:text-box/>
            <svg:title/>
            <svg:desc/>
          </draw:frame>
        </presentation:notes>
      </draw:page>
      <draw:page draw:name="page11" draw:style-name="a1115" draw:master-page-name="Master1-Layout7-blank-Blank" presentation:presentation-page-layout-name="Master1-PPL7" draw:id="Slide-266">
        <draw:frame draw:id="id208" draw:style-name="a1116" svg:x="6.93016in" svg:y="4.36415in" svg:width="3.99739in" svg:height="3.07149in" style:rel-width="scale" style:rel-height="scale">
          <draw:image xlink:href="media/image30.png" xlink:type="simple" xlink:show="embed" xlink:actuate="onLoad"/>
          <svg:title/>
          <svg:desc/>
        </draw:frame>
        <draw:frame draw:id="id209" draw:style-name="a1119" draw:name="Slide Number Placeholder 2" svg:x="10.05751in" svg:y="7.53386in" svg:width="0.4106in" svg:height="0.57008in">
          <draw:text-box>
            <text:p text:style-name="a1118" text:class-names="" text:cond-style-name=""><text:span text:style-name="a1117" text:class-names=""><text:page-number style:num-format="1" text:fixed="false"/></text:span></text:p>
          </draw:text-box>
          <svg:title/>
          <svg:desc/>
        </draw:frame>
        <draw:frame draw:id="id210" presentation:style-name="a1122" draw:name="Title 1" svg:x="0in" svg:y="0in" svg:width="7.82913in" svg:height="1.28228in" presentation:class="title" presentation:placeholder="false">
          <draw:text-box>
            <text:p text:style-name="a1121" text:class-names="" text:cond-style-name=""><text:span text:style-name="a1120" text:class-names="">Electromagnetic Waves</text:span></text:p>
          </draw:text-box>
          <svg:title/>
          <svg:desc/>
        </draw:frame>
        <draw:frame draw:id="id211" presentation:style-name="a1163" draw:name="Text Placeholder 2" svg:x="0.29689in" svg:y="1.12416in" svg:width="8.60421in" svg:height="6.78413in" presentation:class="outline" presentation:placeholder="false">
          <draw:text-box>
            <text:list text:style-name="a1140">
              <text:list-item>
                <text:p text:style-name="a1139" text:class-names="" text:cond-style-name=""><text:span text:style-name="a1123" text:class-names="">James Clerk Maxwell (1831-1879)<text:line-break/> <text:s text:c="2"/>-<text:s text:c="1"/></text:span><text:span text:style-name="a1124" text:class-names="">Theory of electromagnetism – 1865</text:span><text:span text:style-name="a1125" text:class-names="">.<text:line-break/> <text:s text:c="4"/></text:span><text:span text:style-name="a1126" text:class-names="">1873, Maxwell also used the<text:s text:c="1"/></text:span><text:span text:style-name="a1127" text:class-names="">quaternions</text:span><text:span text:style-name="a1128" text:class-names=""><text:s text:c="1"/>of Hamilton (1843), <text:line-break/> <text:s text:c="6"/>1880s,<text:s text:c="1"/></text:span><text:span text:style-name="a1129" text:class-names="">Oliver Heaviside<text:s text:c="1"/></text:span><text:span text:style-name="a1130" text:class-names="">reduced the 20 PDEs to 12 then to 4, <text:line-break/> <text:s text:c="12"/>using symbolic<text:s text:c="1"/></text:span><text:span text:style-name="a1131" text:class-names="">vector calculus<text:s text:c="1"/></text:span><text:span text:style-name="a1132" text:class-names=""><text:line-break/> <text:s text:c="12"/>[independent of<text:s text:c="1"/></text:span><text:span text:style-name="a1133" text:class-names="">Josiah Gibbs</text:span><text:span text:style-name="a1134" text:class-names="">,<text:s text:c="1"/></text:span><text:span text:style-name="a1135" text:class-names=""><text:a xlink:href="https://library.si.edu/digital-library/book/elementsvectora00gibb" text:style-name="" text:visited-style-name="">Vector Analysis</text:a></text:span><text:span text:style-name="a1136" text:class-names="">, (1881-1884)]<text:line-break/> <text:s text:c="6"/>1890, Hertz presented<text:s text:c="1"/></text:span><text:span text:style-name="a1137" text:class-names=""><text:a xlink:href="http://www.thp.uni-koeln.de/gravitation/mitarbeiter/hehl/MaxwellUCL2.pdf" text:style-name="" text:visited-style-name="">other forms</text:a></text:span><text:span text:style-name="a1138" text:class-names=""/></text:p>
              </text:list-item>
            </text:list>
            <text:list text:style-name="a1148">
              <text:list-item>
                <text:p text:style-name="a1147" text:class-names="" text:cond-style-name=""><text:span text:style-name="a1141" text:class-names=""><text:s text:c="2"/>-<text:s text:c="1"/></text:span><text:span text:style-name="a1142" text:class-names="">Predicted the electromagnetic waves - 1862</text:span><text:span text:style-name="a1143" text:class-names="">.<text:line-break/></text:span><text:span text:style-name="a1144" text:class-names="">Electromagnetic waves travel:<text:s text:c="1"/></text:span><text:span text:style-name="a1145" text:class-names="">c<text:s text:c="1"/></text:span><text:span text:style-name="a1146" text:class-names="">= 299,792,458 m/s = 186,000 mi/s</text:span></text:p>
              </text:list-item>
            </text:list>
            <text:list text:style-name="a1152">
              <text:list-item>
                <text:p text:style-name="a1151" text:class-names="" text:cond-style-name=""><text:span text:style-name="a1149" text:class-names="">The Maxwellians <text:line-break/> <text:s text:c="3"/></text:span><text:span text:style-name="a1150" text:class-names="">George Francis FitzGerald (1851–1901), <text:line-break/> <text:s text:c="5"/>Oliver Lodge (1851–1940) and Oliver Heaviside (1850–1925)</text:span></text:p>
              </text:list-item>
            </text:list>
            <text:list text:style-name="a1158">
              <text:list-item>
                <text:p text:style-name="a1157" text:class-names="" text:cond-style-name=""><text:span text:style-name="a1153" text:class-names="">Heinrich Hertz (1857-1894)<text:line-break/> <text:s text:c="3"/>-<text:s text:c="1"/></text:span><text:span text:style-name="a1154" text:class-names="">Sent the first radio waves – 1888.<text:line-break/> <text:s text:c="4"/></text:span><text:span text:style-name="a1155" text:class-names="">-<text:s text:c="1"/></text:span><text:span text:style-name="a1156" text:class-names="">Marconi (1874-1937), practical radio waves – 1897</text:span></text:p>
              </text:list-item>
            </text:list>
            <text:list text:style-name="a1162">
              <text:list-item>
                <text:p text:style-name="a1161" text:class-names="" text:cond-style-name=""><text:span text:style-name="a1159" text:class-names="">What is the medium? <text:s text:c="1"/>-<text:s text:c="1"/></text:span><text:span text:style-name="a1160" text:class-names="">Luminiferous Aether (supported by Thomson, Stokes, …)</text:span></text:p>
              </text:list-item>
            </text:list>
          </draw:text-box>
          <svg:title/>
          <svg:desc/>
        </draw:frame>
        <draw:frame draw:id="id212" draw:style-name="a1164" svg:x="7.42105in" svg:y="0.19445in" svg:width="2.70906in" svg:height="3.52958in" style:rel-width="scale" style:rel-height="scale">
          <draw:image xlink:href="media/image31.png" xlink:type="simple" xlink:show="embed" xlink:actuate="onLoad"/>
          <svg:title/>
          <svg:desc/>
        </draw:frame>
        <draw:frame draw:id="id213" draw:style-name="a1167" draw:name="Footer Placeholder 8" svg:x="2.75in" svg:y="7.53386in" svg:width="6in" svg:height="0.57008in">
          <draw:text-box>
            <text:p text:style-name="a1166" text:class-names="" text:cond-style-name=""><text:span text:style-name="a1165" text:class-names="">PHY 444 - Quantum Theory - Fall 2026</text:span></text:p>
          </draw:text-box>
          <svg:title/>
          <svg:desc/>
        </draw:frame>
        <draw:frame draw:id="id214" draw:style-name="a1171" draw:name="TextBox 8" svg:x="0.23352in" svg:y="7.89406in" svg:width="7.37088in" svg:height="0.30293in">
          <draw:text-box>
            <text:p text:style-name="a1170" text:class-names="" text:cond-style-name=""><text:span text:style-name="a1168" text:class-names=""><text:a xlink:href="https://www.youtube.com/watch?v=OBHUrAFLQW8" text:style-name="" text:visited-style-name="">Faraday, Thomson, and Maxwell: Lines of Force in the Ether</text:a></text:span><text:span text:style-name="a1169" text:class-names=""><text:s text:c="1"/>– MIT OpenCourseWare lecture</text:span></text:p>
          </draw:text-box>
          <svg:title/>
          <svg:desc/>
        </draw:frame>
        <presentation:notes draw:style-name="a1177">
          <draw:frame draw:id="id215" draw:style-name="a1174" draw:name="Slide Number Placeholder 6" svg:x="4.81102in" svg:y="10.45in" svg:width="3.68858in" svg:height="0.54961in">
            <draw:text-box>
              <text:p text:style-name="a1173" text:class-names="" text:cond-style-name=""><text:span text:style-name="a1172" text:class-names=""><text:page-number style:num-format="1" text:fixed="false"/></text:span></text:p>
            </draw:text-box>
            <svg:title/>
            <svg:desc/>
          </draw:frame>
          <draw:page-thumbnail draw:page-number="11" svg:x="1.50174in" svg:y="0.83507in" svg:width="5.49653in" svg:height="4.125in" presentation:class="page" draw:id="id216" presentation:style-name="a1175" draw:name="Slide Image Placeholder 1">
            <svg:title/>
            <svg:desc/>
          </draw:page-thumbnail>
          <draw:frame draw:id="id217" presentation:style-name="a1176" draw:name="Notes Placeholder 2" svg:x="0.85in" svg:y="5.2248in" svg:width="6.79961in" svg:height="4.95in" presentation:class="notes" presentation:placeholder="true">
            <draw:text-box/>
            <svg:title/>
            <svg:desc/>
          </draw:frame>
        </presentation:notes>
      </draw:page>
      <draw:page draw:name="page12" draw:style-name="a1178" draw:master-page-name="Master1-Layout7-blank-Blank" presentation:presentation-page-layout-name="Master1-PPL7" draw:id="Slide-267">
        <draw:frame draw:id="id218" draw:style-name="a1181" draw:name="Footer Placeholder 1" svg:x="2.75in" svg:y="7.53386in" svg:width="6in" svg:height="0.57008in">
          <draw:text-box>
            <text:p text:style-name="a1180" text:class-names="" text:cond-style-name=""><text:span text:style-name="a1179" text:class-names="">PHY 444 -Quantum Theory - Fall 2014</text:span></text:p>
          </draw:text-box>
          <svg:title/>
          <svg:desc/>
        </draw:frame>
        <draw:frame draw:id="id219" draw:style-name="a1184" draw:name="Slide Number Placeholder 2" svg:x="7.90079in" svg:y="7.53386in" svg:width="2.56732in" svg:height="0.57008in">
          <draw:text-box>
            <text:p text:style-name="a1183" text:class-names="" text:cond-style-name=""><text:span text:style-name="a1182" text:class-names=""><text:page-number style:num-format="1" text:fixed="false"/></text:span></text:p>
          </draw:text-box>
          <svg:title/>
          <svg:desc/>
        </draw:frame>
        <draw:frame draw:id="id220" draw:style-name="a1185" svg:x="0.48819in" svg:y="0.92126in" svg:width="10.16929in" svg:height="7.24803in" style:rel-width="scale" style:rel-height="scale">
          <draw:image xlink:href="media/image32.png" xlink:type="simple" xlink:show="embed" xlink:actuate="onLoad"/>
          <svg:title/>
          <svg:desc/>
        </draw:frame>
        <draw:frame draw:id="id221" presentation:style-name="a1188" draw:name="Title 2" svg:x="0.55079in" svg:y="-0.13307in" svg:width="9.91772in" svg:height="1.28228in" presentation:class="title" presentation:placeholder="false">
          <draw:text-box>
            <text:p text:style-name="a1187" text:class-names="" text:cond-style-name=""><text:span text:style-name="a1186" text:class-names="">Maxwell's Equations</text:span></text:p>
          </draw:text-box>
          <svg:title/>
          <svg:desc/>
        </draw:frame>
        <draw:frame draw:id="id222" draw:style-name="a1191" draw:name="Footer Placeholder 6" svg:x="2.75in" svg:y="7.8707in" svg:width="6in" svg:height="0.57008in">
          <draw:text-box>
            <text:p text:style-name="a1190" text:class-names="" text:cond-style-name=""><text:span text:style-name="a1189" text:class-names="">PHY 444 - Quantum Theory - Fall 2026</text:span></text:p>
          </draw:text-box>
          <svg:title/>
          <svg:desc/>
        </draw:frame>
        <draw:custom-shape svg:x="8.46316in" svg:y="0.37895in" svg:width="2.39442in" svg:height="1.30526in" draw:id="id223" draw:style-name="a1194" draw:name="Oval Callout 7">
          <svg:title/>
          <svg:desc/>
          <text:p text:style-name="a1193" text:class-names="" text:cond-style-name=""><text:span text:style-name="a1192" text:class-names=""/></text:p>
          <draw:enhanced-geometry xmlns:dr3d="urn:oasis:names:tc:opendocument:xmlns:dr3d:1.0" draw:type="non-primitive" svg:viewBox="0 0 21600 21600" draw:enhanced-path="M ?f152 ?f153 A ?f188 ?f189 ?f190 ?f191 ?f152 ?f153 ?f185 ?f187  W ?f192 ?f193 ?f194 ?f195 ?f152 ?f153 ?f185 ?f187 L ?f81 ?f82 Z N" draw:text-areas="?f39 ?f39 ?f40 ?f40" draw:glue-points="?f37 ?f37 ?f37 ?f38 ?f38 ?f38 ?f38 ?f37 ?f81 ?f82" draw:glue-point-leaving-directions="-0, 180, 180, -0, -194" draw:modifiers="6300 2430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5419351 / 1725033"/>
            <draw:equation draw:name="f9" draw:formula="?f7 / 21600"/>
            <draw:equation draw:name="f10" draw:formula="?f6 / 21600"/>
            <draw:equation draw:name="f11" draw:formula="21600000"/>
            <draw:equation draw:name="f12" draw:formula="0"/>
            <draw:equation draw:name="f13" draw:formula="21600"/>
            <draw:equation draw:name="f14" draw:formula="2147483647"/>
            <draw:equation draw:name="f15" draw:formula="min(0, 21600)"/>
            <draw:equation draw:name="f16" draw:formula="max(0, 21600)"/>
            <draw:equation draw:name="f17" draw:formula="-2147483647"/>
            <draw:equation draw:name="f18" draw:formula="?f8 / 180"/>
            <draw:equation draw:name="f19" draw:formula="?f16 - ?f15"/>
            <draw:equation draw:name="f20" draw:formula="?f13 - ?f12"/>
            <draw:equation draw:name="f21" draw:formula="$0"/>
            <draw:equation draw:name="f22" draw:formula="$1"/>
            <draw:equation draw:name="f23" draw:formula="?f19 / 2"/>
            <draw:equation draw:name="f24" draw:formula="?f20 / 21600"/>
            <draw:equation draw:name="f25" draw:formula="?f21 - 10800"/>
            <draw:equation draw:name="f26" draw:formula="?f22 - 10800"/>
            <draw:equation draw:name="f27" draw:formula="?f15 + ?f23"/>
            <draw:equation draw:name="f28" draw:formula="?f23 * ?f23"/>
            <draw:equation draw:name="f29" draw:formula="3200 * ?f24"/>
            <draw:equation draw:name="f30" draw:formula="18400 * ?f24"/>
            <draw:equation draw:name="f31" draw:formula="3160 * ?f24"/>
            <draw:equation draw:name="f32" draw:formula="18440 * ?f24"/>
            <draw:equation draw:name="f33" draw:formula="?f25 * ?f25"/>
            <draw:equation draw:name="f34" draw:formula="?f26 * ?f26"/>
            <draw:equation draw:name="f35" draw:formula="0 - ?f26"/>
            <draw:equation draw:name="f36" draw:formula="0 - ?f25"/>
            <draw:equation draw:name="f37" draw:formula="?f31 / ?f24"/>
            <draw:equation draw:name="f38" draw:formula="?f32 / ?f24"/>
            <draw:equation draw:name="f39" draw:formula="?f29 / ?f24"/>
            <draw:equation draw:name="f40" draw:formula="?f30 / ?f24"/>
            <draw:equation draw:name="f41" draw:formula="?f33 + ?f34"/>
            <draw:equation draw:name="f42" draw:formula="sqrt(?f41)"/>
            <draw:equation draw:name="f43" draw:formula="0 - ?f35"/>
            <draw:equation draw:name="f44" draw:formula="0 - ?f36"/>
            <draw:equation draw:name="f45" draw:formula="atan2(?f43, ?f44)"/>
            <draw:equation draw:name="f46" draw:formula="0 - ?f45"/>
            <draw:equation draw:name="f47" draw:formula="?f46 * ?f0 / ?f8"/>
            <draw:equation draw:name="f48" draw:formula="?f47 - ?f1"/>
            <draw:equation draw:name="f49" draw:formula="?f42 - 10800"/>
            <draw:equation draw:name="f50" draw:formula="?f47 * ?f8"/>
            <draw:equation draw:name="f51" draw:formula="?f50 / ?f0"/>
            <draw:equation draw:name="f52" draw:formula="0 - ?f51"/>
            <draw:equation draw:name="f53" draw:formula="?f52 / ?f18"/>
            <draw:equation draw:name="f54" draw:formula="?f53 - 10"/>
            <draw:equation draw:name="f55" draw:formula="?f53 + 10"/>
            <draw:equation draw:name="f56" draw:formula="?f54 * ?f18"/>
            <draw:equation draw:name="f57" draw:formula="?f55 * ?f18"/>
            <draw:equation draw:name="f58" draw:formula="0 - ?f56"/>
            <draw:equation draw:name="f59" draw:formula="0 - ?f57"/>
            <draw:equation draw:name="f60" draw:formula="?f58 * ?f0"/>
            <draw:equation draw:name="f61" draw:formula="?f59 * ?f0"/>
            <draw:equation draw:name="f62" draw:formula="?f60 / ?f8"/>
            <draw:equation draw:name="f63" draw:formula="?f61 / ?f8"/>
            <draw:equation draw:name="f64" draw:formula="?f48 + ?f1"/>
            <draw:equation draw:name="f65" draw:formula="?f64 * ?f8 / ?f0"/>
            <draw:equation draw:name="f66" draw:formula="0 - ?f65"/>
            <draw:equation draw:name="f67" draw:formula="cos(?f66)"/>
            <draw:equation draw:name="f68" draw:formula="0 - ?f67"/>
            <draw:equation draw:name="f69" draw:formula="?f68"/>
            <draw:equation draw:name="f70" draw:formula="sin(?f66)"/>
            <draw:equation draw:name="f71" draw:formula="0 - ?f70"/>
            <draw:equation draw:name="f72" draw:formula="?f71"/>
            <draw:equation draw:name="f73" draw:formula="?f62 - ?f1"/>
            <draw:equation draw:name="f74" draw:formula="?f63 - ?f1"/>
            <draw:equation draw:name="f75" draw:formula="0 - ?f69"/>
            <draw:equation draw:name="f76" draw:formula="0 - ?f72"/>
            <draw:equation draw:name="f77" draw:formula="10800 * ?f75"/>
            <draw:equation draw:name="f78" draw:formula="10800 * ?f76"/>
            <draw:equation draw:name="f79" draw:formula="?f77 + 10800"/>
            <draw:equation draw:name="f80" draw:formula="?f78 + 10800"/>
            <draw:equation draw:name="f81" draw:formula="if(?f49, ?f21, ?f79)"/>
            <draw:equation draw:name="f82" draw:formula="if(?f49, ?f22, ?f80)"/>
            <draw:equation draw:name="f83" draw:formula="?f73 + ?f1"/>
            <draw:equation draw:name="f84" draw:formula="?f83 * ?f8 / ?f0"/>
            <draw:equation draw:name="f85" draw:formula="0 - ?f84"/>
            <draw:equation draw:name="f86" draw:formula="cos(?f85)"/>
            <draw:equation draw:name="f87" draw:formula="0 - ?f86"/>
            <draw:equation draw:name="f88" draw:formula="?f87"/>
            <draw:equation draw:name="f89" draw:formula="sin(?f85)"/>
            <draw:equation draw:name="f90" draw:formula="0 - ?f89"/>
            <draw:equation draw:name="f91" draw:formula="?f90"/>
            <draw:equation draw:name="f92" draw:formula="?f74 + ?f1"/>
            <draw:equation draw:name="f93" draw:formula="?f92 * ?f8 / ?f0"/>
            <draw:equation draw:name="f94" draw:formula="0 - ?f93"/>
            <draw:equation draw:name="f95" draw:formula="cos(?f94)"/>
            <draw:equation draw:name="f96" draw:formula="0 - ?f95"/>
            <draw:equation draw:name="f97" draw:formula="?f96"/>
            <draw:equation draw:name="f98" draw:formula="sin(?f94)"/>
            <draw:equation draw:name="f99" draw:formula="0 - ?f98"/>
            <draw:equation draw:name="f100" draw:formula="?f99"/>
            <draw:equation draw:name="f101" draw:formula="0 - ?f88"/>
            <draw:equation draw:name="f102" draw:formula="0 - ?f91"/>
            <draw:equation draw:name="f103" draw:formula="0 - ?f97"/>
            <draw:equation draw:name="f104" draw:formula="0 - ?f100"/>
            <draw:equation draw:name="f105" draw:formula="10800 * ?f101"/>
            <draw:equation draw:name="f106" draw:formula="10800 * ?f102"/>
            <draw:equation draw:name="f107" draw:formula="10800 * ?f103"/>
            <draw:equation draw:name="f108" draw:formula="10800 * ?f104"/>
            <draw:equation draw:name="f109" draw:formula="?f105 + 10800"/>
            <draw:equation draw:name="f110" draw:formula="?f106 + 10800"/>
            <draw:equation draw:name="f111" draw:formula="?f107 + 10800"/>
            <draw:equation draw:name="f112" draw:formula="?f108 + 10800"/>
            <draw:equation draw:name="f113" draw:formula="?f111 - ?f27"/>
            <draw:equation draw:name="f114" draw:formula="?f112 - ?f27"/>
            <draw:equation draw:name="f115" draw:formula="?f109 - ?f27"/>
            <draw:equation draw:name="f116" draw:formula="?f110 - ?f27"/>
            <draw:equation draw:name="f117" draw:formula="0 - ?f113"/>
            <draw:equation draw:name="f118" draw:formula="0 - ?f114"/>
            <draw:equation draw:name="f119" draw:formula="0 - ?f115"/>
            <draw:equation draw:name="f120" draw:formula="0 - ?f116"/>
            <draw:equation draw:name="f121" draw:formula="atan2(?f117, ?f118)"/>
            <draw:equation draw:name="f122" draw:formula="0 - ?f121"/>
            <draw:equation draw:name="f123" draw:formula="?f122 * ?f0 / ?f8"/>
            <draw:equation draw:name="f124" draw:formula="?f123 - ?f1"/>
            <draw:equation draw:name="f125" draw:formula="atan2(?f119, ?f120)"/>
            <draw:equation draw:name="f126" draw:formula="0 - ?f125"/>
            <draw:equation draw:name="f127" draw:formula="?f126 * ?f0 / ?f8"/>
            <draw:equation draw:name="f128" draw:formula="?f127 - ?f1"/>
            <draw:equation draw:name="f129" draw:formula="?f128 - ?f124"/>
            <draw:equation draw:name="f130" draw:formula="?f129 + ?f11"/>
            <draw:equation draw:name="f131" draw:formula="if(?f129, ?f129, ?f130)"/>
            <draw:equation draw:name="f132" draw:formula="?f124 + ?f1"/>
            <draw:equation draw:name="f133" draw:formula="?f132 * ?f8 / ?f0"/>
            <draw:equation draw:name="f134" draw:formula="0 - ?f133"/>
            <draw:equation draw:name="f135" draw:formula="sin(?f134)"/>
            <draw:equation draw:name="f136" draw:formula="0 - ?f135"/>
            <draw:equation draw:name="f137" draw:formula="?f136"/>
            <draw:equation draw:name="f138" draw:formula="cos(?f134)"/>
            <draw:equation draw:name="f139" draw:formula="0 - ?f138"/>
            <draw:equation draw:name="f140" draw:formula="?f139"/>
            <draw:equation draw:name="f141" draw:formula="0 - ?f137"/>
            <draw:equation draw:name="f142" draw:formula="0 - ?f140"/>
            <draw:equation draw:name="f143" draw:formula="?f23 * ?f141"/>
            <draw:equation draw:name="f144" draw:formula="?f23 * ?f142"/>
            <draw:equation draw:name="f145" draw:formula="?f143 * ?f143"/>
            <draw:equation draw:name="f146" draw:formula="?f144 * ?f144"/>
            <draw:equation draw:name="f147" draw:formula="?f145 + ?f146"/>
            <draw:equation draw:name="f148" draw:formula="sqrt(?f147)"/>
            <draw:equation draw:name="f149" draw:formula="?f28 / ?f148"/>
            <draw:equation draw:name="f150" draw:formula="?f141 * ?f149"/>
            <draw:equation draw:name="f151" draw:formula="?f142 * ?f149"/>
            <draw:equation draw:name="f152" draw:formula="?f27 - ?f150"/>
            <draw:equation draw:name="f153" draw:formula="?f27 - ?f151"/>
            <draw:equation draw:name="f154" draw:formula="$0 / ?f9"/>
            <draw:equation draw:name="f155" draw:formula="$1 / ?f10"/>
            <draw:equation draw:name="f156" draw:formula="21550000 - ?f131"/>
            <draw:equation draw:name="f157" draw:formula="if(?f156, ?f131, 21550000)"/>
            <draw:equation draw:name="f158" draw:formula="-21550000 - ?f157"/>
            <draw:equation draw:name="f159" draw:formula="if(?f158, -21550000, ?f157)"/>
            <draw:equation draw:name="f160" draw:formula="?f124 + ?f159"/>
            <draw:equation draw:name="f161" draw:formula="?f139 * ?f23"/>
            <draw:equation draw:name="f162" draw:formula="?f136 * ?f23"/>
            <draw:equation draw:name="f163" draw:formula="sqrt(?f161 * ?f161 + ?f162 * ?f162 + 0 * 0)"/>
            <draw:equation draw:name="f164" draw:formula="?f23 * ?f23 / ?f163"/>
            <draw:equation draw:name="f165" draw:formula="?f136 * ?f164"/>
            <draw:equation draw:name="f166" draw:formula="?f152 - ?f165"/>
            <draw:equation draw:name="f167" draw:formula="?f139 * ?f164"/>
            <draw:equation draw:name="f168" draw:formula="?f153 - ?f167"/>
            <draw:equation draw:name="f169" draw:formula="?f166 - ?f23"/>
            <draw:equation draw:name="f170" draw:formula="?f168 - ?f23"/>
            <draw:equation draw:name="f171" draw:formula="?f166 + ?f23"/>
            <draw:equation draw:name="f172" draw:formula="?f168 + ?f23"/>
            <draw:equation draw:name="f173" draw:formula="?f160 + ?f1"/>
            <draw:equation draw:name="f174" draw:formula="?f173 * ?f8 / ?f0"/>
            <draw:equation draw:name="f175" draw:formula="0 - ?f174"/>
            <draw:equation draw:name="f176" draw:formula="cos(?f175)"/>
            <draw:equation draw:name="f177" draw:formula="0 - ?f176"/>
            <draw:equation draw:name="f178" draw:formula="?f177 * ?f23"/>
            <draw:equation draw:name="f179" draw:formula="sin(?f175)"/>
            <draw:equation draw:name="f180" draw:formula="0 - ?f179"/>
            <draw:equation draw:name="f181" draw:formula="?f180 * ?f23"/>
            <draw:equation draw:name="f182" draw:formula="sqrt(?f178 * ?f178 + ?f181 * ?f181 + 0 * 0)"/>
            <draw:equation draw:name="f183" draw:formula="?f23 * ?f23 / ?f182"/>
            <draw:equation draw:name="f184" draw:formula="?f180 * ?f183"/>
            <draw:equation draw:name="f185" draw:formula="?f166 + ?f184"/>
            <draw:equation draw:name="f186" draw:formula="?f177 * ?f183"/>
            <draw:equation draw:name="f187" draw:formula="?f168 + ?f186"/>
            <draw:equation draw:name="f188" draw:formula="if(?f159, ?f152, ?f169)"/>
            <draw:equation draw:name="f189" draw:formula="if(?f159, ?f153, ?f170)"/>
            <draw:equation draw:name="f190" draw:formula="if(?f159, ?f152, ?f171)"/>
            <draw:equation draw:name="f191" draw:formula="if(?f159, ?f153, ?f172)"/>
            <draw:equation draw:name="f192" draw:formula="if(?f159, ?f169, ?f185)"/>
            <draw:equation draw:name="f193" draw:formula="if(?f159, ?f170, ?f187)"/>
            <draw:equation draw:name="f194" draw:formula="if(?f159, ?f171, ?f185)"/>
            <draw:equation draw:name="f195" draw:formula="if(?f159, ?f172, ?f187)"/>
            <draw:handle draw:handle-position="$0 $1" draw:handle-position-x="$0" draw:handle-position-y="$1" draw:handle-range-x-minimum="-2147483647" draw:handle-range-x-maximum="2147483647" draw:handle-range-y-minimum="-2147483647" draw:handle-range-y-maximum="2147483647"/>
          </draw:enhanced-geometry>
        </draw:custom-shape>
        <draw:frame draw:id="id224" draw:style-name="a1197" draw:name="TextBox 8" svg:x="8.67368in" svg:y="0.71579in" svg:width="2.21537in" svg:height="0.5722in">
          <draw:text-box>
            <text:p text:style-name="a1196" text:class-names="" text:cond-style-name=""><text:span text:style-name="a1195" text:class-names="">Not SI units!</text:span></text:p>
          </draw:text-box>
          <svg:title/>
          <svg:desc/>
        </draw:frame>
        <presentation:notes draw:style-name="a1203">
          <draw:frame draw:id="id225" draw:style-name="a1200" draw:name="Slide Number Placeholder 6" svg:x="4.81102in" svg:y="10.45in" svg:width="3.68858in" svg:height="0.54961in">
            <draw:text-box>
              <text:p text:style-name="a1199" text:class-names="" text:cond-style-name=""><text:span text:style-name="a1198" text:class-names=""><text:page-number style:num-format="1" text:fixed="false"/></text:span></text:p>
            </draw:text-box>
            <svg:title/>
            <svg:desc/>
          </draw:frame>
          <draw:page-thumbnail draw:page-number="12" svg:x="1.50174in" svg:y="0.83507in" svg:width="5.49653in" svg:height="4.125in" presentation:class="page" draw:id="id226" presentation:style-name="a1201" draw:name="Slide Image Placeholder 1">
            <svg:title/>
            <svg:desc/>
          </draw:page-thumbnail>
          <draw:frame draw:id="id227" presentation:style-name="a1202" draw:name="Notes Placeholder 2" svg:x="0.85in" svg:y="5.2248in" svg:width="6.79961in" svg:height="4.85118in" presentation:class="notes" presentation:placeholder="true">
            <draw:text-box/>
            <svg:title/>
            <svg:desc/>
          </draw:frame>
        </presentation:notes>
      </draw:page>
      <draw:page draw:name="Slide30" draw:style-name="a1204" draw:master-page-name="Master1-Layout7-blank-Blank" presentation:presentation-page-layout-name="Master1-PPL7" draw:id="Slide-285">
        <draw:frame draw:id="id228" draw:style-name="a1207" draw:name="Title 2" svg:x="0.55079in" svg:y="-0.13307in" svg:width="9.91772in" svg:height="1.28228in">
          <draw:text-box>
            <text:p text:style-name="a1206" text:class-names="" text:cond-style-name=""><text:span text:style-name="a1205" text:class-names="">Gaussian Units</text:span></text:p>
          </draw:text-box>
          <svg:title/>
          <svg:desc/>
        </draw:frame>
        <draw:frame draw:id="id229" draw:style-name="a1208" draw:name="Picture 3" svg:x="1.53091in" svg:y="1.23554in" svg:width="7.95901in" svg:height="5.79976in" style:rel-width="scale" style:rel-height="scale">
          <draw:image xlink:href="media/image33.emf" xlink:type="simple" xlink:show="embed" xlink:actuate="onLoad"/>
          <svg:title/>
          <svg:desc/>
        </draw:frame>
        <draw:frame draw:id="id230" draw:style-name="a1209" draw:name="Picture 4" svg:x="1.77302in" svg:y="1.75575in" svg:width="2.29015in" svg:height="2.65678in" style:rel-width="scale" style:rel-height="scale">
          <draw:image xlink:href="media/image34.jpeg" xlink:type="simple" xlink:show="embed" xlink:actuate="onLoad"/>
          <svg:title/>
          <svg:desc/>
        </draw:frame>
        <draw:frame draw:id="id231" draw:style-name="a1212" draw:name="Footer Placeholder 6" svg:x="2.75in" svg:y="7.53386in" svg:width="6in" svg:height="0.57008in">
          <draw:text-box>
            <text:p text:style-name="a1211" text:class-names="" text:cond-style-name=""><text:span text:style-name="a1210" text:class-names="">PHY 444 - Quantum Theory - Fall 2026</text:span></text:p>
          </draw:text-box>
          <svg:title/>
          <svg:desc/>
        </draw:frame>
        <draw:g draw:name="Group 7" draw:id="id232">
          <svg:title/>
          <svg:desc/>
          <draw:frame draw:id="id233" draw:style-name="a1213" draw:name="Object 6" svg:x="7.38651in" svg:y="4.57533in" svg:width="3.36111in" svg:height="0.87674in" style:rel-width="scale" style:rel-height="scale">
            <draw:object-ole draw:class-id="0002CE03-0000-0000-C000-000000000046" xlink:href="Object 6" xlink:type="simple" xlink:show="embed" xlink:actuate="onLoad"/>
            <draw:image xlink:href="ObjectReplacements/Object 6" xlink:type="simple" xlink:show="embed" xlink:actuate="onLoad"/>
            <svg:title/>
            <svg:desc/>
          </draw:frame>
          <draw:frame draw:id="id234" draw:style-name="a1214" draw:name="Object 6" svg:x="8.37323in" svg:y="5.5384in" svg:width="1.54167in" svg:height="0.625in" style:rel-width="scale" style:rel-height="scale">
            <draw:object-ole draw:class-id="0002CE03-0000-0000-C000-000000000046" xlink:href="Object 7" xlink:type="simple" xlink:show="embed" xlink:actuate="onLoad"/>
            <draw:image xlink:href="ObjectReplacements/Object 7" xlink:type="simple" xlink:show="embed" xlink:actuate="onLoad"/>
            <svg:title/>
            <svg:desc/>
          </draw:frame>
        </draw:g>
      </draw:page>
      <draw:page draw:name="Slide34" draw:style-name="a1215" draw:master-page-name="Master1-Layout6-titleOnly-Title-Only" presentation:presentation-page-layout-name="Master1-PPL6" draw:id="Slide-289">
        <draw:frame draw:id="id235" presentation:style-name="a1218" draw:name="Title 1" svg:x="0.55079in" svg:y="0.13173in" svg:width="9.91772in" svg:height="1.38071in" presentation:class="title" presentation:placeholder="false">
          <draw:text-box>
            <text:p text:style-name="a1217" text:class-names="" text:cond-style-name=""><text:span text:style-name="a1216" text:class-names="">From ChatGPT-5 - 2025</text:span></text:p>
          </draw:text-box>
          <svg:title/>
          <svg:desc/>
        </draw:frame>
        <draw:frame draw:id="id236" draw:style-name="a1219" draw:name="Picture 2" svg:x="5.08792in" svg:y="1.42719in" svg:width="5.95353in" svg:height="5.95353in" style:rel-width="scale" style:rel-height="scale">
          <draw:image xlink:href="media/image35.png" xlink:type="simple" xlink:show="embed" xlink:actuate="onLoad"/>
          <svg:title/>
          <svg:desc>Generated image</svg:desc>
        </draw:frame>
        <draw:frame draw:id="id237" draw:style-name="a1235" draw:name="TextBox 3" svg:x="0.55079in" svg:y="1.82259in" svg:width="4.13053in" svg:height="5.55371in">
          <draw:text-box>
            <text:p text:style-name="a1222" text:class-names="" text:cond-style-name=""><text:span text:style-name="a1220" text:class-names="">Prompt:<text:s text:c="1"/></text:span><text:span text:style-name="a1221" text:class-names="">Can you draw a cartoon based on the following?<text:s text:c="1"/></text:span></text:p>
            <text:p text:style-name="a1224" text:class-names="" text:cond-style-name=""><text:span text:style-name="a1223" text:class-names=""/></text:p>
            <text:p text:style-name="a1226" text:class-names="" text:cond-style-name=""><text:span text:style-name="a1225" text:class-names="">A scientist is shown with a complicated diagram of arrows and equations, trying to convert units between the two systems.<text:s text:c="1"/></text:span></text:p>
            <text:p text:style-name="a1228" text:class-names="" text:cond-style-name=""><text:span text:style-name="a1227" text:class-names=""/></text:p>
            <text:p text:style-name="a1230" text:class-names="" text:cond-style-name=""><text:span text:style-name="a1229" text:class-names="">They might be surrounded by frustrated-looking unit symbols, some in SI (m, kg, s, A) and some in Gaussian (cm, g, s, statcoulomb).<text:s text:c="1"/></text:span></text:p>
            <text:p text:style-name="a1232" text:class-names="" text:cond-style-name=""><text:span text:style-name="a1231" text:class-names=""/></text:p>
            <text:p text:style-name="a1234" text:class-names="" text:cond-style-name=""><text:span text:style-name="a1233" text:class-names="">The caption could be something like: "Lost in Translation: A Physicist's Guide to Unit Conversion". <text:s text:c="4"/><text:line-break/><text:line-break/> <text:s text:c="60"/>8/12/25</text:span></text:p>
          </draw:text-box>
          <svg:title/>
          <svg:desc/>
        </draw:frame>
        <draw:frame draw:id="id238" draw:style-name="a1238" draw:name="Footer Placeholder 6" svg:x="2.75in" svg:y="7.53386in" svg:width="6in" svg:height="0.57008in">
          <draw:text-box>
            <text:p text:style-name="a1237" text:class-names="" text:cond-style-name=""><text:span text:style-name="a1236" text:class-names="">PHY 444 - Quantum Theory - Fall 2026</text:span></text:p>
          </draw:text-box>
          <svg:title/>
          <svg:desc/>
        </draw:frame>
      </draw:page>
      <draw:page draw:name="Slide37" draw:style-name="a1239" draw:master-page-name="Master1-Layout6-titleOnly-Title-Only" presentation:presentation-page-layout-name="Master1-PPL6" draw:id="Slide-292">
        <draw:frame draw:id="id239" presentation:style-name="a1242" draw:name="Title 1" svg:x="0.55079in" svg:y="0.32953in" svg:width="9.91772in" svg:height="0.76937in" presentation:class="title" presentation:placeholder="false">
          <draw:text-box>
            <text:p text:style-name="a1241" text:class-names="" text:cond-style-name=""><text:span text:style-name="a1240" text:class-names="">What A Difference in a Year! – 8/18/2026</text:span></text:p>
          </draw:text-box>
          <svg:title/>
          <svg:desc/>
        </draw:frame>
        <draw:frame draw:id="id240" draw:style-name="a1243" draw:name="Picture 2" svg:x="1.49451in" svg:y="1.17568in" svg:width="8.24061in" svg:height="6.18046in" style:rel-width="scale" style:rel-height="scale">
          <draw:image xlink:href="media/image36.png" xlink:type="simple" xlink:show="embed" xlink:actuate="onLoad"/>
          <svg:title/>
          <svg:desc/>
        </draw:frame>
        <draw:frame draw:id="id241" draw:style-name="a1246" draw:name="Footer Placeholder 6" svg:x="2.75in" svg:y="7.53386in" svg:width="6in" svg:height="0.57008in">
          <draw:text-box>
            <text:p text:style-name="a1245" text:class-names="" text:cond-style-name=""><text:span text:style-name="a1244" text:class-names="">PHY 444 - Quantum Theory - Fall 2026</text:span></text:p>
          </draw:text-box>
          <svg:title/>
          <svg:desc/>
        </draw:frame>
      </draw:page>
      <draw:page draw:name="page15" draw:style-name="a1247" draw:master-page-name="Master1-Layout7-blank-Blank" presentation:presentation-page-layout-name="Master1-PPL7" draw:id="Slide-270">
        <draw:frame draw:id="id242" draw:style-name="a1248" draw:name="Picture 11" svg:x="0.10161in" svg:y="2.80037in" svg:width="2.60417in" svg:height="2.60417in" style:rel-width="scale" style:rel-height="scale">
          <draw:image xlink:href="media/image37.jpeg" xlink:type="simple" xlink:show="embed" xlink:actuate="onLoad"/>
          <svg:title/>
          <svg:desc>Arago spot - Wikipedia</svg:desc>
        </draw:frame>
        <draw:frame draw:id="id243" draw:style-name="a1251" draw:name="Slide Number Placeholder 2" svg:x="7.90079in" svg:y="7.53386in" svg:width="2.56732in" svg:height="0.57008in">
          <draw:text-box>
            <text:p text:style-name="a1250" text:class-names="" text:cond-style-name=""><text:span text:style-name="a1249" text:class-names=""><text:page-number style:num-format="1" text:fixed="false"/></text:span></text:p>
          </draw:text-box>
          <svg:title/>
          <svg:desc/>
        </draw:frame>
        <draw:frame draw:id="id244" presentation:style-name="a1254" draw:name="Title 1" svg:x="4.66166in" svg:y="-0.01794in" svg:width="3.38429in" svg:height="0.80781in" presentation:class="title" presentation:placeholder="false">
          <draw:text-box>
            <text:p text:style-name="a1253" text:class-names="" text:cond-style-name=""><text:span text:style-name="a1252" text:class-names="">WAVES</text:span></text:p>
          </draw:text-box>
          <svg:title/>
          <svg:desc/>
        </draw:frame>
        <draw:frame draw:id="id245" draw:style-name="a1255" draw:name="Picture 6" svg:x="0.10161in" svg:y="4.94288in" svg:width="5.33851in" svg:height="2.85694in" style:rel-width="scale" style:rel-height="scale">
          <draw:image xlink:href="media/image38.png" xlink:type="simple" xlink:show="embed" xlink:actuate="onLoad"/>
          <svg:title/>
          <svg:desc/>
        </draw:frame>
        <draw:frame draw:id="id246" draw:style-name="a1256" draw:name="Object 7" svg:x="7.15972in" svg:y="3.67708in" svg:width="0.125in" svg:height="0.19444in" style:rel-width="scale" style:rel-height="scale">
          <draw:object-ole draw:class-id="0002CE03-0000-0000-C000-000000000046" xlink:href="Object 8" xlink:type="simple" xlink:show="embed" xlink:actuate="onLoad"/>
          <draw:image xlink:href="ObjectReplacements/Object 8" xlink:type="simple" xlink:show="embed" xlink:actuate="onLoad"/>
          <svg:title/>
          <svg:desc/>
        </draw:frame>
        <draw:frame draw:id="id247" draw:style-name="a1257" draw:name="Object 8" svg:x="2.80117in" svg:y="3.45062in" svg:width="1.88312in" svg:height="0.84311in" style:rel-width="scale" style:rel-height="scale">
          <draw:object-ole draw:class-id="0002CE03-0000-0000-C000-000000000046" xlink:href="Object 9" xlink:type="simple" xlink:show="embed" xlink:actuate="onLoad"/>
          <draw:image xlink:href="ObjectReplacements/Object 9" xlink:type="simple" xlink:show="embed" xlink:actuate="onLoad"/>
          <svg:title/>
          <svg:desc/>
        </draw:frame>
        <draw:custom-shape svg:x="3.90955in" svg:y="0.59753in" svg:width="7.28825in" svg:height="4.91139in" draw:id="id248" draw:style-name="a1296" draw:name="Rectangle 9">
          <svg:title/>
          <svg:desc/>
          <text:p text:style-name="a1259" text:class-names="" text:cond-style-name=""><text:span text:style-name="a1258" text:class-names="">What are waves?</text:span></text:p>
          <text:list text:style-name="a1262">
            <text:list-item>
              <text:p text:style-name="a1261" text:class-names="" text:cond-style-name=""><text:span text:style-name="a1260" text:class-names="">Characteristics</text:span></text:p>
            </text:list-item>
          </text:list>
          <text:list text:style-name="a1265">
            <text:list-item>
              <text:p text:style-name="a1264" text:class-names="" text:cond-style-name=""><text:span text:style-name="a1263" text:class-names="">Wavelength, Frequency, Wave speed</text:span></text:p>
            </text:list-item>
          </text:list>
          <text:list text:style-name="a1268">
            <text:list-item>
              <text:p text:style-name="a1267" text:class-names="" text:cond-style-name=""><text:span text:style-name="a1266" text:class-names="">Behavior</text:span></text:p>
            </text:list-item>
          </text:list>
          <text:list text:style-name="a1271">
            <text:list-item>
              <text:p text:style-name="a1270" text:class-names="" text:cond-style-name=""><text:span text:style-name="a1269" text:class-names="">Superposition, Interference. Diffraction</text:span></text:p>
            </text:list-item>
          </text:list>
          <text:list text:style-name="a1275">
            <text:list-item>
              <text:p text:style-name="a1274" text:class-names="" text:cond-style-name=""><text:span text:style-name="a1272" text:class-names="">Thomas Young</text:span><text:span text:style-name="a1273" text:class-names="">, 1801, Double slit (Davisson-Germer, 1927)</text:span></text:p>
            </text:list-item>
          </text:list>
          <text:list text:style-name="a1283">
            <text:list-item>
              <text:p text:style-name="a1282" text:class-names="" text:cond-style-name=""><text:span text:style-name="a1276" text:class-names="">1819, the Académie des Sciences: <text:s text:c="1"/><text:line-break/>Topic for the biannual physics </text:span><text:span text:style-name="a1277" text:class-names="">Grand Prix</text:span><text:span text:style-name="a1278" text:class-names="">: Diffraction</text:span><text:span text:style-name="a1279" text:class-names="">.<text:line-break/>Committee: Arago, Poisson, Biot, and Laplace <text:line-break/>–<text:s text:c="1"/></text:span><text:span text:style-name="a1280" text:class-names="">proposed by corpuscular theorists</text:span><text:span text:style-name="a1281" text:class-names="">.<text:s text:c="1"/></text:span></text:p>
            </text:list-item>
          </text:list>
          <text:list text:style-name="a1291">
            <text:list-item>
              <text:p text:style-name="a1290" text:class-names="" text:cond-style-name=""><text:span text:style-name="a1284" text:class-names="">Augustin-Jean Fresnel<text:s text:c="1"/></text:span><text:span text:style-name="a1285" text:class-names="">used<text:s text:c="1"/></text:span><text:span text:style-name="a1286" text:class-names="">Huygen’s Principle</text:span><text:span text:style-name="a1287" text:class-names="">, 1678.<text:line-break/></text:span><text:span text:style-name="a1288" text:class-names="">Poisson did not believe light was a wave:<text:s text:c="1"/></text:span><text:span text:style-name="a1289" text:class-names="">Poisson Spot<text:s text:c="1"/></text:span></text:p>
            </text:list-item>
          </text:list>
          <text:list text:style-name="a1295">
            <text:list-item>
              <text:p text:style-name="a1294" text:class-names="" text:cond-style-name=""><text:span text:style-name="a1292" text:class-names=""><text:s text:c="10"/>Later – Airy, Stokes, Helmholtz, Kirchoff, and others. </text:span><text:span text:style-name="a1293" text:class-names=""/></text:p>
            </text:list-item>
          </text:list>
          <draw:enhanced-geometry xmlns:dr3d="urn:oasis:names:tc:opendocument:xmlns:dr3d:1.0" draw:type="non-primitive" svg:viewBox="0 0 21600 21600" draw:enhanced-path="M 0 0 L 21600 0 21600 21600 0 21600 Z N"/>
        </draw:custom-shape>
        <draw:frame draw:id="id249" draw:style-name="a1297" draw:name="Picture 10" svg:x="0.08537in" svg:y="0.0874in" svg:width="4.00539in" svg:height="3.00189in" style:rel-width="scale" style:rel-height="scale">
          <draw:image xlink:href="media/image39.png" xlink:type="simple" xlink:show="embed" xlink:actuate="onLoad"/>
          <svg:title/>
          <svg:desc/>
        </draw:frame>
        <draw:frame draw:id="id250" draw:style-name="a1298" draw:name="Picture 11" svg:x="6.74725in" svg:y="5.48654in" svg:width="3.25589in" svg:height="2.28997in" style:rel-width="scale" style:rel-height="scale">
          <draw:image xlink:href="media/image40.png" xlink:type="simple" xlink:show="embed" xlink:actuate="onLoad"/>
          <svg:title/>
          <svg:desc/>
        </draw:frame>
        <draw:frame draw:id="id251" draw:style-name="a1301" draw:name="Footer Placeholder 11" svg:x="2.75in" svg:y="7.79982in" svg:width="6in" svg:height="0.57008in">
          <draw:text-box>
            <text:p text:style-name="a1300" text:class-names="" text:cond-style-name=""><text:span text:style-name="a1299" text:class-names="">PHY 444 - Quantum Theory - Fall 2026</text:span></text:p>
          </draw:text-box>
          <svg:title/>
          <svg:desc/>
        </draw:frame>
        <draw:frame draw:id="id252" draw:style-name="a1302" draw:name="Picture 11" svg:x="9.18478in" svg:y="0.01467in" svg:width="1.77331in" svg:height="1.76976in" style:rel-width="scale" style:rel-height="scale">
          <draw:image xlink:href="media/image41.emf" xlink:type="simple" xlink:show="embed" xlink:actuate="onLoad"/>
          <svg:title/>
          <svg:desc/>
        </draw:frame>
        <presentation:notes draw:style-name="a1308">
          <draw:frame draw:id="id253" draw:style-name="a1305" draw:name="Slide Number Placeholder 6" svg:x="4.81102in" svg:y="10.45in" svg:width="3.68858in" svg:height="0.54961in">
            <draw:text-box>
              <text:p text:style-name="a1304" text:class-names="" text:cond-style-name=""><text:span text:style-name="a1303" text:class-names=""><text:page-number style:num-format="1" text:fixed="false"/></text:span></text:p>
            </draw:text-box>
            <svg:title/>
            <svg:desc/>
          </draw:frame>
          <draw:page-thumbnail draw:page-number="16" svg:x="1.50174in" svg:y="0.83507in" svg:width="5.49653in" svg:height="4.125in" presentation:class="page" draw:id="id254" presentation:style-name="a1306" draw:name="Slide Image Placeholder 1">
            <svg:title/>
            <svg:desc/>
          </draw:page-thumbnail>
          <draw:frame draw:id="id255" presentation:style-name="a1307" draw:name="Notes Placeholder 2" svg:x="0.85in" svg:y="5.2248in" svg:width="6.79961in" svg:height="4.95in" presentation:class="notes" presentation:placeholder="true">
            <draw:text-box/>
            <svg:title/>
            <svg:desc/>
          </draw:frame>
        </presentation:notes>
      </draw:page>
      <draw:page draw:name="page17" draw:style-name="a1309" draw:master-page-name="Master1-Layout7-blank-Blank" presentation:presentation-page-layout-name="Master1-PPL7" draw:id="Slide-272">
        <draw:frame draw:id="id256" draw:style-name="a1312" draw:name="Slide Number Placeholder 2" svg:x="7.90079in" svg:y="7.53386in" svg:width="2.56732in" svg:height="0.57008in">
          <draw:text-box>
            <text:p text:style-name="a1311" text:class-names="" text:cond-style-name=""><text:span text:style-name="a1310" text:class-names=""><text:page-number style:num-format="1" text:fixed="false"/></text:span></text:p>
          </draw:text-box>
          <svg:title/>
          <svg:desc/>
        </draw:frame>
        <draw:frame draw:id="id257" presentation:style-name="a1315" draw:name="Title 1" svg:x="3.15079in" svg:y="0.23401in" svg:width="4.80711in" svg:height="0.80781in" presentation:class="title" presentation:placeholder="false">
          <draw:text-box>
            <text:p text:style-name="a1314" text:class-names="" text:cond-style-name=""><text:span text:style-name="a1313" text:class-names="">Spectroscopy</text:span></text:p>
          </draw:text-box>
          <svg:title/>
          <svg:desc/>
        </draw:frame>
        <draw:frame draw:id="id258" presentation:style-name="a1346" draw:name="Text Placeholder 2" svg:x="0.07835in" svg:y="1.16465in" svg:width="4.80711in" svg:height="4.75025in" presentation:class="outline" presentation:placeholder="false">
          <draw:text-box>
            <text:list text:style-name="a1322">
              <text:list-item>
                <text:p text:style-name="a1321" text:class-names="" text:cond-style-name=""><text:span text:style-name="a1316" text:class-names="">Robert Bunsen and Gustav Kirchhoff<text:s text:c="1"/></text:span><text:span text:style-name="a1317" text:class-names="">developed the<text:s text:c="1"/></text:span><text:span text:style-name="a1318" text:class-names="">spectroscope,<text:s text:c="1"/></text:span><text:span text:style-name="a1319" text:class-names="">1859.</text:span><text:span text:style-name="a1320" text:class-names=""/></text:p>
              </text:list-item>
            </text:list>
            <text:list text:style-name="a1325">
              <text:list-item>
                <text:p text:style-name="a1324" text:class-names="" text:cond-style-name=""><text:span text:style-name="a1323" text:class-names="">Ionized gas gives off radiation</text:span></text:p>
              </text:list-item>
            </text:list>
            <text:list text:style-name="a1329">
              <text:list-item>
                <text:p text:style-name="a1328" text:class-names="" text:cond-style-name=""><text:span text:style-name="a1326" text:class-names=""><text:s text:c="1"/></text:span><text:span text:style-name="a1327" text:class-names="">Johann Balmer (1825-1898) - 1885</text:span></text:p>
              </text:list-item>
            </text:list>
            <text:list text:style-name="a1332">
              <text:list-item>
                <text:p text:style-name="a1331" text:class-names="" text:cond-style-name=""><text:span text:style-name="a1330" text:class-names=""><text:s text:c="7"/>Ångström’s Spectral Lines: Hydrogen<text:line-break/> <text:s text:c="6"/>410, <text:s text:c="1"/>434, 486, 656 nm</text:span></text:p>
              </text:list-item>
            </text:list>
            <text:list text:style-name="a1335">
              <text:list-item>
                <text:p text:style-name="a1334" text:class-names="" text:cond-style-name=""><text:span text:style-name="a1333" text:class-names=""><text:s text:c="7"/>Derived Empirical Formula:</text:span></text:p>
              </text:list-item>
            </text:list>
            <text:list text:style-name="a1338">
              <text:list-item>
                <text:p text:style-name="a1337" text:class-names="" text:cond-style-name=""><text:span text:style-name="a1336" text:class-names=""/></text:p>
              </text:list-item>
            </text:list>
            <text:list text:style-name="a1341">
              <text:list-item>
                <text:p text:style-name="a1340" text:class-names="" text:cond-style-name=""><text:span text:style-name="a1339" text:class-names=""><text:s text:c="7"/>Predicted 5th-7th lines</text:span></text:p>
              </text:list-item>
            </text:list>
            <text:list text:style-name="a1345">
              <text:list-item>
                <text:p text:style-name="a1344" text:class-names="" text:cond-style-name=""><text:span text:style-name="a1342" text:class-names=""><text:s text:c="1"/>Lyman Series (1906-1914), ultraviolet <text:s text:c="1"/><text:line-break/> Paschen Series (1908), infrared</text:span><text:span text:style-name="a1343" text:class-names=""><text:s text:c="1"/></text:span></text:p>
              </text:list-item>
            </text:list>
          </draw:text-box>
          <svg:title/>
          <svg:desc/>
        </draw:frame>
        <draw:frame draw:id="id259" draw:style-name="a1347" svg:x="4.96007in" svg:y="1.34412in" svg:width="5.72913in" svg:height="4.07165in" style:rel-width="scale" style:rel-height="scale">
          <draw:image xlink:href="media/image42.png" xlink:type="simple" xlink:show="embed" xlink:actuate="onLoad"/>
          <svg:title/>
          <svg:desc/>
        </draw:frame>
        <draw:frame draw:id="id260" draw:style-name="a1348" svg:x="0.31702in" svg:y="5.96274in" svg:width="5.52691in" svg:height="1.39405in" style:rel-width="scale" style:rel-height="scale">
          <draw:image xlink:href="media/image43.png" xlink:type="simple" xlink:show="embed" xlink:actuate="onLoad"/>
          <svg:title/>
          <svg:desc/>
        </draw:frame>
        <draw:frame draw:id="id261" draw:style-name="a1349" svg:x="6.49817in" svg:y="6.02716in" svg:width="3.77868in" svg:height="1.32964in" style:rel-width="scale" style:rel-height="scale">
          <draw:image xlink:href="media/image44.png" xlink:type="simple" xlink:show="embed" xlink:actuate="onLoad"/>
          <svg:title/>
          <svg:desc/>
        </draw:frame>
        <draw:frame draw:id="id262" draw:style-name="a1352" draw:name="Footer Placeholder 9" svg:x="2.75in" svg:y="7.53386in" svg:width="6in" svg:height="0.57008in">
          <draw:text-box>
            <text:p text:style-name="a1351" text:class-names="" text:cond-style-name=""><text:span text:style-name="a1350" text:class-names="">PHY 444 - Quantum Theory - Fall 2026</text:span></text:p>
          </draw:text-box>
          <svg:title/>
          <svg:desc/>
        </draw:frame>
        <draw:frame draw:id="id263" draw:style-name="a1353" draw:name="Object 8" svg:x="0.48636in" svg:y="3.93807in" svg:width="4.21875in" svg:height="0.71007in" style:rel-width="scale" style:rel-height="scale">
          <draw:object-ole draw:class-id="0002CE03-0000-0000-C000-000000000046" xlink:href="Object 10" xlink:type="simple" xlink:show="embed" xlink:actuate="onLoad"/>
          <draw:image xlink:href="ObjectReplacements/Object 10" xlink:type="simple" xlink:show="embed" xlink:actuate="onLoad"/>
          <svg:title/>
          <svg:desc/>
        </draw:frame>
        <presentation:notes draw:style-name="a1359">
          <draw:frame draw:id="id264" draw:style-name="a1356" draw:name="Slide Number Placeholder 6" svg:x="4.81102in" svg:y="10.45in" svg:width="3.68858in" svg:height="0.54961in">
            <draw:text-box>
              <text:p text:style-name="a1355" text:class-names="" text:cond-style-name=""><text:span text:style-name="a1354" text:class-names=""><text:page-number style:num-format="1" text:fixed="false"/></text:span></text:p>
            </draw:text-box>
            <svg:title/>
            <svg:desc/>
          </draw:frame>
          <draw:page-thumbnail draw:page-number="17" svg:x="1.50174in" svg:y="0.83507in" svg:width="5.49653in" svg:height="4.125in" presentation:class="page" draw:id="id265" presentation:style-name="a1357" draw:name="Slide Image Placeholder 1">
            <svg:title/>
            <svg:desc/>
          </draw:page-thumbnail>
          <draw:frame draw:id="id266" presentation:style-name="a1358" draw:name="Notes Placeholder 2" svg:x="0.85in" svg:y="5.2248in" svg:width="6.79961in" svg:height="4.95in" presentation:class="notes" presentation:placeholder="true">
            <draw:text-box/>
            <svg:title/>
            <svg:desc/>
          </draw:frame>
        </presentation:notes>
      </draw:page>
      <draw:page draw:name="page18" draw:style-name="a1360" draw:master-page-name="Master1-Layout7-blank-Blank" presentation:presentation-page-layout-name="Master1-PPL7" draw:id="Slide-273">
        <draw:frame draw:id="id267" draw:style-name="a1363" draw:name="Slide Number Placeholder 2" svg:x="7.90079in" svg:y="7.53386in" svg:width="2.56732in" svg:height="0.57008in">
          <draw:text-box>
            <text:p text:style-name="a1362" text:class-names="" text:cond-style-name=""><text:span text:style-name="a1361" text:class-names=""><text:page-number style:num-format="1" text:fixed="false"/></text:span></text:p>
          </draw:text-box>
          <svg:title/>
          <svg:desc/>
        </draw:frame>
        <draw:frame draw:id="id268" presentation:style-name="a1366" draw:name="Title 1" svg:x="0.55079in" svg:y="-0.26596in" svg:width="9.91772in" svg:height="1.38071in" presentation:class="title" presentation:placeholder="false">
          <draw:text-box>
            <text:p text:style-name="a1365" text:class-names="" text:cond-style-name=""><text:span text:style-name="a1364" text:class-names="">Laws of Thermodynamics</text:span></text:p>
          </draw:text-box>
          <svg:title/>
          <svg:desc/>
        </draw:frame>
        <draw:frame draw:id="id269" presentation:style-name="a1405" draw:name="Text Placeholder 2" svg:x="0.23583in" svg:y="1.08348in" svg:width="10.51417in" svg:height="6.3396in" presentation:class="outline" presentation:placeholder="false">
          <draw:text-box>
            <text:list text:style-name="a1376">
              <text:list-item>
                <text:p text:style-name="a1375" text:class-names="" text:cond-style-name=""><text:span text:style-name="a1367" text:class-names="">Engines:<text:s text:c="1"/></text:span><text:span text:style-name="a1368" text:class-names="">Carnot (1824), Clapeyron</text:span><text:span text:style-name="a1369" text:class-names=""><text:s text:c="1"/></text:span><text:span text:style-name="a1370" text:class-names="">– heat converted to work<text:s text:c="1"/></text:span><text:span text:style-name="a1371" text:class-names=""><text:line-break/>James Joule (1843):<text:s text:c="1"/></text:span><text:span text:style-name="a1372" text:class-names="">Mechanical Equivalent of Heat<text:line-break/></text:span><text:span text:style-name="a1373" text:class-names="">Second law:</text:span><text:span text:style-name="a1374" text:class-names=""><text:s text:c="1"/>Clausius, Thomson – “thermo-dynamics” -1850s<text:line-break/></text:span></text:p>
              </text:list-item>
            </text:list>
            <text:list text:style-name="a1379">
              <text:list-item>
                <text:p text:style-name="a1378" text:class-names="" text:cond-style-name=""><text:span text:style-name="a1377" text:class-names="">Laws of Thermodynamics</text:span></text:p>
              </text:list-item>
            </text:list>
            <text:list text:style-name="a1382">
              <text:list-item>
                <text:p text:style-name="a1381" text:class-names="" text:cond-style-name=""><text:span text:style-name="a1380" text:class-names="">1. Adding heat energy or doing work on a body increases internal energy.<text:line-break/>(Energy conservation)</text:span></text:p>
              </text:list-item>
            </text:list>
            <text:list text:style-name="a1385">
              <text:list-item>
                <text:p text:style-name="a1384" text:class-names="" text:cond-style-name=""><text:span text:style-name="a1383" text:class-names="">2. A body will not spontaneously get hotter.<text:line-break/>(Entropy and the Arrow of Time)<text:line-break/></text:span></text:p>
              </text:list-item>
            </text:list>
            <text:list text:style-name="a1390">
              <text:list-item>
                <text:p text:style-name="a1389" text:class-names="" text:cond-style-name=""><text:span text:style-name="a1386" text:class-names="">Joseph Stefan (1835-1893)</text:span><text:span text:style-name="a1387" text:class-names=""><text:s text:c="1"/>and<text:s text:c="1"/></text:span><text:span text:style-name="a1388" text:class-names="">Ludwig Boltzmann (1844-1906)</text:span></text:p>
              </text:list-item>
            </text:list>
            <text:list text:style-name="a1396">
              <text:list-item>
                <text:p text:style-name="a1395" text:class-names="" text:cond-style-name=""><text:span text:style-name="a1391" text:class-names=""><text:s text:c="3"/>Heated bodies Radiate - Stefan-Boltzmann Law</text:span><text:span text:style-name="a1392" text:class-names=""><text:line-break/>Radiation from blackbody proportional to T</text:span><text:span text:style-name="a1393" text:class-names="">4</text:span><text:span text:style-name="a1394" text:class-names="">.</text:span></text:p>
              </text:list-item>
            </text:list>
            <text:list text:style-name="a1401">
              <text:list-item>
                <text:p text:style-name="a1400" text:class-names="" text:cond-style-name=""><text:span text:style-name="a1397" text:class-names="">Maxwell-Boltzmann Statistical Mechanics<text:s text:c="1"/></text:span><text:span text:style-name="a1398" text:class-names="">–<text:s text:c="1"/></text:span><text:span text:style-name="a1399" text:class-names="">Bah Humbug!</text:span></text:p>
              </text:list-item>
            </text:list>
            <text:list text:style-name="a1404">
              <text:list-item>
                <text:p text:style-name="a1403" text:class-names="" text:cond-style-name=""><text:span text:style-name="a1402" text:class-names="">Energeticism (Helm, Ostwald) vs atomism (Boltzmann, Klein).</text:span></text:p>
              </text:list-item>
            </text:list>
          </draw:text-box>
          <svg:title/>
          <svg:desc/>
        </draw:frame>
        <draw:frame draw:id="id270" draw:style-name="a1406" draw:name="Object 5" svg:x="6.84615in" svg:y="5.90647in" svg:width="1.47777in" svg:height="0.43757in" style:rel-width="scale" style:rel-height="scale">
          <draw:object-ole draw:class-id="0002CE03-0000-0000-C000-000000000046" xlink:href="Object 11" xlink:type="simple" xlink:show="embed" xlink:actuate="onLoad"/>
          <draw:image xlink:href="ObjectReplacements/Object 11" xlink:type="simple" xlink:show="embed" xlink:actuate="onLoad"/>
          <svg:title/>
          <svg:desc/>
        </draw:frame>
        <draw:frame draw:id="id271" draw:style-name="a1409" draw:name="Footer Placeholder 7" svg:x="2.75in" svg:y="7.53386in" svg:width="6in" svg:height="0.57008in">
          <draw:text-box>
            <text:p text:style-name="a1408" text:class-names="" text:cond-style-name=""><text:span text:style-name="a1407" text:class-names="">PHY 444 - Quantum Theory - Fall 2026</text:span></text:p>
          </draw:text-box>
          <svg:title/>
          <svg:desc/>
        </draw:frame>
        <draw:frame draw:id="id272" draw:style-name="a1410" draw:name="Picture 6" svg:x="8.8475in" svg:y="0.77124in" svg:width="2.02133in" svg:height="2.40244in" style:rel-width="scale" style:rel-height="scale">
          <draw:image xlink:href="media/image45.png" xlink:type="simple" xlink:show="embed" xlink:actuate="onLoad"/>
          <svg:title/>
          <svg:desc/>
        </draw:frame>
        <draw:frame draw:id="id273" draw:style-name="a1411" draw:name="Picture 7" svg:x="8.8475in" svg:y="4.14463in" svg:width="2.02133in" svg:height="2.94506in" style:rel-width="scale" style:rel-height="scale">
          <draw:image xlink:href="media/image46.jpeg" xlink:type="simple" xlink:show="embed" xlink:actuate="onLoad"/>
          <svg:title/>
          <svg:desc>Adventures with Statistical Entropy | HYdrogen Properties for Energy Research (HYPER) Laboratory | Washington State University</svg:desc>
        </draw:frame>
        <draw:frame draw:id="id274" draw:style-name="a1414" draw:name="TextBox 9" svg:x="8.7912in" svg:y="7.08486in" svg:width="2.20879in" svg:height="0.33659in">
          <draw:text-box>
            <text:p text:style-name="a1413" text:class-names="" text:cond-style-name=""><text:span text:style-name="a1412" text:class-names=""><text:a xlink:href="https://www.atlasobscura.com/places/boltzmanns-grave" text:style-name="" text:visited-style-name="">See Boltzmann’s grave!</text:a></text:span></text:p>
          </draw:text-box>
          <svg:title/>
          <svg:desc/>
        </draw:frame>
        <draw:frame draw:id="id275" draw:style-name="a1415" draw:name="Object 10" svg:x="9.05495in" svg:y="3.76907in" svg:width="1.5783in" svg:height="0.40286in" style:rel-width="scale" style:rel-height="scale">
          <draw:object-ole draw:class-id="0002CE03-0000-0000-C000-000000000046" xlink:href="Object 12" xlink:type="simple" xlink:show="embed" xlink:actuate="onLoad"/>
          <draw:image xlink:href="ObjectReplacements/Object 12" xlink:type="simple" xlink:show="embed" xlink:actuate="onLoad"/>
          <svg:title/>
          <svg:desc/>
        </draw:frame>
        <presentation:notes draw:style-name="a1421">
          <draw:frame draw:id="id276" draw:style-name="a1418" draw:name="Slide Number Placeholder 6" svg:x="4.81102in" svg:y="10.45in" svg:width="3.68858in" svg:height="0.54961in">
            <draw:text-box>
              <text:p text:style-name="a1417" text:class-names="" text:cond-style-name=""><text:span text:style-name="a1416" text:class-names=""><text:page-number style:num-format="1" text:fixed="false"/></text:span></text:p>
            </draw:text-box>
            <svg:title/>
            <svg:desc/>
          </draw:frame>
          <draw:page-thumbnail draw:page-number="18" svg:x="1.50174in" svg:y="0.83507in" svg:width="5.49653in" svg:height="4.125in" presentation:class="page" draw:id="id277" presentation:style-name="a1419" draw:name="Slide Image Placeholder 1">
            <svg:title/>
            <svg:desc/>
          </draw:page-thumbnail>
          <draw:frame draw:id="id278" presentation:style-name="a1420" draw:name="Notes Placeholder 2" svg:x="0.85in" svg:y="5.2248in" svg:width="6.79961in" svg:height="4.95in" presentation:class="notes" presentation:placeholder="true">
            <draw:text-box/>
            <svg:title/>
            <svg:desc/>
          </draw:frame>
        </presentation:notes>
      </draw:page>
      <draw:page draw:name="page22" draw:style-name="a1422" draw:master-page-name="Master1-Layout7-blank-Blank" presentation:presentation-page-layout-name="Master1-PPL7" draw:id="Slide-277">
        <draw:frame draw:id="id279" draw:style-name="a1425" draw:name="Slide Number Placeholder 2" svg:x="7.90079in" svg:y="7.53386in" svg:width="2.56732in" svg:height="0.57008in">
          <draw:text-box>
            <text:p text:style-name="a1424" text:class-names="" text:cond-style-name=""><text:span text:style-name="a1423" text:class-names=""><text:page-number style:num-format="1" text:fixed="false"/></text:span></text:p>
          </draw:text-box>
          <svg:title/>
          <svg:desc/>
        </draw:frame>
        <draw:frame draw:id="id280" draw:style-name="a1426" svg:x="0.25273in" svg:y="2.19247in" svg:width="4.84963in" svg:height="3.44675in" style:rel-width="scale" style:rel-height="scale">
          <draw:image xlink:href="media/image47.png" xlink:type="simple" xlink:show="embed" xlink:actuate="onLoad"/>
          <svg:title/>
          <svg:desc/>
        </draw:frame>
        <draw:frame draw:id="id281" presentation:style-name="a1429" draw:name="Title 2" svg:x="0.55079in" svg:y="-0.23622in" svg:width="9.91772in" svg:height="1.3811in" presentation:class="title" presentation:placeholder="false">
          <draw:text-box>
            <text:p text:style-name="a1428" text:class-names="" text:cond-style-name=""><text:span text:style-name="a1427" text:class-names="">Blackbody Spectrum</text:span></text:p>
          </draw:text-box>
          <svg:title/>
          <svg:desc/>
        </draw:frame>
        <draw:frame draw:id="id282" presentation:style-name="a1444" draw:name="Text Placeholder 3" svg:x="0.23583in" svg:y="0.99836in" svg:width="10.78501in" svg:height="1.17006in" presentation:class="outline" presentation:placeholder="false">
          <draw:text-box>
            <text:list text:style-name="a1433">
              <text:list-item>
                <text:p text:style-name="a1432" text:class-names="" text:cond-style-name=""><text:span text:style-name="a1430" text:class-names="">Blackbody</text:span><text:span text:style-name="a1431" text:class-names=""><text:s text:c="1"/>- a theoretical object that absorbs 100% of the radiation that hits it.</text:span></text:p>
              </text:list-item>
            </text:list>
            <text:list text:style-name="a1443">
              <text:list-item>
                <text:p text:style-name="a1442" text:class-names="" text:cond-style-name=""><text:span text:style-name="a1434" text:class-names=""><text:s text:c="5"/>Wien's Law</text:span><text:span text:style-name="a1435" text:class-names=""><text:s text:c="1"/>(1896)<text:s text:c="1"/></text:span><text:span text:style-name="a1436" text:class-names="">NP 1911</text:span><text:span text:style-name="a1437" text:class-names=""><text:s text:c="2"/>and <text:s text:c="2"/></text:span><text:span text:style-name="a1438" text:class-names="">Rayleigh</text:span><text:span text:style-name="a1439" text:class-names=""><text:s text:c="1"/>NP 1904</text:span><text:span text:style-name="a1440" text:class-names=""><text:s text:c="1"/>- Jeans Law</text:span><text:span text:style-name="a1441" text:class-names=""><text:s text:c="1"/>(1900/1905)</text:span></text:p>
              </text:list-item>
            </text:list>
          </draw:text-box>
          <svg:title/>
          <svg:desc/>
        </draw:frame>
        <draw:frame draw:id="id283" draw:style-name="a1459" draw:name="TextBox 4" svg:x="0.66654in" svg:y="5.97458in" svg:width="9.92598in" svg:height="1.42742in">
          <draw:text-box>
            <text:p text:style-name="a1450" text:class-names="" text:cond-style-name=""><text:span text:style-name="a1445" text:class-names="">Ultraviolet (Rayleigh–Jeans)<text:s text:c="1"/></text:span><text:span text:style-name="a1446" text:class-names="">Catastrophe</text:span><text:span text:style-name="a1447" text:class-names=""><text:s text:c="1"/>“... when you turn on your toaster, you are instantly fried by a massive gamma ray burst, since your little blackbody toaster should<text:s text:c="1"/></text:span><text:span text:style-name="a1448" text:class-names="">emit infinite energy at the shortest wavelengths</text:span><text:span text:style-name="a1449" text:class-names="">.”</text:span></text:p>
            <text:p text:style-name="a1453" text:class-names="" text:cond-style-name=""><text:span text:style-name="a1451" text:class-names=""><text:s text:c="7"/><text:line-break/> <text:s text:c="4"/></text:span><text:span text:style-name="a1452" text:class-names="">For fixed T, monochromatic energy density becomes infinite at infinitely small wavelengths!</text:span></text:p>
            <text:p text:style-name="a1455" text:class-names="" text:cond-style-name=""><text:span text:style-name="a1454" text:class-names=""/></text:p>
            <text:p text:style-name="a1458" text:class-names="" text:cond-style-name=""><text:span text:style-name="a1456" text:class-names=""> </text:span><text:span text:style-name="a1457" text:class-names=""/></text:p>
          </draw:text-box>
          <svg:title/>
          <svg:desc/>
        </draw:frame>
        <draw:frame draw:id="id284" draw:style-name="a1460" svg:x="5.35789in" svg:y="2.23406in" svg:width="5.27445in" svg:height="3.46011in" style:rel-width="scale" style:rel-height="scale">
          <draw:image xlink:href="media/image48.png" xlink:type="simple" xlink:show="embed" xlink:actuate="onLoad"/>
          <svg:title/>
          <svg:desc/>
        </draw:frame>
        <draw:frame draw:id="id285" draw:style-name="a1463" draw:name="Footer Placeholder 9" svg:x="2.75in" svg:y="7.53386in" svg:width="6in" svg:height="0.57008in">
          <draw:text-box>
            <text:p text:style-name="a1462" text:class-names="" text:cond-style-name=""><text:span text:style-name="a1461" text:class-names="">PHY 444 - Quantum Theory - Fall 2026</text:span></text:p>
          </draw:text-box>
          <svg:title/>
          <svg:desc/>
        </draw:frame>
        <presentation:notes draw:style-name="a1469">
          <draw:frame draw:id="id286" draw:style-name="a1466" draw:name="Slide Number Placeholder 6" svg:x="4.81102in" svg:y="10.45in" svg:width="3.68858in" svg:height="0.54961in">
            <draw:text-box>
              <text:p text:style-name="a1465" text:class-names="" text:cond-style-name=""><text:span text:style-name="a1464" text:class-names=""><text:page-number style:num-format="1" text:fixed="false"/></text:span></text:p>
            </draw:text-box>
            <svg:title/>
            <svg:desc/>
          </draw:frame>
          <draw:page-thumbnail draw:page-number="19" svg:x="1.50174in" svg:y="0.83507in" svg:width="5.49653in" svg:height="4.125in" presentation:class="page" draw:id="id287" presentation:style-name="a1467" draw:name="Slide Image Placeholder 1">
            <svg:title/>
            <svg:desc/>
          </draw:page-thumbnail>
          <draw:frame draw:id="id288" presentation:style-name="a1468" draw:name="Notes Placeholder 2" svg:x="0.85in" svg:y="5.2248in" svg:width="6.79961in" svg:height="4.95in" presentation:class="notes" presentation:placeholder="true">
            <draw:text-box/>
            <svg:title/>
            <svg:desc/>
          </draw:frame>
        </presentation:notes>
      </draw:page>
      <draw:page draw:name="Slide33" draw:style-name="a1470" draw:master-page-name="Master1-Layout2-obj-Title-and-Content" presentation:presentation-page-layout-name="Master1-PPL2" draw:id="Slide-288">
        <draw:frame draw:id="id289" draw:style-name="a1473" draw:name="Footer Placeholder 6" svg:x="2.75in" svg:y="7.53386in" svg:width="6in" svg:height="0.57008in">
          <draw:text-box>
            <text:p text:style-name="a1472" text:class-names="" text:cond-style-name=""><text:span text:style-name="a1471" text:class-names="">PHY 444 - Quantum Theory - Fall 2026</text:span></text:p>
          </draw:text-box>
          <svg:title/>
          <svg:desc/>
        </draw:frame>
        <draw:frame draw:id="id290" draw:style-name="a1474" draw:name="Picture 4" svg:x="0.84615in" svg:y="0.24076in" svg:width="9.50435in" svg:height="7.12826in" style:rel-width="scale" style:rel-height="scale">
          <draw:image xlink:href="media/image49.png" xlink:type="simple" xlink:show="embed" xlink:actuate="onLoad"/>
          <svg:title/>
          <svg:desc/>
        </draw:frame>
      </draw:page>
      <draw:page draw:name="page19" draw:style-name="a1475" draw:master-page-name="Master1-Layout7-blank-Blank" presentation:presentation-page-layout-name="Master1-PPL7" draw:id="Slide-274">
        <draw:frame draw:id="id291" draw:style-name="a1478" draw:name="Slide Number Placeholder 2" svg:x="7.90079in" svg:y="7.53386in" svg:width="2.56732in" svg:height="0.57008in">
          <draw:text-box>
            <text:p text:style-name="a1477" text:class-names="" text:cond-style-name=""><text:span text:style-name="a1476" text:class-names=""><text:page-number style:num-format="1" text:fixed="false"/></text:span></text:p>
          </draw:text-box>
          <svg:title/>
          <svg:desc/>
        </draw:frame>
        <draw:frame draw:id="id292" presentation:style-name="a1481" draw:name="Subtitle 1" svg:x="0.70934in" svg:y="2.91914in" svg:width="10.02802in" svg:height="0.924in" presentation:class="subtitle" presentation:placeholder="false">
          <draw:text-box>
            <text:p text:style-name="a1480" text:class-names="" text:cond-style-name=""><text:span text:style-name="a1479" text:class-names="">This is not your grandfather's physics</text:span></text:p>
          </draw:text-box>
          <svg:title/>
          <svg:desc/>
        </draw:frame>
        <draw:frame draw:id="id293" draw:style-name="a1482" svg:x="0.37765in" svg:y="3.82892in" svg:width="2.32099in" svg:height="3.36618in" style:rel-width="scale" style:rel-height="scale">
          <draw:image xlink:href="media/image50.png" xlink:type="simple" xlink:show="embed" xlink:actuate="onLoad"/>
          <svg:title/>
          <svg:desc/>
        </draw:frame>
        <draw:frame draw:id="id294" draw:style-name="a1483" draw:name="Picture 5" svg:x="1.3508in" svg:y="0.01684in" svg:width="6.80662in" svg:height="2.26887in" style:rel-width="scale" style:rel-height="scale">
          <draw:image xlink:href="media/image51.jpg" xlink:type="simple" xlink:show="embed" xlink:actuate="onLoad"/>
          <svg:title/>
          <svg:desc/>
        </draw:frame>
        <draw:frame draw:id="id295" draw:style-name="a1484" draw:name="Object 6" svg:x="0.42105in" svg:y="2.29714in" svg:width="2.62179in" svg:height="0.89867in" style:rel-width="scale" style:rel-height="scale">
          <draw:object-ole draw:class-id="0002CE03-0000-0000-C000-000000000046" xlink:href="Object 13" xlink:type="simple" xlink:show="embed" xlink:actuate="onLoad"/>
          <draw:image xlink:href="ObjectReplacements/Object 13" xlink:type="simple" xlink:show="embed" xlink:actuate="onLoad"/>
          <svg:title/>
          <svg:desc/>
        </draw:frame>
        <draw:frame draw:id="id296" draw:style-name="a1485" draw:name="Object 7" svg:x="7.45226in" svg:y="2.28383in" svg:width="3.15985in" svg:height="0.89867in" style:rel-width="scale" style:rel-height="scale">
          <draw:object-ole draw:class-id="0002CE03-0000-0000-C000-000000000046" xlink:href="Object 14" xlink:type="simple" xlink:show="embed" xlink:actuate="onLoad"/>
          <draw:image xlink:href="ObjectReplacements/Object 14" xlink:type="simple" xlink:show="embed" xlink:actuate="onLoad"/>
          <svg:title/>
          <svg:desc/>
        </draw:frame>
        <draw:frame draw:id="id297" draw:style-name="a1486" draw:name="Object 8" svg:x="0.31389in" svg:y="7.30905in" svg:width="3.1557in" svg:height="0.68064in" style:rel-width="scale" style:rel-height="scale">
          <draw:object-ole draw:class-id="0002CE03-0000-0000-C000-000000000046" xlink:href="Object 15" xlink:type="simple" xlink:show="embed" xlink:actuate="onLoad"/>
          <draw:image xlink:href="ObjectReplacements/Object 15" xlink:type="simple" xlink:show="embed" xlink:actuate="onLoad"/>
          <svg:title/>
          <svg:desc/>
        </draw:frame>
        <draw:frame draw:id="id298" draw:style-name="a1487" draw:name="Picture 9" svg:x="2.84789in" svg:y="3.77629in" svg:width="4.62552in" svg:height="3.37756in" style:rel-width="scale" style:rel-height="scale">
          <draw:image xlink:href="media/image52.emf" xlink:type="simple" xlink:show="embed" xlink:actuate="onLoad"/>
          <svg:title/>
          <svg:desc/>
        </draw:frame>
        <draw:frame draw:id="id299" draw:style-name="a1488" draw:name="Object 11" svg:x="8.3413in" svg:y="7.19981in" svg:width="1.45828in" svg:height="0.90413in" style:rel-width="scale" style:rel-height="scale">
          <draw:object-ole draw:class-id="0002CE03-0000-0000-C000-000000000046" xlink:href="Object 16" xlink:type="simple" xlink:show="embed" xlink:actuate="onLoad"/>
          <draw:image xlink:href="ObjectReplacements/Object 16" xlink:type="simple" xlink:show="embed" xlink:actuate="onLoad"/>
          <svg:title/>
          <svg:desc/>
        </draw:frame>
        <draw:frame draw:id="id300" draw:style-name="a1491" draw:name="Footer Placeholder 13" svg:x="2.75in" svg:y="7.53386in" svg:width="6in" svg:height="0.57008in">
          <draw:text-box>
            <text:p text:style-name="a1490" text:class-names="" text:cond-style-name=""><text:span text:style-name="a1489" text:class-names="">PHY 444 - Quantum Theory - Fall 2026</text:span></text:p>
          </draw:text-box>
          <svg:title/>
          <svg:desc/>
        </draw:frame>
        <draw:frame draw:id="id301" draw:style-name="a1492" draw:name="Picture 4" svg:x="7.53279in" svg:y="3.7538in" svg:width="3.41336in" svg:height="3.41336in" style:rel-width="scale" style:rel-height="scale">
          <draw:image xlink:href="media/image53.png" xlink:type="simple" xlink:show="embed" xlink:actuate="onLoad"/>
          <svg:title/>
          <svg:desc>From Passion to Opportunity: How the Womanium Quantum Scholarship Event  Fueled My Quantum Computing Path - Part 2</svg:desc>
        </draw:frame>
        <draw:frame draw:id="id302" draw:style-name="a1493" draw:name="Picture 6" svg:x="8.07146in" svg:y="0.00586in" svg:width="2.29889in" svg:height="2.29889in" style:rel-width="scale" style:rel-height="scale">
          <draw:image xlink:href="media/image54.jpeg" xlink:type="simple" xlink:show="embed" xlink:actuate="onLoad"/>
          <svg:title/>
          <svg:desc>Scientific.Net - Publisher in Materials Science &amp; Engineering - Father of  nuclear physics, Ernest Rutherford is considered as one of the most  illustrious scientists of all time. Ernest Rutherford discovered alpha and</svg:desc>
        </draw:frame>
        <presentation:notes draw:style-name="a1499">
          <draw:frame draw:id="id303" draw:style-name="a1496" draw:name="Slide Number Placeholder 6" svg:x="4.81102in" svg:y="10.45in" svg:width="3.68858in" svg:height="0.54961in">
            <draw:text-box>
              <text:p text:style-name="a1495" text:class-names="" text:cond-style-name=""><text:span text:style-name="a1494" text:class-names=""><text:page-number style:num-format="1" text:fixed="false"/></text:span></text:p>
            </draw:text-box>
            <svg:title/>
            <svg:desc/>
          </draw:frame>
          <draw:page-thumbnail draw:page-number="21" svg:x="1.50174in" svg:y="0.83507in" svg:width="5.49653in" svg:height="4.125in" presentation:class="page" draw:id="id304" presentation:style-name="a1497" draw:name="Slide Image Placeholder 1">
            <svg:title/>
            <svg:desc/>
          </draw:page-thumbnail>
          <draw:frame draw:id="id305" presentation:style-name="a1498" draw:name="Notes Placeholder 2" svg:x="0.85in" svg:y="5.2248in" svg:width="6.79961in" svg:height="4.85118in" presentation:class="notes" presentation:placeholder="true">
            <draw:text-box/>
            <svg:title/>
            <svg:desc/>
          </draw:frame>
        </presentation:notes>
      </draw:page>
      <draw:page draw:name="page20" draw:style-name="a1500" draw:master-page-name="Master1-Layout7-blank-Blank" presentation:presentation-page-layout-name="Master1-PPL7" draw:id="Slide-275">
        <draw:frame draw:id="id306" draw:style-name="a1503" draw:name="Slide Number Placeholder 2" svg:x="9.79168in" svg:y="7.53386in" svg:width="0.67643in" svg:height="0.57008in">
          <draw:text-box>
            <text:p text:style-name="a1502" text:class-names="" text:cond-style-name=""><text:span text:style-name="a1501" text:class-names=""><text:page-number style:num-format="1" text:fixed="false"/></text:span></text:p>
          </draw:text-box>
          <svg:title/>
          <svg:desc/>
        </draw:frame>
        <draw:frame draw:id="id307" presentation:style-name="a1506" draw:name="Title 1" svg:x="0.55079in" svg:y="-0.15748in" svg:width="9.91772in" svg:height="1.3811in" presentation:class="title" presentation:placeholder="false">
          <draw:text-box>
            <text:p text:style-name="a1505" text:class-names="" text:cond-style-name=""><text:span text:style-name="a1504" text:class-names="">Physics Revolutions</text:span></text:p>
          </draw:text-box>
          <svg:title/>
          <svg:desc/>
        </draw:frame>
        <draw:frame draw:id="id308" presentation:style-name="a1519" draw:name="Text Placeholder 3" svg:x="0.17605in" svg:y="1.44119in" svg:width="8.29134in" svg:height="2.52538in" presentation:class="outline" presentation:placeholder="false">
          <draw:text-box>
            <text:list text:style-name="a1518">
              <text:list-item>
                <text:p text:style-name="a1517" text:class-names="" text:cond-style-name=""><text:span text:style-name="a1507" text:class-names="">Albert A. Michelson</text:span><text:span text:style-name="a1508" text:class-names="">,</text:span><text:span text:style-name="a1509" text:class-names=""><text:s text:c="1"/></text:span><text:span text:style-name="a1510" text:class-names="">NP 1907</text:span><text:span text:style-name="a1511" text:class-names=""><text:s text:c="1"/></text:span><text:span text:style-name="a1512" text:class-names="">(1852 – 1931)<text:line-break/></text:span><text:span text:style-name="a1513" text:class-names=""><text:s text:c="2"/></text:span><text:span text:style-name="a1514" text:class-names=""><text:line-break/></text:span><text:span text:style-name="a1515" text:class-names="">“it seems probable that most of the grand underlying principles have been firmly established and that further advances are to be sought chiefly in the rigorous application of these principles .”<text:s text:c="1"/></text:span><text:span text:style-name="a1516" text:class-names="">- 1894</text:span></text:p>
              </text:list-item>
            </text:list>
          </draw:text-box>
          <svg:title/>
          <svg:desc/>
        </draw:frame>
        <draw:g draw:name="Group 9" draw:id="id309">
          <svg:title/>
          <svg:desc/>
          <draw:frame draw:id="id314" draw:style-name="a1540" draw:name="TextBox 4" svg:x="2.58389in" svg:y="4.20575in" svg:width="7.20779in" svg:height="0.88551in">
            <draw:text-box>
              <text:p text:style-name="a1539" text:class-names="" text:cond-style-name=""><text:span text:style-name="a1532" text:class-names="">1897<text:s text:c="1"/></text:span><text:span text:style-name="a1533" text:class-names="">Joseph (J.J.) Thomson</text:span><text:span text:style-name="a1534" text:class-names=""><text:s text:c="1"/>measures electron,</text:span><text:span text:style-name="a1535" text:class-names=""><text:s text:c="1"/>NP 1906</text:span><text:span text:style-name="a1536" text:class-names=""><text:s text:c="1"/><text:line-break/> <text:s text:c="12"/></text:span><text:span text:style-name="a1537" text:class-names="">“plum-pudding” model of atom”</text:span><text:span text:style-name="a1538" text:class-names=""><text:line-break/></text:span></text:p>
            </draw:text-box>
            <svg:title/>
            <svg:desc/>
          </draw:frame>
          <draw:frame draw:id="id315" draw:style-name="a1541" svg:x="0.3187in" svg:y="4.48531in" svg:width="1.8748in" svg:height="2.15591in" style:rel-width="scale" style:rel-height="scale">
            <draw:image xlink:href="media/image55.png" xlink:type="simple" xlink:show="embed" xlink:actuate="onLoad"/>
            <svg:title/>
            <svg:desc/>
          </draw:frame>
          <draw:frame draw:id="id316" draw:style-name="a1542" draw:name="Picture 2" svg:x="3.6779in" svg:y="5.23412in" svg:width="3.99885in" svg:height="1.55955in" style:rel-width="scale" style:rel-height="scale">
            <draw:image xlink:href="media/image56.jpeg" xlink:type="simple" xlink:show="embed" xlink:actuate="onLoad"/>
            <svg:title/>
            <svg:desc>Plum pudding and Thomson's plum pudding model</svg:desc>
          </draw:frame>
        </draw:g>
        <draw:frame draw:id="id310" draw:style-name="a1522" draw:name="Footer Placeholder 10" svg:x="2.75in" svg:y="7.53386in" svg:width="6in" svg:height="0.57008in">
          <draw:text-box>
            <text:p text:style-name="a1521" text:class-names="" text:cond-style-name=""><text:span text:style-name="a1520" text:class-names="">PHY 444 - Quantum Theory - Fall 2025</text:span></text:p>
          </draw:text-box>
          <svg:title/>
          <svg:desc/>
        </draw:frame>
        <draw:frame draw:id="id311" draw:style-name="a1523" draw:name="Picture 2" svg:x="8.57292in" svg:y="0.98979in" svg:width="2.29167in" svg:height="3.21875in" style:rel-width="scale" style:rel-height="scale">
          <draw:image xlink:href="media/image57.jpeg" xlink:type="simple" xlink:show="embed" xlink:actuate="onLoad"/>
          <svg:title/>
          <svg:desc>https://upload.wikimedia.org/wikipedia/commons/thumb/9/9e/Albert_Abraham_Michelson2.jpg/220px-Albert_Abraham_Michelson2.jpg</svg:desc>
        </draw:frame>
        <draw:frame draw:id="id312" draw:style-name="a1524" draw:name="Picture 2" svg:x="8.22411in" svg:y="6.5059in" svg:width="1.77637in" svg:height="1.74794in" style:rel-width="scale" style:rel-height="scale">
          <draw:image xlink:href="media/image58.png" xlink:type="simple" xlink:show="embed" xlink:actuate="onLoad"/>
          <svg:title/>
          <svg:desc>A golden medallion with an embossed image of Alfred Nobel facing left in profile. To the left of the man is the text "ALFR•" then "NOBEL", and on the right, the text (smaller) "NAT•" then "MDCCCXXXIII" above, followed by (smaller) "OB•" then "MDCCCXCVI" below.</svg:desc>
        </draw:frame>
        <draw:frame draw:id="id313" draw:style-name="a1531" draw:name="TextBox 11" svg:x="0.53641in" svg:y="6.94008in" svg:width="7.66849in" svg:height="0.5722in">
          <draw:text-box>
            <text:p text:style-name="a1530" text:class-names="" text:cond-style-name=""><text:span text:style-name="a1525" text:class-names="">1901 - Nobel Prizes covered five fields: physics, chemistry, physiology or medicine, literature, and peace. <text:s text:c="1"/>1968 -<text:s text:c="1"/></text:span><text:span text:style-name="a1526" text:class-names="">Economic Sciences<text:s text:c="1"/></text:span><text:span text:style-name="a1527" text:class-names=""> </text:span><text:span text:style-name="a1528" text:class-names=""><text:a xlink:href="https://www.nobelprize.org/prizes/physics/" text:style-name="" text:visited-style-name="">Tuesday, 6 October, 11:45 CEST</text:a></text:span><text:span text:style-name="a1529" text:class-names=""/></text:p>
          </draw:text-box>
          <svg:title/>
          <svg:desc/>
        </draw:frame>
        <presentation:notes draw:style-name="a1548">
          <draw:frame draw:id="id317" draw:style-name="a1545" draw:name="Slide Number Placeholder 6" svg:x="4.81102in" svg:y="10.45in" svg:width="3.68858in" svg:height="0.54961in">
            <draw:text-box>
              <text:p text:style-name="a1544" text:class-names="" text:cond-style-name=""><text:span text:style-name="a1543" text:class-names=""><text:page-number style:num-format="1" text:fixed="false"/></text:span></text:p>
            </draw:text-box>
            <svg:title/>
            <svg:desc/>
          </draw:frame>
          <draw:page-thumbnail draw:page-number="22" svg:x="1.50174in" svg:y="0.83507in" svg:width="5.49653in" svg:height="4.125in" presentation:class="page" draw:id="id318" presentation:style-name="a1546" draw:name="Slide Image Placeholder 1">
            <svg:title/>
            <svg:desc/>
          </draw:page-thumbnail>
          <draw:frame draw:id="id319" presentation:style-name="a1547" draw:name="Notes Placeholder 2" svg:x="0.85in" svg:y="5.2248in" svg:width="6.79961in" svg:height="4.95in" presentation:class="notes" presentation:placeholder="true">
            <draw:text-box/>
            <svg:title/>
            <svg:desc/>
          </draw:frame>
        </presentation:notes>
      </draw:page>
      <draw:page draw:name="page21" draw:style-name="a1549" draw:master-page-name="Master1-Layout7-blank-Blank" presentation:presentation-page-layout-name="Master1-PPL7" draw:id="Slide-276">
        <draw:frame draw:id="id320" draw:style-name="a1552" draw:name="Slide Number Placeholder 2" svg:x="7.90079in" svg:y="7.53386in" svg:width="2.56732in" svg:height="0.57008in">
          <draw:text-box>
            <text:p text:style-name="a1551" text:class-names="" text:cond-style-name=""><text:span text:style-name="a1550" text:class-names=""><text:page-number style:num-format="1" text:fixed="false"/></text:span></text:p>
          </draw:text-box>
          <svg:title/>
          <svg:desc/>
        </draw:frame>
        <draw:frame draw:id="id321" presentation:style-name="a1555" draw:name="Title 1" svg:x="0.00197in" svg:y="-0.01923in" svg:width="8.1437in" svg:height="0.98794in" presentation:class="title" presentation:placeholder="false">
          <draw:text-box>
            <text:p text:style-name="a1554" text:class-names="" text:cond-style-name=""><text:span text:style-name="a1553" text:class-names="">Radioactivity and the Atom</text:span></text:p>
          </draw:text-box>
          <svg:title/>
          <svg:desc/>
        </draw:frame>
        <draw:frame draw:id="id322" presentation:style-name="a1632" draw:name="Text Placeholder 2" svg:x="0.30869in" svg:y="1.06004in" svg:width="8.44921in" svg:height="6.81315in" presentation:class="outline" presentation:placeholder="false">
          <draw:text-box>
            <text:list text:style-name="a1562">
              <text:list-item>
                <text:p text:style-name="a1561" text:class-names="" text:cond-style-name=""><text:span text:style-name="a1556" text:class-names="">1892 -<text:s text:c="1"/></text:span><text:span text:style-name="a1557" text:class-names="">Cathode ray tube,<text:s text:c="1"/></text:span><text:span text:style-name="a1558" text:class-names="">Philipp Lenard</text:span><text:span text:style-name="a1559" text:class-names=""><text:s text:c="1"/>NP 1905</text:span><text:span text:style-name="a1560" text:class-names=""/></text:p>
              </text:list-item>
            </text:list>
            <text:list text:style-name="a1570">
              <text:list-item>
                <text:p text:style-name="a1569" text:class-names="" text:cond-style-name=""><text:span text:style-name="a1563" text:class-names="">1895 - Wilhelm Röntgen discovers<text:s text:c="1"/></text:span><text:span text:style-name="a1564" text:class-names="">X-rays</text:span><text:span text:style-name="a1565" text:class-names="">.<text:s text:c="1"/></text:span><text:span text:style-name="a1566" text:class-names="">NP 1901</text:span><text:span text:style-name="a1567" text:class-names="">,<text:s text:c="1"/></text:span><text:span text:style-name="a1568" text:class-names=""/></text:p>
              </text:list-item>
            </text:list>
            <text:list text:style-name="a1577">
              <text:list-item>
                <text:p text:style-name="a1576" text:class-names="" text:cond-style-name=""><text:span text:style-name="a1571" text:class-names="">1896 -<text:s text:c="1"/></text:span><text:span text:style-name="a1572" text:class-names="">Henri Becquerel discovers<text:s text:c="1"/></text:span><text:span text:style-name="a1573" text:class-names="">radioactivity<text:s text:c="1"/></text:span><text:span text:style-name="a1574" text:class-names="">NP 1903</text:span><text:span text:style-name="a1575" text:class-names=""/></text:p>
              </text:list-item>
            </text:list>
            <text:list text:style-name="a1583">
              <text:list-item>
                <text:p text:style-name="a1582" text:class-names="" text:cond-style-name=""><text:span text:style-name="a1578" text:class-names="">1897 - J.J. Thomson discovers the<text:s text:c="1"/></text:span><text:span text:style-name="a1579" text:class-names="">electron<text:s text:c="1"/></text:span><text:span text:style-name="a1580" text:class-names="">NP 1906</text:span><text:span text:style-name="a1581" text:class-names="">.</text:span></text:p>
              </text:list-item>
            </text:list>
            <text:list text:style-name="a1589">
              <text:list-item>
                <text:p text:style-name="a1588" text:class-names="" text:cond-style-name=""><text:span text:style-name="a1584" text:class-names="">1898 - Marie and Pierre Curie discover the first radioactive elements: <text:s text:c="1"/><text:line-break/> <text:s text:c="8"/></text:span><text:span text:style-name="a1585" text:class-names="">radium and polonium<text:s text:c="1"/></text:span><text:span text:style-name="a1586" text:class-names="">NP 1903</text:span><text:span text:style-name="a1587" text:class-names="">.</text:span></text:p>
              </text:list-item>
            </text:list>
            <text:list text:style-name="a1592">
              <text:list-item>
                <text:p text:style-name="a1591" text:class-names="" text:cond-style-name=""><text:span text:style-name="a1590" text:class-names="">__________________________________________________________________________________________________________________________________________________</text:span></text:p>
              </text:list-item>
            </text:list>
            <text:list text:style-name="a1598">
              <text:list-item>
                <text:p text:style-name="a1597" text:class-names="" text:cond-style-name=""><text:span text:style-name="a1593" text:class-names="">1899 - Ernest Rutherford divided radiation into<text:s text:c="1"/></text:span><text:span text:style-name="a1594" text:class-names="">alpha and beta rays</text:span><text:span text:style-name="a1595" text:class-names=""><text:s text:c="1"/>NP 1908</text:span><text:span text:style-name="a1596" text:class-names="">.</text:span></text:p>
              </text:list-item>
            </text:list>
            <text:list text:style-name="a1603">
              <text:list-item>
                <text:p text:style-name="a1602" text:class-names="" text:cond-style-name=""><text:span text:style-name="a1599" text:class-names="">1900 - Pierre Curie observes<text:s text:c="1"/></text:span><text:span text:style-name="a1600" text:class-names="">gamma rays</text:span><text:span text:style-name="a1601" text:class-names="">.</text:span></text:p>
              </text:list-item>
            </text:list>
            <text:list text:style-name="a1607">
              <text:list-item>
                <text:p text:style-name="a1606" text:class-names="" text:cond-style-name=""><text:span text:style-name="a1604" text:class-names="">1911 - Ernest Rutherford discovers the<text:s text:c="1"/></text:span><text:span text:style-name="a1605" text:class-names="">atomic nucleus</text:span></text:p>
              </text:list-item>
            </text:list>
            <text:list text:style-name="a1614">
              <text:list-item>
                <text:p text:style-name="a1613" text:class-names="" text:cond-style-name=""><text:span text:style-name="a1608" text:class-names="">1913 - Niels Bohr introduces the<text:s text:c="1"/></text:span><text:span text:style-name="a1609" text:class-names="">first atomic model</text:span><text:span text:style-name="a1610" text:class-names="">,<text:s text:c="1"/></text:span><text:span text:style-name="a1611" text:class-names="">NP 1922</text:span><text:span text:style-name="a1612" text:class-names=""><text:line-break/> <text:s text:c="5"/>the mini solar system.</text:span></text:p>
              </text:list-item>
            </text:list>
            <text:list text:style-name="a1619">
              <text:list-item>
                <text:p text:style-name="a1618" text:class-names="" text:cond-style-name=""><text:span text:style-name="a1615" text:class-names="">1913 - Hans Geiger invents<text:s text:c="1"/></text:span><text:span text:style-name="a1616" text:class-names="">counter</text:span><text:span text:style-name="a1617" text:class-names=""><text:s text:c="1"/>for measuring radioactivity.</text:span></text:p>
              </text:list-item>
            </text:list>
            <text:list text:style-name="a1624">
              <text:list-item>
                <text:p text:style-name="a1623" text:class-names="" text:cond-style-name=""><text:span text:style-name="a1620" text:class-names="">1920 - Ernest Rutherford discovered and named the<text:s text:c="1"/></text:span><text:span text:style-name="a1621" text:class-names="">proton</text:span><text:span text:style-name="a1622" text:class-names="">.</text:span></text:p>
              </text:list-item>
            </text:list>
            <text:list text:style-name="a1631">
              <text:list-item>
                <text:p text:style-name="a1630" text:class-names="" text:cond-style-name=""><text:span text:style-name="a1625" text:class-names="">1932 - James Chadwick discovers the<text:s text:c="1"/></text:span><text:span text:style-name="a1626" text:class-names="">neutron</text:span><text:span text:style-name="a1627" text:class-names="">.</text:span><text:span text:style-name="a1628" text:class-names=""><text:s text:c="1"/>NP 1935</text:span><text:span text:style-name="a1629" text:class-names=""/></text:p>
              </text:list-item>
            </text:list>
          </draw:text-box>
          <svg:title/>
          <svg:desc/>
        </draw:frame>
        <draw:frame draw:id="id323" draw:style-name="a1633" svg:x="8.71069in" svg:y="2.50039in" svg:width="2.05157in" svg:height="2.66614in" style:rel-width="scale" style:rel-height="scale">
          <draw:image xlink:href="media/image59.png" xlink:type="simple" xlink:show="embed" xlink:actuate="onLoad"/>
          <svg:title/>
          <svg:desc/>
        </draw:frame>
        <draw:frame draw:id="id324" draw:style-name="a1634" svg:x="8.02559in" svg:y="0.39764in" svg:width="2.79134in" svg:height="1.95787in" style:rel-width="scale" style:rel-height="scale">
          <draw:image xlink:href="media/image60.png" xlink:type="simple" xlink:show="embed" xlink:actuate="onLoad"/>
          <svg:title/>
          <svg:desc/>
        </draw:frame>
        <draw:frame draw:id="id325" draw:style-name="a1637" draw:name="Footer Placeholder 8" svg:x="2.75in" svg:y="7.53386in" svg:width="6in" svg:height="0.57008in">
          <draw:text-box>
            <text:p text:style-name="a1636" text:class-names="" text:cond-style-name=""><text:span text:style-name="a1635" text:class-names="">PHY 444 - Quantum Theory - Fall 2026</text:span></text:p>
          </draw:text-box>
          <svg:title/>
          <svg:desc/>
        </draw:frame>
        <draw:frame draw:id="id326" draw:style-name="a1638" draw:name="Picture 8" svg:x="7.50581in" svg:y="4.11642in" svg:width="2.11323in" svg:height="2.90782in" style:rel-width="scale" style:rel-height="scale">
          <draw:image xlink:href="media/image61.emf" xlink:type="simple" xlink:show="embed" xlink:actuate="onLoad"/>
          <svg:title/>
          <svg:desc/>
        </draw:frame>
        <draw:frame draw:id="id327" draw:style-name="a1639" draw:name="Picture 9" svg:x="8.99251in" svg:y="5.31141in" svg:width="1.76975in" svg:height="2.65128in" style:rel-width="scale" style:rel-height="scale">
          <draw:image xlink:href="media/image62.emf" xlink:type="simple" xlink:show="embed" xlink:actuate="onLoad"/>
          <svg:title/>
          <svg:desc/>
        </draw:frame>
        <presentation:notes draw:style-name="a1645">
          <draw:frame draw:id="id328" draw:style-name="a1642" draw:name="Slide Number Placeholder 6" svg:x="4.81102in" svg:y="10.45in" svg:width="3.68858in" svg:height="0.54961in">
            <draw:text-box>
              <text:p text:style-name="a1641" text:class-names="" text:cond-style-name=""><text:span text:style-name="a1640" text:class-names=""><text:page-number style:num-format="1" text:fixed="false"/></text:span></text:p>
            </draw:text-box>
            <svg:title/>
            <svg:desc/>
          </draw:frame>
          <draw:page-thumbnail draw:page-number="23" svg:x="1.50174in" svg:y="0.83507in" svg:width="5.49653in" svg:height="4.125in" presentation:class="page" draw:id="id329" presentation:style-name="a1643" draw:name="Slide Image Placeholder 1">
            <svg:title/>
            <svg:desc/>
          </draw:page-thumbnail>
          <draw:frame draw:id="id330" presentation:style-name="a1644" draw:name="Notes Placeholder 2" svg:x="0.85in" svg:y="5.2248in" svg:width="6.79961in" svg:height="4.85118in" presentation:class="notes" presentation:placeholder="true">
            <draw:text-box/>
            <svg:title/>
            <svg:desc/>
          </draw:frame>
        </presentation:notes>
      </draw:page>
      <draw:page draw:name="Slide35" draw:style-name="a1646" draw:master-page-name="Master1-Layout2-obj-Title-and-Content" presentation:presentation-page-layout-name="Master1-PPL2" draw:id="Slide-290">
        <draw:frame draw:id="id331" presentation:style-name="a1649" draw:name="Title 1" svg:x="0.55079in" svg:y="0.32953in" svg:width="9.91772in" svg:height="1.38071in" presentation:class="title" presentation:placeholder="false">
          <draw:text-box>
            <text:p text:style-name="a1648" text:class-names="" text:cond-style-name=""><text:span text:style-name="a1647" text:class-names="">Progress on Blackbody Radiation</text:span></text:p>
          </draw:text-box>
          <svg:title/>
          <svg:desc/>
        </draw:frame>
        <draw:frame draw:id="id332" presentation:style-name="a1673" draw:name="Content Placeholder 2" svg:x="0.55079in" svg:y="1.93504in" svg:width="9.91772in" svg:height="5.71331in" presentation:class="outline" presentation:placeholder="false">
          <draw:text-box>
            <text:list text:style-name="a1654">
              <text:list-item>
                <text:p text:style-name="a1653" text:class-names="" text:cond-style-name=""><text:span text:style-name="a1650" text:class-names="">“</text:span><text:span text:style-name="a1651" text:class-names="">A new scientific truth does not triumph by convincing its opponents and making them see the light, but rather because its opponents eventually die, and a new generation grows up that is familiar with it.</text:span><text:span text:style-name="a1652" text:class-names="">” – Max Planck</text:span></text:p>
              </text:list-item>
            </text:list>
            <text:list text:style-name="a1658">
              <text:list-item>
                <text:p text:style-name="a1657" text:class-names="" text:cond-style-name=""><text:span text:style-name="a1655" text:class-names="">Practical problem<text:s text:c="1"/></text:span><text:span text:style-name="a1656" text:class-names="">– Efficient street lighting for Berlin in late 1800s</text:span></text:p>
              </text:list-item>
            </text:list>
            <text:list text:style-name="a1661">
              <text:list-item>
                <text:p text:style-name="a1660" text:class-names="" text:cond-style-name=""><text:span text:style-name="a1659" text:class-names="">Planck not concerned with UV Catastrophe … didn’t believe in atoms …</text:span></text:p>
              </text:list-item>
            </text:list>
            <text:list text:style-name="a1668">
              <text:list-item>
                <text:p text:style-name="a1667" text:class-names="" text:cond-style-name=""><text:span text:style-name="a1662" text:class-names="">1859 Kirchoff challenge – derive blackbody formula (intensity dep on<text:s text:c="1"/></text:span><text:span text:style-name="a1663" text:class-names="">T</text:span><text:span text:style-name="a1664" text:class-names=""><text:s text:c="1"/>and<text:s text:c="1"/></text:span><text:span text:style-name="a1665" text:class-names="">f</text:span><text:span text:style-name="a1666" text:class-names="">)<text:line-break/>1889 Planck succeeds Kirchhoff, chair in Berlin<text:line-break/>1896 Wien’s distribution Law – good at high frequency <text:line-break/>1899 Planck derives Wien’s Law using electrodynamics/thermodynamics<text:line-break/>1900 Measurement contradiction at low frequency (infrared)<text:line-break/>1900 Planck’s formula (from the entropy of a resonator) matches experiment … but</text:span></text:p>
              </text:list-item>
            </text:list>
            <text:list text:style-name="a1672">
              <text:list-item>
                <text:p text:style-name="a1671" text:class-names="" text:cond-style-name=""><text:span text:style-name="a1669" text:class-names=""><text:a xlink:href="https://www.atlasobscura.com/places/boltzmanns-grave" text:style-name="" text:visited-style-name=""><text:line-break/></text:a></text:span><text:span text:style-name="a1670" text:class-names=""/></text:p>
              </text:list-item>
            </text:list>
          </draw:text-box>
          <svg:title/>
          <svg:desc/>
        </draw:frame>
        <draw:frame draw:id="id333" draw:style-name="a1676" draw:name="Footer Placeholder 9" svg:x="2.75in" svg:y="7.53386in" svg:width="6in" svg:height="0.57008in">
          <draw:text-box>
            <text:p text:style-name="a1675" text:class-names="" text:cond-style-name=""><text:span text:style-name="a1674" text:class-names="">PHY 444 - Quantum Theory - Fall 2026</text:span></text:p>
          </draw:text-box>
          <svg:title/>
          <svg:desc/>
        </draw:frame>
        <draw:frame draw:id="id334" draw:style-name="a1677" draw:name="Object 10" svg:x="6.72222in" svg:y="3.63889in" svg:width="1in" svg:height="0.19792in" style:rel-width="scale" style:rel-height="scale">
          <draw:object-ole draw:class-id="0002CE03-0000-0000-C000-000000000046" xlink:href="Object 17" xlink:type="simple" xlink:show="embed" xlink:actuate="onLoad"/>
          <draw:image xlink:href="ObjectReplacements/Object 17" xlink:type="simple" xlink:show="embed" xlink:actuate="onLoad"/>
          <svg:title/>
          <svg:desc/>
        </draw:frame>
        <draw:frame draw:id="id335" draw:style-name="a1678" draw:name="Object 11" svg:x="6.72222in" svg:y="3.63889in" svg:width="1in" svg:height="0.19792in" style:rel-width="scale" style:rel-height="scale">
          <draw:object-ole draw:class-id="0002CE03-0000-0000-C000-000000000046" xlink:href="Object 18" xlink:type="simple" xlink:show="embed" xlink:actuate="onLoad"/>
          <draw:image xlink:href="ObjectReplacements/Object 18" xlink:type="simple" xlink:show="embed" xlink:actuate="onLoad"/>
          <svg:title/>
          <svg:desc/>
        </draw:frame>
      </draw:page>
      <draw:page draw:name="page24" draw:style-name="a1679" draw:master-page-name="Master1-Layout7-blank-Blank" presentation:presentation-page-layout-name="Master1-PPL7" draw:id="Slide-279">
        <draw:frame draw:id="id336" draw:style-name="a1682" draw:name="Slide Number Placeholder 2" svg:x="7.90079in" svg:y="7.53386in" svg:width="2.56732in" svg:height="0.57008in">
          <draw:text-box>
            <text:p text:style-name="a1681" text:class-names="" text:cond-style-name=""><text:span text:style-name="a1680" text:class-names=""><text:page-number style:num-format="1" text:fixed="false"/></text:span></text:p>
          </draw:text-box>
          <svg:title/>
          <svg:desc/>
        </draw:frame>
        <draw:frame draw:id="id337" presentation:style-name="a1685" draw:name="Title 1" svg:x="0.55079in" svg:y="0.0421in" svg:width="9.91772in" svg:height="1.28228in" presentation:class="title" presentation:placeholder="false">
          <draw:text-box>
            <text:p text:style-name="a1684" text:class-names="" text:cond-style-name=""><text:span text:style-name="a1683" text:class-names="">Quantum Theory</text:span></text:p>
          </draw:text-box>
          <svg:title/>
          <svg:desc/>
        </draw:frame>
        <draw:frame draw:id="id338" presentation:style-name="a1725" draw:name="Text Placeholder 2" svg:x="0.61355in" svg:y="1.32438in" svg:width="7.19921in" svg:height="6.45447in" presentation:class="outline" presentation:placeholder="false">
          <draw:text-box>
            <text:list text:style-name="a1691">
              <text:list-item>
                <text:p text:style-name="a1690" text:class-names="" text:cond-style-name=""><text:span text:style-name="a1686" text:class-names="">Max Planck</text:span><text:span text:style-name="a1687" text:class-names=""><text:s text:c="1"/></text:span><text:span text:style-name="a1688" text:class-names="">NP 1918</text:span><text:span text:style-name="a1689" text:class-names=""><text:line-break/>(Karl Ernst Ludwig Max Planck 1858-1947)</text:span></text:p>
              </text:list-item>
            </text:list>
            <text:list text:style-name="a1694">
              <text:list-item>
                <text:p text:style-name="a1693" text:class-names="" text:cond-style-name=""><text:span text:style-name="a1692" text:class-names="">What makes hot solids glow different colors?<text:s text:c="1"/></text:span></text:p>
              </text:list-item>
            </text:list>
            <text:list text:style-name="a1697">
              <text:list-item>
                <text:p text:style-name="a1696" text:class-names="" text:cond-style-name=""><text:span text:style-name="a1695" text:class-names="">Nov. 1900 – he used Boltzmann’s theory.</text:span></text:p>
              </text:list-item>
            </text:list>
            <text:list text:style-name="a1700">
              <text:list-item>
                <text:p text:style-name="a1699" text:class-names="" text:cond-style-name=""><text:span text:style-name="a1698" text:class-names="">oscillators can only vibrate at discrete frequencies:</text:span></text:p>
              </text:list-item>
            </text:list>
            <text:list text:style-name="a1706">
              <text:list-item>
                <text:p text:style-name="a1705" text:class-names="" text:cond-style-name=""><text:span text:style-name="a1701" text:class-names=""><text:s text:c="32"/></text:span><text:span text:style-name="a1702" text:class-names="">E</text:span><text:span text:style-name="a1703" text:class-names="">n</text:span><text:span text:style-name="a1704" text:class-names=""><text:s text:c="1"/>= n(hf), n =1,2,3 ....</text:span></text:p>
              </text:list-item>
            </text:list>
            <text:list text:style-name="a1709">
              <text:list-item>
                <text:p text:style-name="a1708" text:class-names="" text:cond-style-name=""><text:span text:style-name="a1707" text:class-names=""/></text:p>
              </text:list-item>
            </text:list>
            <text:list text:style-name="a1716">
              <text:list-item>
                <text:p text:style-name="a1715" text:class-names="" text:cond-style-name=""><text:span text:style-name="a1710" text:class-names="">Thus, the energy difference <text:line-break/><text:line-break/> <text:s text:c="26"/></text:span><text:span text:style-name="a1711" text:class-names="">D</text:span><text:span text:style-name="a1712" text:class-names="">E<text:s text:c="1"/></text:span><text:span text:style-name="a1713" text:class-names="">=<text:s text:c="1"/></text:span><text:span text:style-name="a1714" text:class-names="">hf,</text:span></text:p>
              </text:list-item>
            </text:list>
            <text:list text:style-name="a1719">
              <text:list-item>
                <text:p text:style-name="a1718" text:class-names="" text:cond-style-name=""><text:span text:style-name="a1717" text:class-names="">where Planck's constant is given by</text:span></text:p>
              </text:list-item>
            </text:list>
            <text:list text:style-name="a1724">
              <text:list-item>
                <text:p text:style-name="a1723" text:class-names="" text:cond-style-name=""><text:span text:style-name="a1720" text:class-names=""><text:s text:c="33"/>h = 6.63 x 10</text:span><text:span text:style-name="a1721" text:class-names="">-34</text:span><text:span text:style-name="a1722" text:class-names=""><text:s text:c="1"/>Js</text:span></text:p>
              </text:list-item>
            </text:list>
          </draw:text-box>
          <svg:title/>
          <svg:desc/>
        </draw:frame>
        <draw:frame draw:id="id339" draw:style-name="a1726" svg:x="8.00748in" svg:y="4.50896in" svg:width="2.35394in" svg:height="2.5in" style:rel-width="scale" style:rel-height="scale">
          <draw:image xlink:href="media/image63.png" xlink:type="simple" xlink:show="embed" xlink:actuate="onLoad"/>
          <svg:title/>
          <svg:desc/>
        </draw:frame>
        <draw:frame draw:id="id340" draw:style-name="a1727" svg:x="8.36842in" svg:y="1.32438in" svg:width="1.80464in" svg:height="2.65969in" style:rel-width="scale" style:rel-height="scale">
          <draw:image xlink:href="media/image64.png" xlink:type="simple" xlink:show="embed" xlink:actuate="onLoad"/>
          <svg:title/>
          <svg:desc/>
        </draw:frame>
        <draw:frame draw:id="id341" draw:style-name="a1730" draw:name="Footer Placeholder 8" svg:x="2.75in" svg:y="7.53386in" svg:width="6in" svg:height="0.57008in">
          <draw:text-box>
            <text:p text:style-name="a1729" text:class-names="" text:cond-style-name=""><text:span text:style-name="a1728" text:class-names="">PHY 444 - Quantum Theory - Fall 2026</text:span></text:p>
          </draw:text-box>
          <svg:title/>
          <svg:desc/>
        </draw:frame>
        <presentation:notes draw:style-name="a1736">
          <draw:frame draw:id="id342" draw:style-name="a1733" draw:name="Slide Number Placeholder 6" svg:x="4.81102in" svg:y="10.45in" svg:width="3.68858in" svg:height="0.54961in">
            <draw:text-box>
              <text:p text:style-name="a1732" text:class-names="" text:cond-style-name=""><text:span text:style-name="a1731" text:class-names=""><text:page-number style:num-format="1" text:fixed="false"/></text:span></text:p>
            </draw:text-box>
            <svg:title/>
            <svg:desc/>
          </draw:frame>
          <draw:page-thumbnail draw:page-number="25" svg:x="1.50174in" svg:y="0.83507in" svg:width="5.49653in" svg:height="4.125in" presentation:class="page" draw:id="id343" presentation:style-name="a1734" draw:name="Slide Image Placeholder 1">
            <svg:title/>
            <svg:desc/>
          </draw:page-thumbnail>
          <draw:frame draw:id="id344" presentation:style-name="a1735" draw:name="Notes Placeholder 2" svg:x="0.85in" svg:y="5.2248in" svg:width="6.79961in" svg:height="4.95in" presentation:class="notes" presentation:placeholder="true">
            <draw:text-box/>
            <svg:title/>
            <svg:desc/>
          </draw:frame>
        </presentation:notes>
      </draw:page>
      <draw:page draw:name="page25" draw:style-name="a1737" draw:master-page-name="Master1-Layout7-blank-Blank" presentation:presentation-page-layout-name="Master1-PPL7" draw:id="Slide-280">
        <draw:frame draw:id="id345" draw:style-name="a1740" draw:name="Slide Number Placeholder 2" svg:x="7.90079in" svg:y="7.43811in" svg:width="2.56732in" svg:height="0.57008in">
          <draw:text-box>
            <text:p text:style-name="a1739" text:class-names="" text:cond-style-name=""><text:span text:style-name="a1738" text:class-names=""><text:page-number style:num-format="1" text:fixed="false"/></text:span></text:p>
          </draw:text-box>
          <svg:title/>
          <svg:desc/>
        </draw:frame>
        <draw:frame draw:id="id346" presentation:style-name="a1745" draw:name="Title 1" svg:x="0.55079in" svg:y="0.20198in" svg:width="9.91772in" svg:height="0.80781in" presentation:class="title" presentation:placeholder="false">
          <draw:text-box>
            <text:p text:style-name="a1744" text:class-names="" text:cond-style-name=""><text:span text:style-name="a1741" text:class-names="">Albert Einstein</text:span><text:span text:style-name="a1742" text:class-names=""><text:s text:c="1"/></text:span><text:span text:style-name="a1743" text:class-names="">- 1905</text:span></text:p>
          </draw:text-box>
          <svg:title/>
          <svg:desc/>
        </draw:frame>
        <draw:frame draw:id="id347" draw:style-name="a1746" svg:x="0.5in" svg:y="1.40425in" svg:width="4.30851in" svg:height="5.67981in" style:rel-width="scale" style:rel-height="scale">
          <draw:image xlink:href="media/image65.png" xlink:type="simple" xlink:show="embed" xlink:actuate="onLoad"/>
          <svg:title/>
          <svg:desc/>
        </draw:frame>
        <draw:frame draw:id="id348" draw:style-name="a1747" svg:x="5.75068in" svg:y="1.40425in" svg:width="4.34599in" svg:height="5.67981in" style:rel-width="scale" style:rel-height="scale">
          <draw:image xlink:href="media/image66.png" xlink:type="simple" xlink:show="embed" xlink:actuate="onLoad"/>
          <svg:title/>
          <svg:desc/>
        </draw:frame>
        <draw:frame draw:id="id349" draw:style-name="a1750" draw:name="Footer Placeholder 7" svg:x="2.75in" svg:y="7.81706in" svg:width="6in" svg:height="0.57008in">
          <draw:text-box>
            <text:p text:style-name="a1749" text:class-names="" text:cond-style-name=""><text:span text:style-name="a1748" text:class-names="">PHY 444 - Quantum Theory - Fall 2026</text:span></text:p>
          </draw:text-box>
          <svg:title/>
          <svg:desc/>
        </draw:frame>
        <draw:frame draw:id="id350" draw:style-name="a1754" draw:name="TextBox 7" svg:x="0.5in" svg:y="1.03313in" svg:width="4.92192in" svg:height="0.37025in">
          <draw:text-box>
            <text:p text:style-name="a1753" text:class-names="" text:cond-style-name=""><text:span text:style-name="a1751" text:class-names="">Received 18 March and published 9 June,</text:span><text:span text:style-name="a1752" text:class-names=""/></text:p>
          </draw:text-box>
          <svg:title/>
          <svg:desc/>
        </draw:frame>
        <draw:frame draw:id="id351" draw:style-name="a1759" draw:name="TextBox 9" svg:x="5.66224in" svg:y="0.9842in" svg:width="4.64627in" svg:height="0.40391in">
          <draw:text-box>
            <text:p text:style-name="a1758" text:class-names="" text:cond-style-name=""><text:span text:style-name="a1755" text:class-names="">Received</text:span><text:span text:style-name="a1756" text:class-names=""><text:s text:c="1"/>11 May and published 18 July</text:span><text:span text:style-name="a1757" text:class-names=""/></text:p>
          </draw:text-box>
          <svg:title/>
          <svg:desc/>
        </draw:frame>
        <draw:frame draw:id="id352" draw:style-name="a1763" draw:name="TextBox 11" svg:x="0.63481in" svg:y="7.12656in" svg:width="8.1737in" svg:height="0.37025in">
          <draw:text-box>
            <text:p text:style-name="a1762" text:class-names="" text:cond-style-name=""><text:span text:style-name="a1760" text:class-names="">Special Relativity: received on 30 June and published 26 September</text:span><text:span text:style-name="a1761" text:class-names=""/></text:p>
          </draw:text-box>
          <svg:title/>
          <svg:desc/>
        </draw:frame>
        <draw:frame draw:id="id353" draw:style-name="a1767" draw:name="TextBox 13" svg:x="0.64894in" svg:y="7.45055in" svg:width="9.17021in" svg:height="0.37025in">
          <draw:text-box>
            <text:p text:style-name="a1766" text:class-names="" text:cond-style-name=""><text:span text:style-name="a1764" text:class-names="">Mass-Energy Equivalence: received September 27 and published 21 November </text:span><text:span text:style-name="a1765" text:class-names=""/></text:p>
          </draw:text-box>
          <svg:title/>
          <svg:desc/>
        </draw:frame>
        <presentation:notes draw:style-name="a1773">
          <draw:frame draw:id="id354" draw:style-name="a1770" draw:name="Slide Number Placeholder 6" svg:x="4.81102in" svg:y="10.45in" svg:width="3.68858in" svg:height="0.54961in">
            <draw:text-box>
              <text:p text:style-name="a1769" text:class-names="" text:cond-style-name=""><text:span text:style-name="a1768" text:class-names=""><text:page-number style:num-format="1" text:fixed="false"/></text:span></text:p>
            </draw:text-box>
            <svg:title/>
            <svg:desc/>
          </draw:frame>
          <draw:page-thumbnail draw:page-number="26" svg:x="1.50174in" svg:y="0.83507in" svg:width="5.49653in" svg:height="4.125in" presentation:class="page" draw:id="id355" presentation:style-name="a1771" draw:name="Slide Image Placeholder 1">
            <svg:title/>
            <svg:desc/>
          </draw:page-thumbnail>
          <draw:frame draw:id="id356" presentation:style-name="a1772" draw:name="Notes Placeholder 2" svg:x="0.85in" svg:y="5.2248in" svg:width="6.79961in" svg:height="4.85118in" presentation:class="notes" presentation:placeholder="true">
            <draw:text-box/>
            <svg:title/>
            <svg:desc/>
          </draw:frame>
        </presentation:notes>
      </draw:page>
      <draw:page draw:name="page23" draw:style-name="a1774" draw:master-page-name="Master1-Layout7-blank-Blank" presentation:presentation-page-layout-name="Master1-PPL7" draw:id="Slide-278">
        <draw:frame draw:id="id357" draw:style-name="a1777" draw:name="Slide Number Placeholder 2" svg:x="7.90079in" svg:y="7.53386in" svg:width="2.56732in" svg:height="0.57008in">
          <draw:text-box>
            <text:p text:style-name="a1776" text:class-names="" text:cond-style-name=""><text:span text:style-name="a1775" text:class-names=""><text:page-number style:num-format="1" text:fixed="false"/></text:span></text:p>
          </draw:text-box>
          <svg:title/>
          <svg:desc/>
        </draw:frame>
        <draw:frame draw:id="id358" presentation:style-name="a1782" draw:name="Title 1" svg:x="2.06727in" svg:y="0in" svg:width="6.91075in" svg:height="1.10999in" presentation:class="title" presentation:placeholder="false">
          <draw:text-box>
            <text:p text:style-name="a1781" text:class-names="" text:cond-style-name=""><text:span text:style-name="a1778" text:class-names="">Paradigm<text:s text:c="1"/></text:span><text:span text:style-name="a1779" text:class-names="">Shifts</text:span><text:span text:style-name="a1780" text:class-names=""/></text:p>
          </draw:text-box>
          <svg:title/>
          <svg:desc/>
        </draw:frame>
        <draw:frame draw:id="id359" presentation:style-name="a1817" draw:name="Text Placeholder 2" svg:x="0.33696in" svg:y="1.25177in" svg:width="10.58696in" svg:height="6.28209in" presentation:class="outline" presentation:placeholder="false">
          <draw:text-box>
            <text:list text:style-name="a1790">
              <text:list-item>
                <text:p text:style-name="a1789" text:class-names="" text:cond-style-name=""><text:span text:style-name="a1783" text:class-names="">Relativity</text:span><text:span text:style-name="a1784" text:class-names=""><text:line-break/></text:span><text:span text:style-name="a1785" text:class-names="">Space and Time are not<text:s text:c="1"/></text:span><text:span text:style-name="a1786" text:class-names="">absolute</text:span><text:span text:style-name="a1787" text:class-names="">,</text:span><text:span text:style-name="a1788" text:class-names=""><text:s text:c="1"/>there is no preferred frame.<text:line-break/>and not Euclidean<text:line-break/><text:line-break/></text:span></text:p>
              </text:list-item>
            </text:list>
            <text:list text:style-name="a1793">
              <text:list-item>
                <text:p text:style-name="a1792" text:class-names="" text:cond-style-name=""><text:span text:style-name="a1791" text:class-names=""/></text:p>
              </text:list-item>
            </text:list>
            <text:list text:style-name="a1796">
              <text:list-item>
                <text:p text:style-name="a1795" text:class-names="" text:cond-style-name=""><text:span text:style-name="a1794" text:class-names=""/></text:p>
              </text:list-item>
            </text:list>
            <text:list text:style-name="a1799">
              <text:list-item>
                <text:p text:style-name="a1798" text:class-names="" text:cond-style-name=""><text:span text:style-name="a1797" text:class-names=""><text:line-break/></text:span></text:p>
              </text:list-item>
            </text:list>
            <text:list text:style-name="a1805">
              <text:list-item>
                <text:p text:style-name="a1804" text:class-names="" text:cond-style-name=""><text:span text:style-name="a1800" text:class-names="">Quantum Mechanics</text:span><text:span text:style-name="a1801" text:class-names=""><text:line-break/></text:span><text:span text:style-name="a1802" text:class-names="">Loss of Determinism</text:span><text:span text:style-name="a1803" text:class-names="">:<text:s text:c="1"/></text:span></text:p>
              </text:list-item>
            </text:list>
            <text:list text:style-name="a1816">
              <text:list-item>
                <text:p text:style-name="a1815" text:class-names="" text:cond-style-name=""><text:span text:style-name="a1806" text:class-names="">Determinism: If we knew<text:s text:c="1"/></text:span><text:span text:style-name="a1807" text:class-names="">all of</text:span><text:span text:style-name="a1808" text:class-names=""><text:s text:c="1"/>the initial conditions, we<text:s text:c="1"/></text:span><text:span text:style-name="a1809" text:class-names="">could<text:s text:c="1"/></text:span><text:span text:style-name="a1810" text:class-names="">predict the exact position and velocity of an electron</text:span><text:span text:style-name="a1811" text:class-names="">.</text:span><text:span text:style-name="a1812" text:class-names=""><text:s text:c="1"/>– Nope!</text:span><text:span text:style-name="a1813" text:class-names=""><text:s text:c="1"/></text:span><text:span text:style-name="a1814" text:class-names=""/></text:p>
              </text:list-item>
            </text:list>
          </draw:text-box>
          <svg:title/>
          <svg:desc/>
        </draw:frame>
        <draw:frame draw:id="id360" draw:style-name="a1818" svg:x="0.59721in" svg:y="2.5917in" svg:width="5.22205in" svg:height="2.97441in" style:rel-width="scale" style:rel-height="scale">
          <draw:image xlink:href="media/image67.png" xlink:type="simple" xlink:show="embed" xlink:actuate="onLoad"/>
          <svg:title/>
          <svg:desc/>
        </draw:frame>
        <draw:frame draw:id="id361" draw:style-name="a1819" svg:x="5.93388in" svg:y="2.58055in" svg:width="4.75in" svg:height="1.9748in" style:rel-width="scale" style:rel-height="scale">
          <draw:image xlink:href="media/image68.png" xlink:type="simple" xlink:show="embed" xlink:actuate="onLoad"/>
          <svg:title/>
          <svg:desc/>
        </draw:frame>
        <draw:frame draw:id="id362" draw:style-name="a1822" draw:name="Footer Placeholder 9" svg:x="2.75in" svg:y="7.53386in" svg:width="6in" svg:height="0.57008in">
          <draw:text-box>
            <text:p text:style-name="a1821" text:class-names="" text:cond-style-name=""><text:span text:style-name="a1820" text:class-names="">PHY 444 - Quantum Theory - Fall 2026</text:span></text:p>
          </draw:text-box>
          <svg:title/>
          <svg:desc/>
        </draw:frame>
        <draw:frame draw:id="id363" draw:style-name="a1823" draw:name="Picture 2" svg:x="5.90353in" svg:y="4.62057in" svg:width="2.28192in" svg:height="1.98813in" style:rel-width="scale" style:rel-height="scale">
          <draw:image xlink:href="media/image69.jpeg" xlink:type="simple" xlink:show="embed" xlink:actuate="onLoad"/>
          <svg:title/>
          <svg:desc/>
        </draw:frame>
        <draw:frame draw:id="id364" draw:style-name="a1824" draw:name="Object 8" svg:x="8.52464in" svg:y="4.69713in" svg:width="1.8624in" svg:height="0.66855in" style:rel-width="scale" style:rel-height="scale">
          <draw:object-ole draw:class-id="0002CE03-0000-0000-C000-000000000046" xlink:href="Object 19" xlink:type="simple" xlink:show="embed" xlink:actuate="onLoad"/>
          <draw:image xlink:href="ObjectReplacements/Object 19" xlink:type="simple" xlink:show="embed" xlink:actuate="onLoad"/>
          <svg:title/>
          <svg:desc/>
        </draw:frame>
        <draw:frame draw:id="id365" draw:style-name="a1825" draw:name="Object 9" svg:x="8.46924in" svg:y="5.45176in" svg:width="1.84252in" svg:height="1.15693in" style:rel-width="scale" style:rel-height="scale">
          <draw:object-ole draw:class-id="0002CE03-0000-0000-C000-000000000046" xlink:href="Object 20" xlink:type="simple" xlink:show="embed" xlink:actuate="onLoad"/>
          <draw:image xlink:href="ObjectReplacements/Object 20" xlink:type="simple" xlink:show="embed" xlink:actuate="onLoad"/>
          <svg:title/>
          <svg:desc/>
        </draw:frame>
        <presentation:notes draw:style-name="a1831">
          <draw:frame draw:id="id366" draw:style-name="a1828" draw:name="Slide Number Placeholder 6" svg:x="4.81102in" svg:y="10.45in" svg:width="3.68858in" svg:height="0.54961in">
            <draw:text-box>
              <text:p text:style-name="a1827" text:class-names="" text:cond-style-name=""><text:span text:style-name="a1826" text:class-names=""><text:page-number style:num-format="1" text:fixed="false"/></text:span></text:p>
            </draw:text-box>
            <svg:title/>
            <svg:desc/>
          </draw:frame>
          <draw:page-thumbnail draw:page-number="27" svg:x="1.50174in" svg:y="0.83507in" svg:width="5.49653in" svg:height="4.125in" presentation:class="page" draw:id="id367" presentation:style-name="a1829" draw:name="Slide Image Placeholder 1">
            <svg:title/>
            <svg:desc/>
          </draw:page-thumbnail>
          <draw:frame draw:id="id368" presentation:style-name="a1830" draw:name="Notes Placeholder 2" svg:x="0.85in" svg:y="5.2248in" svg:width="6.79961in" svg:height="4.95in" presentation:class="notes" presentation:placeholder="true">
            <draw:text-box/>
            <svg:title/>
            <svg:desc/>
          </draw:frame>
        </presentation:notes>
      </draw:page>
      <draw:page draw:name="page27" draw:style-name="a1832" draw:master-page-name="Master1-Layout7-blank-Blank" presentation:presentation-page-layout-name="Master1-PPL7" draw:id="Slide-282">
        <draw:frame draw:id="id369" draw:style-name="a1835" draw:name="Slide Number Placeholder 2" svg:x="7.90079in" svg:y="7.53386in" svg:width="2.56732in" svg:height="0.57008in">
          <draw:text-box>
            <text:p text:style-name="a1834" text:class-names="" text:cond-style-name=""><text:span text:style-name="a1833" text:class-names=""><text:page-number style:num-format="1" text:fixed="false"/></text:span></text:p>
          </draw:text-box>
          <svg:title/>
          <svg:desc/>
        </draw:frame>
        <draw:frame draw:id="id370" presentation:style-name="a1838" draw:name="Title 1" svg:x="0.55079in" svg:y="-0.01496in" svg:width="9.91772in" svg:height="0.7074in" presentation:class="title" presentation:placeholder="false">
          <draw:text-box>
            <text:p text:style-name="a1837" text:class-names="" text:cond-style-name=""><text:span text:style-name="a1836" text:class-names="">Early History - Quantum Mechanics</text:span></text:p>
          </draw:text-box>
          <svg:title/>
          <svg:desc/>
        </draw:frame>
        <draw:frame draw:id="id371" presentation:style-name="a1922" draw:name="Text Placeholder 2" svg:x="0.31457in" svg:y="0.79825in" svg:width="9.94859in" svg:height="6.91146in" presentation:class="outline" presentation:placeholder="false">
          <draw:text-box>
            <text:list text:style-name="a1843">
              <text:list-item>
                <text:p text:style-name="a1842" text:class-names="" text:cond-style-name=""><text:span text:style-name="a1839" text:class-names="">1900 - Planck Explains Blackbody Radiation</text:span><text:span text:style-name="a1840" text:class-names=""><text:s text:c="1"/>NP 1906</text:span><text:span text:style-name="a1841" text:class-names=""/></text:p>
              </text:list-item>
            </text:list>
            <text:list text:style-name="a1848">
              <text:list-item>
                <text:p text:style-name="a1847" text:class-names="" text:cond-style-name=""><text:span text:style-name="a1844" text:class-names="">1905 - Einstein - the Photoelectric Effect, Photons</text:span><text:span text:style-name="a1845" text:class-names=""><text:s text:c="1"/>NP 1921</text:span><text:span text:style-name="a1846" text:class-names=""/></text:p>
              </text:list-item>
            </text:list>
            <text:list text:style-name="a1853">
              <text:list-item>
                <text:p text:style-name="a1852" text:class-names="" text:cond-style-name=""><text:span text:style-name="a1849" text:class-names="">1913 - The Bohr Model for Hydrogen</text:span><text:span text:style-name="a1850" text:class-names=""><text:s text:c="1"/>NP 1922</text:span><text:span text:style-name="a1851" text:class-names=""/></text:p>
              </text:list-item>
            </text:list>
            <text:list text:style-name="a1858">
              <text:list-item>
                <text:p text:style-name="a1857" text:class-names="" text:cond-style-name=""><text:span text:style-name="a1854" text:class-names="">1916 - Confirmation of photon, Millikan</text:span><text:span text:style-name="a1855" text:class-names=""><text:s text:c="1"/>NP 1923</text:span><text:span text:style-name="a1856" text:class-names=""/></text:p>
              </text:list-item>
            </text:list>
            <text:list text:style-name="a1869">
              <text:list-item>
                <text:p text:style-name="a1868" text:class-names="" text:cond-style-name=""><text:span text:style-name="a1859" text:class-names="">1922<text:s text:c="1"/></text:span><text:span text:style-name="a1860" text:class-names="">-</text:span><text:span text:style-name="a1861" text:class-names=""><text:s text:c="1"/></text:span><text:span text:style-name="a1862" text:class-names="">Stern-Gerlach Experiment</text:span><text:span text:style-name="a1863" text:class-names=""><text:s text:c="1"/>NP<text:s text:c="1"/></text:span><text:span text:style-name="a1864" text:class-names="">1943</text:span><text:span text:style-name="a1865" text:class-names=""><text:s text:c="1"/></text:span><text:span text:style-name="a1866" text:class-names="">Spatial quantization, Spin</text:span><text:span text:style-name="a1867" text:class-names=""/></text:p>
              </text:list-item>
            </text:list>
            <text:list text:style-name="a1877">
              <text:list-item>
                <text:p text:style-name="a1876" text:class-names="" text:cond-style-name=""><text:span text:style-name="a1870" text:class-names="">1923 - Compton</text:span><text:span text:style-name="a1871" text:class-names=""><text:s text:c="1"/>NP 1927</text:span><text:span text:style-name="a1872" text:class-names=""><text:s text:c="1"/>Effect<text:s text:c="1"/></text:span><text:span text:style-name="a1873" text:class-names="">-</text:span><text:span text:style-name="a1874" text:class-names=""><text:s text:c="1"/></text:span><text:span text:style-name="a1875" text:class-names="">X-Ray Scattering</text:span></text:p>
              </text:list-item>
            </text:list>
            <text:list text:style-name="a1885">
              <text:list-item>
                <text:p text:style-name="a1884" text:class-names="" text:cond-style-name=""><text:span text:style-name="a1878" text:class-names="">1924<text:s text:c="1"/></text:span><text:span text:style-name="a1879" text:class-names="">-</text:span><text:span text:style-name="a1880" text:class-names=""><text:s text:c="1"/></text:span><text:span text:style-name="a1881" text:class-names="">de Broglie</text:span><text:span text:style-name="a1882" text:class-names=""><text:s text:c="1"/>NP 1929</text:span><text:span text:style-name="a1883" text:class-names=""><text:s text:c="1"/>- Particles Behave Like Waves</text:span></text:p>
              </text:list-item>
            </text:list>
            <text:list text:style-name="a1902">
              <text:list-item>
                <text:p text:style-name="a1901" text:class-names="" text:cond-style-name=""><text:span text:style-name="a1886" text:class-names="">1925 - Matrix Mechanics<text:s text:c="1"/></text:span><text:span text:style-name="a1887" text:class-names="">-</text:span><text:span text:style-name="a1888" text:class-names=""><text:s text:c="1"/></text:span><text:span text:style-name="a1889" text:class-names="">Heisenberg</text:span><text:span text:style-name="a1890" text:class-names=""><text:s text:c="1"/>NP 1932</text:span><text:span text:style-name="a1891" text:class-names="">, Born</text:span><text:span text:style-name="a1892" text:class-names=""><text:s text:c="1"/>NP 1954</text:span><text:span text:style-name="a1893" text:class-names="">, Jordan<text:line-break/> <text:s text:c="3"/>- Pauli Principle<text:s text:c="1"/></text:span><text:span text:style-name="a1894" text:class-names="">NP 1935</text:span><text:span text:style-name="a1895" text:class-names=""><text:line-break/> <text:s text:c="3"/>-<text:s text:c="1"/></text:span><text:span text:style-name="a1896" text:class-names="">Uhlenbeck</text:span><text:span text:style-name="a1897" text:class-names=""><text:s text:c="1"/>and<text:s text:c="1"/></text:span><text:span text:style-name="a1898" text:class-names="">Goudsmit</text:span><text:span text:style-name="a1899" text:class-names="">,<text:s text:c="1"/></text:span><text:span text:style-name="a1900" text:class-names="">spinning particles<text:s text:c="1"/></text:span></text:p>
              </text:list-item>
            </text:list>
            <text:list text:style-name="a1907">
              <text:list-item>
                <text:p text:style-name="a1906" text:class-names="" text:cond-style-name=""><text:span text:style-name="a1903" text:class-names="">1926 - Wave Mechanics - Schrödinger</text:span><text:span text:style-name="a1904" text:class-names=""><text:s text:c="1"/>NP 1933</text:span><text:span text:style-name="a1905" text:class-names=""/></text:p>
              </text:list-item>
            </text:list>
            <text:list text:style-name="a1916">
              <text:list-item>
                <text:p text:style-name="a1915" text:class-names="" text:cond-style-name=""><text:span text:style-name="a1908" text:class-names="">1927 - The Uncertainty Principle – Heisenberg<text:line-break/> <text:s text:c="3"/>- Davisson</text:span><text:span text:style-name="a1909" text:class-names=""><text:s text:c="1"/>NP 1937<text:s text:c="1"/></text:span><text:span text:style-name="a1910" text:class-names="">-<text:s text:c="1"/></text:span><text:span text:style-name="a1911" text:class-names="">Germer</text:span><text:span text:style-name="a1912" text:class-names="">, Thomson</text:span><text:span text:style-name="a1913" text:class-names=""><text:s text:c="1"/>NP 1937</text:span><text:span text:style-name="a1914" text:class-names=""><text:s text:c="1"/>- Verified de Broglie's idea</text:span></text:p>
              </text:list-item>
            </text:list>
            <text:list text:style-name="a1921">
              <text:list-item>
                <text:p text:style-name="a1920" text:class-names="" text:cond-style-name=""><text:span text:style-name="a1917" text:class-names="">1928 - Relativistic Quantum Mechanics - Dirac</text:span><text:span text:style-name="a1918" text:class-names=""><text:s text:c="1"/>NP 1933</text:span><text:span text:style-name="a1919" text:class-names=""/></text:p>
              </text:list-item>
            </text:list>
          </draw:text-box>
          <svg:title/>
          <svg:desc/>
        </draw:frame>
        <draw:frame draw:id="id372" draw:style-name="a1923" svg:x="7.71594in" svg:y="4.94157in" svg:width="1.04976in" svg:height="1.41578in" style:rel-width="scale" style:rel-height="scale">
          <draw:image xlink:href="media/image70.png" xlink:type="simple" xlink:show="embed" xlink:actuate="onLoad"/>
          <svg:title/>
          <svg:desc/>
        </draw:frame>
        <draw:frame draw:id="id373" draw:style-name="a1924" svg:x="7.54464in" svg:y="1.4499in" svg:width="1.28071in" svg:height="1.28071in" style:rel-width="scale" style:rel-height="scale">
          <draw:image xlink:href="media/image71.png" xlink:type="simple" xlink:show="embed" xlink:actuate="onLoad"/>
          <svg:title/>
          <svg:desc/>
        </draw:frame>
        <draw:frame draw:id="id374" draw:style-name="a1925" svg:x="9.04138in" svg:y="6.90891in" svg:width="1.00315in" svg:height="1.26969in" style:rel-width="scale" style:rel-height="scale">
          <draw:image xlink:href="media/image72.png" xlink:type="simple" xlink:show="embed" xlink:actuate="onLoad"/>
          <svg:title/>
          <svg:desc/>
        </draw:frame>
        <draw:frame draw:id="id375" draw:style-name="a1926" svg:x="6.24263in" svg:y="5.29473in" svg:width="1.15658in" svg:height="1.21993in" style:rel-width="scale" style:rel-height="scale">
          <draw:image xlink:href="media/image73.png" xlink:type="simple" xlink:show="embed" xlink:actuate="onLoad"/>
          <svg:title/>
          <svg:desc/>
        </draw:frame>
        <draw:frame draw:id="id376" draw:style-name="a1927" svg:x="6.10915in" svg:y="1.61772in" svg:width="1.04567in" svg:height="1.28071in" style:rel-width="scale" style:rel-height="scale">
          <draw:image xlink:href="media/image74.png" xlink:type="simple" xlink:show="embed" xlink:actuate="onLoad"/>
          <svg:title/>
          <svg:desc/>
        </draw:frame>
        <draw:frame draw:id="id377" draw:style-name="a1928" svg:x="9.23514in" svg:y="0.95669in" svg:width="1.10171in" svg:height="1.40654in" style:rel-width="scale" style:rel-height="scale">
          <draw:image xlink:href="media/image75.png" xlink:type="simple" xlink:show="embed" xlink:actuate="onLoad"/>
          <svg:title/>
          <svg:desc/>
        </draw:frame>
        <draw:frame draw:id="id378" draw:style-name="a1929" svg:x="7.70303in" svg:y="3.25134in" svg:width="0.92835in" svg:height="1.28071in" style:rel-width="scale" style:rel-height="scale">
          <draw:image xlink:href="media/image76.png" xlink:type="simple" xlink:show="embed" xlink:actuate="onLoad"/>
          <svg:title/>
          <svg:desc/>
        </draw:frame>
        <draw:frame draw:id="id379" draw:style-name="a1930" draw:name="Picture 14" svg:x="8.99125in" svg:y="3.88711in" svg:width="1.23122in" svg:height="1.47747in" style:rel-width="scale" style:rel-height="scale">
          <draw:image xlink:href="media/image77.jpg" xlink:type="simple" xlink:show="embed" xlink:actuate="onLoad"/>
          <svg:title/>
          <svg:desc/>
        </draw:frame>
        <draw:frame draw:id="id380" draw:style-name="a1933" draw:name="Footer Placeholder 14" svg:x="2.75in" svg:y="7.53386in" svg:width="6in" svg:height="0.57008in">
          <draw:text-box>
            <text:p text:style-name="a1932" text:class-names="" text:cond-style-name=""><text:span text:style-name="a1931" text:class-names="">PHY 444 - Quantum Theory - Fall 2026</text:span></text:p>
          </draw:text-box>
          <svg:title/>
          <svg:desc/>
        </draw:frame>
        <draw:g draw:name="Group 22" draw:id="id381">
          <svg:title/>
          <svg:desc/>
          <draw:custom-shape svg:width="1.94372in" svg:height="1.32423in" draw:id="id390" draw:style-name="a1953" draw:transform="translate(-0.97186in -0.66211in) rotate(-0.43515) translate(9.08829in 3.34313in)" draw:name="Cloud Callout 20">
            <svg:title/>
            <svg:desc/>
            <text:p text:style-name="a1952" text:class-names="" text:cond-style-name=""><text:span text:style-name="a1951" text:class-names=""/></text:p>
            <draw:enhanced-geometry xmlns:dr3d="urn:oasis:names:tc:opendocument:xmlns:dr3d:1.0" draw:type="non-primitive" svg:viewBox="0 0 1741773 116454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1741773"/>
              <draw:equation draw:name="f2" draw:formula="1164546"/>
              <draw:equation draw:name="f3" draw:formula="158489"/>
              <draw:equation draw:name="f4" draw:formula="264740"/>
              <draw:equation draw:name="f5" draw:formula="147577"/>
              <draw:equation draw:name="f6" draw:formula="214263"/>
              <draw:equation draw:name="f7" draw:formula="173026"/>
              <draw:equation draw:name="f8" draw:formula="163358"/>
              <draw:equation draw:name="f9" draw:formula="227869"/>
              <draw:equation draw:name="f10" draw:formula="125886"/>
              <draw:equation draw:name="f11" draw:formula="314523"/>
              <draw:equation draw:name="f12" draw:formula="66701"/>
              <draw:equation draw:name="f13" draw:formula="455013"/>
              <draw:equation draw:name="f14" draw:formula="53510"/>
              <draw:equation draw:name="f15" draw:formula="565384"/>
              <draw:equation draw:name="f16" draw:formula="94163"/>
              <draw:equation draw:name="f17" draw:formula="632750"/>
              <draw:equation draw:name="f18" draw:formula="14289"/>
              <draw:equation draw:name="f19" draw:formula="803319"/>
              <draw:equation draw:name="f20" draw:formula="0 - 2214"/>
              <draw:equation draw:name="f21" draw:formula="905677"/>
              <draw:equation draw:name="f22" draw:formula="61231"/>
              <draw:equation draw:name="f23" draw:formula="931488"/>
              <draw:equation draw:name="f24" draw:formula="28690"/>
              <draw:equation draw:name="f25" draw:formula="981056"/>
              <draw:equation draw:name="f26" draw:formula="6196"/>
              <draw:equation draw:name="f27" draw:formula="1038275"/>
              <draw:equation draw:name="f28" draw:formula="1098"/>
              <draw:equation draw:name="f29" draw:formula="1101252"/>
              <draw:equation draw:name="f30" draw:formula="0 - 4521"/>
              <draw:equation draw:name="f31" draw:formula="1164148"/>
              <draw:equation draw:name="f32" draw:formula="11703"/>
              <draw:equation draw:name="f33" draw:formula="1202724"/>
              <draw:equation draw:name="f34" draw:formula="43537"/>
              <draw:equation draw:name="f35" draw:formula="1258372"/>
              <draw:equation draw:name="f36" draw:formula="2344"/>
              <draw:equation draw:name="f37" draw:formula="1350422"/>
              <draw:equation draw:name="f38" draw:formula="0 - 11182"/>
              <draw:equation draw:name="f39" draw:formula="1429425"/>
              <draw:equation draw:name="f40" draw:formula="10214"/>
              <draw:equation draw:name="f41" draw:formula="1489623"/>
              <draw:equation draw:name="f42" draw:formula="26513"/>
              <draw:equation draw:name="f43" draw:formula="1532789"/>
              <draw:equation draw:name="f44" draw:formula="60636"/>
              <draw:equation draw:name="f45" draw:formula="1544386"/>
              <draw:equation draw:name="f46" draw:formula="101122"/>
              <draw:equation draw:name="f47" draw:formula="1613967"/>
              <draw:equation draw:name="f48" draw:formula="113067"/>
              <draw:equation draw:name="f49" draw:formula="1669374"/>
              <draw:equation draw:name="f50" draw:formula="146185"/>
              <draw:equation draw:name="f51" draw:formula="1691923"/>
              <draw:equation draw:name="f52" draw:formula="189350"/>
              <draw:equation draw:name="f53" draw:formula="1708311"/>
              <draw:equation draw:name="f54" draw:formula="220682"/>
              <draw:equation draw:name="f55" draw:formula="1705976"/>
              <draw:equation draw:name="f56" draw:formula="254711"/>
              <draw:equation draw:name="f57" draw:formula="1685319"/>
              <draw:equation draw:name="f58" draw:formula="285020"/>
              <draw:equation draw:name="f59" draw:formula="1736095"/>
              <draw:equation draw:name="f60" draw:formula="326585"/>
              <draw:equation draw:name="f61" draw:formula="1753853"/>
              <draw:equation draw:name="f62" draw:formula="380467"/>
              <draw:equation draw:name="f63" draw:formula="1733559"/>
              <draw:equation draw:name="f64" draw:formula="431297"/>
              <draw:equation draw:name="f65" draw:formula="1706580"/>
              <draw:equation draw:name="f66" draw:formula="498873"/>
              <draw:equation draw:name="f67" draw:formula="1617269"/>
              <draw:equation draw:name="f68" draw:formula="549481"/>
              <draw:equation draw:name="f69" draw:formula="1507582"/>
              <draw:equation draw:name="f70" draw:formula="559342"/>
              <draw:equation draw:name="f71" draw:formula="1507059"/>
              <draw:equation draw:name="f72" draw:formula="601521"/>
              <draw:equation draw:name="f73" draw:formula="1477543"/>
              <draw:equation draw:name="f74" draw:formula="641523"/>
              <draw:equation draw:name="f75" draw:formula="1426687"/>
              <draw:equation draw:name="f76" draw:formula="669059"/>
              <draw:equation draw:name="f77" draw:formula="1349415"/>
              <draw:equation draw:name="f78" draw:formula="710903"/>
              <draw:equation draw:name="f79" draw:formula="1237796"/>
              <draw:equation draw:name="f80" draw:formula="716280"/>
              <draw:equation draw:name="f81" draw:formula="1151263"/>
              <draw:equation draw:name="f82" draw:formula="682343"/>
              <draw:equation draw:name="f83" draw:formula="1123278"/>
              <draw:equation draw:name="f84" draw:formula="740635"/>
              <draw:equation draw:name="f85" draw:formula="1048342"/>
              <draw:equation draw:name="f86" draw:formula="785195"/>
              <draw:equation draw:name="f87" draw:formula="954440"/>
              <draw:equation draw:name="f88" draw:formula="799392"/>
              <draw:equation draw:name="f89" draw:formula="843787"/>
              <draw:equation draw:name="f90" draw:formula="816118"/>
              <draw:equation draw:name="f91" draw:formula="728302"/>
              <draw:equation draw:name="f92" draw:formula="787614"/>
              <draw:equation draw:name="f93" draw:formula="665044"/>
              <draw:equation draw:name="f94" draw:formula="727946"/>
              <draw:equation draw:name="f95" draw:formula="515735"/>
              <draw:equation draw:name="f96" draw:formula="784581"/>
              <draw:equation draw:name="f97" draw:formula="321811"/>
              <draw:equation draw:name="f98" draw:formula="752747"/>
              <draw:equation draw:name="f99" draw:formula="235157"/>
              <draw:equation draw:name="f100" draw:formula="657356"/>
              <draw:equation draw:name="f101" draw:formula="150033"/>
              <draw:equation draw:name="f102" draw:formula="663626"/>
              <draw:equation draw:name="f103" draw:formula="70104"/>
              <draw:equation draw:name="f104" draw:formula="630415"/>
              <draw:equation draw:name="f105" draw:formula="46146"/>
              <draw:equation draw:name="f106" draw:formula="578803"/>
              <draw:equation draw:name="f107" draw:formula="28791"/>
              <draw:equation draw:name="f108" draw:formula="541462"/>
              <draw:equation draw:name="f109" draw:formula="44132"/>
              <draw:equation draw:name="f110" draw:formula="501162"/>
              <draw:equation draw:name="f111" draw:formula="86533"/>
              <draw:equation draw:name="f112" draw:formula="472769"/>
              <draw:equation draw:name="f113" draw:formula="26375"/>
              <draw:equation draw:name="f114" draw:formula="450499"/>
              <draw:equation draw:name="f115" draw:formula="0 - 7127"/>
              <draw:equation draw:name="f116" draw:formula="407761"/>
              <draw:equation draw:name="f117" draw:formula="1248"/>
              <draw:equation draw:name="f118" draw:formula="363982"/>
              <draw:equation draw:name="f119" draw:formula="11073"/>
              <draw:equation draw:name="f120" draw:formula="312724"/>
              <draw:equation draw:name="f121" draw:formula="75742"/>
              <draw:equation draw:name="f122" draw:formula="272573"/>
              <draw:equation draw:name="f123" draw:formula="157000"/>
              <draw:equation draw:name="f124" draw:formula="267289"/>
              <draw:equation draw:name="f125" draw:formula="157483"/>
              <draw:equation draw:name="f126" draw:formula="266433"/>
              <draw:equation draw:name="f127" draw:formula="158006"/>
              <draw:equation draw:name="f128" draw:formula="265596"/>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639533"/>
              <draw:equation draw:name="f152" draw:formula="879261"/>
              <draw:equation draw:name="f153" draw:formula="593502"/>
              <draw:equation draw:name="f154" draw:formula="556510"/>
              <draw:equation draw:name="f155" draw:formula="519518"/>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645950"/>
              <draw:equation draw:name="f164" draw:formula="738355"/>
              <draw:equation draw:name="f165" draw:formula="190421"/>
              <draw:equation draw:name="f166" draw:formula="484417"/>
              <draw:equation draw:name="f167" draw:formula="154825"/>
              <draw:equation draw:name="f168" draw:formula="486166"/>
              <draw:equation draw:name="f169" draw:formula="119229"/>
              <draw:equation draw:name="f170" draw:formula="480993"/>
              <draw:equation draw:name="f171" draw:formula="88426"/>
              <draw:equation draw:name="f172" draw:formula="469588"/>
              <draw:equation draw:name="f173" draw:formula="280417"/>
              <draw:equation draw:name="f174" draw:formula="646695"/>
              <draw:equation draw:name="f175" draw:formula="266122"/>
              <draw:equation draw:name="f176" draw:formula="650286"/>
              <draw:equation draw:name="f177" draw:formula="251103"/>
              <draw:equation draw:name="f178" draw:formula="652667"/>
              <draw:equation draw:name="f179" draw:formula="235801"/>
              <draw:equation draw:name="f180" draw:formula="653784"/>
              <draw:equation draw:name="f181" draw:formula="664963"/>
              <draw:equation draw:name="f182" draw:formula="724671"/>
              <draw:equation draw:name="f183" draw:formula="654212"/>
              <draw:equation draw:name="f184" draw:formula="714513"/>
              <draw:equation draw:name="f185" draw:formula="645192"/>
              <draw:equation draw:name="f186" draw:formula="703666"/>
              <draw:equation draw:name="f187" draw:formula="638065"/>
              <draw:equation draw:name="f188" draw:formula="692297"/>
              <draw:equation draw:name="f189" draw:formula="1162216"/>
              <draw:equation draw:name="f190" draw:formula="643941"/>
              <draw:equation draw:name="f191" draw:formula="1160645"/>
              <draw:equation draw:name="f192" draw:formula="655979"/>
              <draw:equation draw:name="f193" draw:formula="1157021"/>
              <draw:equation draw:name="f194" draw:formula="667887"/>
              <draw:equation draw:name="f195" draw:formula="1151464"/>
              <draw:equation draw:name="f196" draw:formula="679460"/>
              <draw:equation draw:name="f197" draw:formula="1375709"/>
              <draw:equation draw:name="f198" draw:formula="424451"/>
              <draw:equation draw:name="f199" draw:formula="1456403"/>
              <draw:equation draw:name="f200" draw:formula="449159"/>
              <draw:equation draw:name="f201" draw:formula="1507341"/>
              <draw:equation draw:name="f202" draw:formula="500808"/>
              <draw:equation draw:name="f203" draw:formula="1506616"/>
              <draw:equation draw:name="f204" draw:formula="557220"/>
              <draw:equation draw:name="f205" draw:formula="1684514"/>
              <draw:equation draw:name="f206" draw:formula="283048"/>
              <draw:equation draw:name="f207" draw:formula="1671427"/>
              <draw:equation draw:name="f208" draw:formula="302249"/>
              <draw:equation draw:name="f209" draw:formula="1651495"/>
              <draw:equation draw:name="f210" draw:formula="319291"/>
              <draw:equation draw:name="f211" draw:formula="1626208"/>
              <draw:equation draw:name="f212" draw:formula="332836"/>
              <draw:equation draw:name="f213" draw:formula="1544628"/>
              <draw:equation draw:name="f214" draw:formula="98331"/>
              <draw:equation draw:name="f215" draw:formula="1546842"/>
              <draw:equation draw:name="f216" draw:formula="106089"/>
              <draw:equation draw:name="f217" draw:formula="1547889"/>
              <draw:equation draw:name="f218" draw:formula="113960"/>
              <draw:equation draw:name="f219" draw:formula="1547688"/>
              <draw:equation draw:name="f220" draw:formula="121848"/>
              <draw:equation draw:name="f221" draw:formula="1172322"/>
              <draw:equation draw:name="f222" draw:formula="70906"/>
              <draw:equation draw:name="f223" draw:formula="1179933"/>
              <draw:equation draw:name="f224" draw:formula="60059"/>
              <draw:equation draw:name="f225" draw:formula="1189959"/>
              <draw:equation draw:name="f226" draw:formula="49956"/>
              <draw:equation draw:name="f227" draw:formula="1202200"/>
              <draw:equation draw:name="f228" draw:formula="40914"/>
              <draw:equation draw:name="f229" draw:formula="892993"/>
              <draw:equation draw:name="f230" draw:formula="85195"/>
              <draw:equation draw:name="f231" draw:formula="896093"/>
              <draw:equation draw:name="f232" draw:formula="76227"/>
              <draw:equation draw:name="f233" draw:formula="900966"/>
              <draw:equation draw:name="f234" draw:formula="67538"/>
              <draw:equation draw:name="f235" draw:formula="907449"/>
              <draw:equation draw:name="f236" draw:formula="59333"/>
              <draw:equation draw:name="f237" draw:formula="565182"/>
              <draw:equation draw:name="f238" draw:formula="93977"/>
              <draw:equation draw:name="f239" draw:formula="584188"/>
              <draw:equation draw:name="f240" draw:formula="100973"/>
              <draw:equation draw:name="f241" draw:formula="601744"/>
              <draw:equation draw:name="f242" draw:formula="109401"/>
              <draw:equation draw:name="f243" draw:formula="617529"/>
              <draw:equation draw:name="f244" draw:formula="119058"/>
              <draw:equation draw:name="f245" draw:formula="167630"/>
              <draw:equation draw:name="f246" draw:formula="291141"/>
              <draw:equation draw:name="f247" draw:formula="163482"/>
              <draw:equation draw:name="f248" draw:formula="282508"/>
              <draw:equation draw:name="f249" draw:formula="160422"/>
              <draw:equation draw:name="f250" draw:formula="273689"/>
              <draw:equation draw:name="f251" draw:formula="?f2 - ?f0"/>
              <draw:equation draw:name="f252" draw:formula="?f1 - ?f0"/>
              <draw:equation draw:name="f253" draw:formula="?f252 / 1741773"/>
              <draw:equation draw:name="f254" draw:formula="?f251 / 1164546"/>
              <draw:equation draw:name="f255" draw:formula="190421 / ?f253"/>
              <draw:equation draw:name="f256" draw:formula="484417 / ?f254"/>
              <draw:equation draw:name="f257" draw:formula="88426 / ?f253"/>
              <draw:equation draw:name="f258" draw:formula="469588 / ?f254"/>
              <draw:equation draw:name="f259" draw:formula="280417 / ?f253"/>
              <draw:equation draw:name="f260" draw:formula="646695 / ?f254"/>
              <draw:equation draw:name="f261" draw:formula="235801 / ?f253"/>
              <draw:equation draw:name="f262" draw:formula="653784 / ?f254"/>
              <draw:equation draw:name="f263" draw:formula="664963 / ?f253"/>
              <draw:equation draw:name="f264" draw:formula="724671 / ?f254"/>
              <draw:equation draw:name="f265" draw:formula="638065 / ?f253"/>
              <draw:equation draw:name="f266" draw:formula="692297 / ?f254"/>
              <draw:equation draw:name="f267" draw:formula="1162216 / ?f253"/>
              <draw:equation draw:name="f268" draw:formula="643941 / ?f254"/>
              <draw:equation draw:name="f269" draw:formula="1151464 / ?f253"/>
              <draw:equation draw:name="f270" draw:formula="679460 / ?f254"/>
              <draw:equation draw:name="f271" draw:formula="1375709 / ?f253"/>
              <draw:equation draw:name="f272" draw:formula="424451 / ?f254"/>
              <draw:equation draw:name="f273" draw:formula="1506616 / ?f253"/>
              <draw:equation draw:name="f274" draw:formula="557220 / ?f254"/>
              <draw:equation draw:name="f275" draw:formula="1684514 / ?f253"/>
              <draw:equation draw:name="f276" draw:formula="283048 / ?f254"/>
              <draw:equation draw:name="f277" draw:formula="1626208 / ?f253"/>
              <draw:equation draw:name="f278" draw:formula="332836 / ?f254"/>
              <draw:equation draw:name="f279" draw:formula="1544628 / ?f253"/>
              <draw:equation draw:name="f280" draw:formula="98331 / ?f254"/>
              <draw:equation draw:name="f281" draw:formula="1547688 / ?f253"/>
              <draw:equation draw:name="f282" draw:formula="121848 / ?f254"/>
              <draw:equation draw:name="f283" draw:formula="1172322 / ?f253"/>
              <draw:equation draw:name="f284" draw:formula="70906 / ?f254"/>
              <draw:equation draw:name="f285" draw:formula="1202200 / ?f253"/>
              <draw:equation draw:name="f286" draw:formula="40914 / ?f254"/>
              <draw:equation draw:name="f287" draw:formula="892993 / ?f253"/>
              <draw:equation draw:name="f288" draw:formula="85195 / ?f254"/>
              <draw:equation draw:name="f289" draw:formula="907449 / ?f253"/>
              <draw:equation draw:name="f290" draw:formula="59333 / ?f254"/>
              <draw:equation draw:name="f291" draw:formula="565182 / ?f253"/>
              <draw:equation draw:name="f292" draw:formula="93977 / ?f254"/>
              <draw:equation draw:name="f293" draw:formula="617529 / ?f253"/>
              <draw:equation draw:name="f294" draw:formula="119058 / ?f254"/>
              <draw:equation draw:name="f295" draw:formula="167630 / ?f253"/>
              <draw:equation draw:name="f296" draw:formula="291141 / ?f254"/>
              <draw:equation draw:name="f297" draw:formula="158489 / ?f253"/>
              <draw:equation draw:name="f298" draw:formula="264740 / ?f254"/>
              <draw:equation draw:name="f299" draw:formula="0 / ?f253"/>
              <draw:equation draw:name="f300" draw:formula="1741773 / ?f253"/>
              <draw:equation draw:name="f301" draw:formula="0 / ?f254"/>
              <draw:equation draw:name="f302" draw:formula="1164546 / ?f254"/>
            </draw:enhanced-geometry>
          </draw:custom-shape>
          <draw:frame draw:id="id391" draw:style-name="a1956" draw:transform="translate(-0.97198in -0.2642in) rotate(-0.43515) translate(9.32474in 3.1355in)" draw:name="TextBox 21" svg:width="1.94396in" svg:height="0.5284in">
            <draw:text-box>
              <text:p text:style-name="a1955" text:class-names="" text:cond-style-name=""><text:span text:style-name="a1954" text:class-names="">I introduced doubling e-states <text:s text:c="1"/>in 1924</text:span></text:p>
            </draw:text-box>
            <svg:title/>
            <svg:desc/>
          </draw:frame>
        </draw:g>
        <draw:g draw:name="Group 22" draw:id="id382">
          <svg:title/>
          <svg:desc/>
          <draw:custom-shape svg:width="1.46013in" svg:height="1.09in" draw:id="id388" draw:style-name="a1947" draw:transform="translate(-0.73006in -0.545in) rotate(-2.88978) translate(9.98122in 5.81249in)" draw:name="Cloud Callout 20">
            <svg:title/>
            <svg:desc/>
            <text:p text:style-name="a1946" text:class-names="" text:cond-style-name=""><text:span text:style-name="a1945" text:class-names=""/></text:p>
            <draw:enhanced-geometry xmlns:dr3d="urn:oasis:names:tc:opendocument:xmlns:dr3d:1.0" draw:type="non-primitive" svg:viewBox="0 0 1741773 116454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1741773"/>
              <draw:equation draw:name="f2" draw:formula="1164546"/>
              <draw:equation draw:name="f3" draw:formula="158489"/>
              <draw:equation draw:name="f4" draw:formula="264740"/>
              <draw:equation draw:name="f5" draw:formula="147577"/>
              <draw:equation draw:name="f6" draw:formula="214263"/>
              <draw:equation draw:name="f7" draw:formula="173026"/>
              <draw:equation draw:name="f8" draw:formula="163358"/>
              <draw:equation draw:name="f9" draw:formula="227869"/>
              <draw:equation draw:name="f10" draw:formula="125886"/>
              <draw:equation draw:name="f11" draw:formula="314523"/>
              <draw:equation draw:name="f12" draw:formula="66701"/>
              <draw:equation draw:name="f13" draw:formula="455013"/>
              <draw:equation draw:name="f14" draw:formula="53510"/>
              <draw:equation draw:name="f15" draw:formula="565384"/>
              <draw:equation draw:name="f16" draw:formula="94163"/>
              <draw:equation draw:name="f17" draw:formula="632750"/>
              <draw:equation draw:name="f18" draw:formula="14289"/>
              <draw:equation draw:name="f19" draw:formula="803319"/>
              <draw:equation draw:name="f20" draw:formula="0 - 2214"/>
              <draw:equation draw:name="f21" draw:formula="905677"/>
              <draw:equation draw:name="f22" draw:formula="61231"/>
              <draw:equation draw:name="f23" draw:formula="931488"/>
              <draw:equation draw:name="f24" draw:formula="28690"/>
              <draw:equation draw:name="f25" draw:formula="981056"/>
              <draw:equation draw:name="f26" draw:formula="6196"/>
              <draw:equation draw:name="f27" draw:formula="1038275"/>
              <draw:equation draw:name="f28" draw:formula="1098"/>
              <draw:equation draw:name="f29" draw:formula="1101252"/>
              <draw:equation draw:name="f30" draw:formula="0 - 4521"/>
              <draw:equation draw:name="f31" draw:formula="1164148"/>
              <draw:equation draw:name="f32" draw:formula="11703"/>
              <draw:equation draw:name="f33" draw:formula="1202724"/>
              <draw:equation draw:name="f34" draw:formula="43537"/>
              <draw:equation draw:name="f35" draw:formula="1258372"/>
              <draw:equation draw:name="f36" draw:formula="2344"/>
              <draw:equation draw:name="f37" draw:formula="1350422"/>
              <draw:equation draw:name="f38" draw:formula="0 - 11182"/>
              <draw:equation draw:name="f39" draw:formula="1429425"/>
              <draw:equation draw:name="f40" draw:formula="10214"/>
              <draw:equation draw:name="f41" draw:formula="1489623"/>
              <draw:equation draw:name="f42" draw:formula="26513"/>
              <draw:equation draw:name="f43" draw:formula="1532789"/>
              <draw:equation draw:name="f44" draw:formula="60636"/>
              <draw:equation draw:name="f45" draw:formula="1544386"/>
              <draw:equation draw:name="f46" draw:formula="101122"/>
              <draw:equation draw:name="f47" draw:formula="1613967"/>
              <draw:equation draw:name="f48" draw:formula="113067"/>
              <draw:equation draw:name="f49" draw:formula="1669374"/>
              <draw:equation draw:name="f50" draw:formula="146185"/>
              <draw:equation draw:name="f51" draw:formula="1691923"/>
              <draw:equation draw:name="f52" draw:formula="189350"/>
              <draw:equation draw:name="f53" draw:formula="1708311"/>
              <draw:equation draw:name="f54" draw:formula="220682"/>
              <draw:equation draw:name="f55" draw:formula="1705976"/>
              <draw:equation draw:name="f56" draw:formula="254711"/>
              <draw:equation draw:name="f57" draw:formula="1685319"/>
              <draw:equation draw:name="f58" draw:formula="285020"/>
              <draw:equation draw:name="f59" draw:formula="1736095"/>
              <draw:equation draw:name="f60" draw:formula="326585"/>
              <draw:equation draw:name="f61" draw:formula="1753853"/>
              <draw:equation draw:name="f62" draw:formula="380467"/>
              <draw:equation draw:name="f63" draw:formula="1733559"/>
              <draw:equation draw:name="f64" draw:formula="431297"/>
              <draw:equation draw:name="f65" draw:formula="1706580"/>
              <draw:equation draw:name="f66" draw:formula="498873"/>
              <draw:equation draw:name="f67" draw:formula="1617269"/>
              <draw:equation draw:name="f68" draw:formula="549481"/>
              <draw:equation draw:name="f69" draw:formula="1507582"/>
              <draw:equation draw:name="f70" draw:formula="559342"/>
              <draw:equation draw:name="f71" draw:formula="1507059"/>
              <draw:equation draw:name="f72" draw:formula="601521"/>
              <draw:equation draw:name="f73" draw:formula="1477543"/>
              <draw:equation draw:name="f74" draw:formula="641523"/>
              <draw:equation draw:name="f75" draw:formula="1426687"/>
              <draw:equation draw:name="f76" draw:formula="669059"/>
              <draw:equation draw:name="f77" draw:formula="1349415"/>
              <draw:equation draw:name="f78" draw:formula="710903"/>
              <draw:equation draw:name="f79" draw:formula="1237796"/>
              <draw:equation draw:name="f80" draw:formula="716280"/>
              <draw:equation draw:name="f81" draw:formula="1151263"/>
              <draw:equation draw:name="f82" draw:formula="682343"/>
              <draw:equation draw:name="f83" draw:formula="1123278"/>
              <draw:equation draw:name="f84" draw:formula="740635"/>
              <draw:equation draw:name="f85" draw:formula="1048342"/>
              <draw:equation draw:name="f86" draw:formula="785195"/>
              <draw:equation draw:name="f87" draw:formula="954440"/>
              <draw:equation draw:name="f88" draw:formula="799392"/>
              <draw:equation draw:name="f89" draw:formula="843787"/>
              <draw:equation draw:name="f90" draw:formula="816118"/>
              <draw:equation draw:name="f91" draw:formula="728302"/>
              <draw:equation draw:name="f92" draw:formula="787614"/>
              <draw:equation draw:name="f93" draw:formula="665044"/>
              <draw:equation draw:name="f94" draw:formula="727946"/>
              <draw:equation draw:name="f95" draw:formula="515735"/>
              <draw:equation draw:name="f96" draw:formula="784581"/>
              <draw:equation draw:name="f97" draw:formula="321811"/>
              <draw:equation draw:name="f98" draw:formula="752747"/>
              <draw:equation draw:name="f99" draw:formula="235157"/>
              <draw:equation draw:name="f100" draw:formula="657356"/>
              <draw:equation draw:name="f101" draw:formula="150033"/>
              <draw:equation draw:name="f102" draw:formula="663626"/>
              <draw:equation draw:name="f103" draw:formula="70104"/>
              <draw:equation draw:name="f104" draw:formula="630415"/>
              <draw:equation draw:name="f105" draw:formula="46146"/>
              <draw:equation draw:name="f106" draw:formula="578803"/>
              <draw:equation draw:name="f107" draw:formula="28791"/>
              <draw:equation draw:name="f108" draw:formula="541462"/>
              <draw:equation draw:name="f109" draw:formula="44132"/>
              <draw:equation draw:name="f110" draw:formula="501162"/>
              <draw:equation draw:name="f111" draw:formula="86533"/>
              <draw:equation draw:name="f112" draw:formula="472769"/>
              <draw:equation draw:name="f113" draw:formula="26375"/>
              <draw:equation draw:name="f114" draw:formula="450499"/>
              <draw:equation draw:name="f115" draw:formula="0 - 7127"/>
              <draw:equation draw:name="f116" draw:formula="407761"/>
              <draw:equation draw:name="f117" draw:formula="1248"/>
              <draw:equation draw:name="f118" draw:formula="363982"/>
              <draw:equation draw:name="f119" draw:formula="11073"/>
              <draw:equation draw:name="f120" draw:formula="312724"/>
              <draw:equation draw:name="f121" draw:formula="75742"/>
              <draw:equation draw:name="f122" draw:formula="272573"/>
              <draw:equation draw:name="f123" draw:formula="157000"/>
              <draw:equation draw:name="f124" draw:formula="267289"/>
              <draw:equation draw:name="f125" draw:formula="157483"/>
              <draw:equation draw:name="f126" draw:formula="266433"/>
              <draw:equation draw:name="f127" draw:formula="158006"/>
              <draw:equation draw:name="f128" draw:formula="265596"/>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639533"/>
              <draw:equation draw:name="f152" draw:formula="879261"/>
              <draw:equation draw:name="f153" draw:formula="593502"/>
              <draw:equation draw:name="f154" draw:formula="556510"/>
              <draw:equation draw:name="f155" draw:formula="519518"/>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645950"/>
              <draw:equation draw:name="f164" draw:formula="738355"/>
              <draw:equation draw:name="f165" draw:formula="190421"/>
              <draw:equation draw:name="f166" draw:formula="484417"/>
              <draw:equation draw:name="f167" draw:formula="154825"/>
              <draw:equation draw:name="f168" draw:formula="486166"/>
              <draw:equation draw:name="f169" draw:formula="119229"/>
              <draw:equation draw:name="f170" draw:formula="480993"/>
              <draw:equation draw:name="f171" draw:formula="88426"/>
              <draw:equation draw:name="f172" draw:formula="469588"/>
              <draw:equation draw:name="f173" draw:formula="280417"/>
              <draw:equation draw:name="f174" draw:formula="646695"/>
              <draw:equation draw:name="f175" draw:formula="266122"/>
              <draw:equation draw:name="f176" draw:formula="650286"/>
              <draw:equation draw:name="f177" draw:formula="251103"/>
              <draw:equation draw:name="f178" draw:formula="652667"/>
              <draw:equation draw:name="f179" draw:formula="235801"/>
              <draw:equation draw:name="f180" draw:formula="653784"/>
              <draw:equation draw:name="f181" draw:formula="664963"/>
              <draw:equation draw:name="f182" draw:formula="724671"/>
              <draw:equation draw:name="f183" draw:formula="654212"/>
              <draw:equation draw:name="f184" draw:formula="714513"/>
              <draw:equation draw:name="f185" draw:formula="645192"/>
              <draw:equation draw:name="f186" draw:formula="703666"/>
              <draw:equation draw:name="f187" draw:formula="638065"/>
              <draw:equation draw:name="f188" draw:formula="692297"/>
              <draw:equation draw:name="f189" draw:formula="1162216"/>
              <draw:equation draw:name="f190" draw:formula="643941"/>
              <draw:equation draw:name="f191" draw:formula="1160645"/>
              <draw:equation draw:name="f192" draw:formula="655979"/>
              <draw:equation draw:name="f193" draw:formula="1157021"/>
              <draw:equation draw:name="f194" draw:formula="667887"/>
              <draw:equation draw:name="f195" draw:formula="1151464"/>
              <draw:equation draw:name="f196" draw:formula="679460"/>
              <draw:equation draw:name="f197" draw:formula="1375709"/>
              <draw:equation draw:name="f198" draw:formula="424451"/>
              <draw:equation draw:name="f199" draw:formula="1456403"/>
              <draw:equation draw:name="f200" draw:formula="449159"/>
              <draw:equation draw:name="f201" draw:formula="1507341"/>
              <draw:equation draw:name="f202" draw:formula="500808"/>
              <draw:equation draw:name="f203" draw:formula="1506616"/>
              <draw:equation draw:name="f204" draw:formula="557220"/>
              <draw:equation draw:name="f205" draw:formula="1684514"/>
              <draw:equation draw:name="f206" draw:formula="283048"/>
              <draw:equation draw:name="f207" draw:formula="1671427"/>
              <draw:equation draw:name="f208" draw:formula="302249"/>
              <draw:equation draw:name="f209" draw:formula="1651495"/>
              <draw:equation draw:name="f210" draw:formula="319291"/>
              <draw:equation draw:name="f211" draw:formula="1626208"/>
              <draw:equation draw:name="f212" draw:formula="332836"/>
              <draw:equation draw:name="f213" draw:formula="1544628"/>
              <draw:equation draw:name="f214" draw:formula="98331"/>
              <draw:equation draw:name="f215" draw:formula="1546842"/>
              <draw:equation draw:name="f216" draw:formula="106089"/>
              <draw:equation draw:name="f217" draw:formula="1547889"/>
              <draw:equation draw:name="f218" draw:formula="113960"/>
              <draw:equation draw:name="f219" draw:formula="1547688"/>
              <draw:equation draw:name="f220" draw:formula="121848"/>
              <draw:equation draw:name="f221" draw:formula="1172322"/>
              <draw:equation draw:name="f222" draw:formula="70906"/>
              <draw:equation draw:name="f223" draw:formula="1179933"/>
              <draw:equation draw:name="f224" draw:formula="60059"/>
              <draw:equation draw:name="f225" draw:formula="1189959"/>
              <draw:equation draw:name="f226" draw:formula="49956"/>
              <draw:equation draw:name="f227" draw:formula="1202200"/>
              <draw:equation draw:name="f228" draw:formula="40914"/>
              <draw:equation draw:name="f229" draw:formula="892993"/>
              <draw:equation draw:name="f230" draw:formula="85195"/>
              <draw:equation draw:name="f231" draw:formula="896093"/>
              <draw:equation draw:name="f232" draw:formula="76227"/>
              <draw:equation draw:name="f233" draw:formula="900966"/>
              <draw:equation draw:name="f234" draw:formula="67538"/>
              <draw:equation draw:name="f235" draw:formula="907449"/>
              <draw:equation draw:name="f236" draw:formula="59333"/>
              <draw:equation draw:name="f237" draw:formula="565182"/>
              <draw:equation draw:name="f238" draw:formula="93977"/>
              <draw:equation draw:name="f239" draw:formula="584188"/>
              <draw:equation draw:name="f240" draw:formula="100973"/>
              <draw:equation draw:name="f241" draw:formula="601744"/>
              <draw:equation draw:name="f242" draw:formula="109401"/>
              <draw:equation draw:name="f243" draw:formula="617529"/>
              <draw:equation draw:name="f244" draw:formula="119058"/>
              <draw:equation draw:name="f245" draw:formula="167630"/>
              <draw:equation draw:name="f246" draw:formula="291141"/>
              <draw:equation draw:name="f247" draw:formula="163482"/>
              <draw:equation draw:name="f248" draw:formula="282508"/>
              <draw:equation draw:name="f249" draw:formula="160422"/>
              <draw:equation draw:name="f250" draw:formula="273689"/>
              <draw:equation draw:name="f251" draw:formula="?f2 - ?f0"/>
              <draw:equation draw:name="f252" draw:formula="?f1 - ?f0"/>
              <draw:equation draw:name="f253" draw:formula="?f252 / 1741773"/>
              <draw:equation draw:name="f254" draw:formula="?f251 / 1164546"/>
              <draw:equation draw:name="f255" draw:formula="190421 / ?f253"/>
              <draw:equation draw:name="f256" draw:formula="484417 / ?f254"/>
              <draw:equation draw:name="f257" draw:formula="88426 / ?f253"/>
              <draw:equation draw:name="f258" draw:formula="469588 / ?f254"/>
              <draw:equation draw:name="f259" draw:formula="280417 / ?f253"/>
              <draw:equation draw:name="f260" draw:formula="646695 / ?f254"/>
              <draw:equation draw:name="f261" draw:formula="235801 / ?f253"/>
              <draw:equation draw:name="f262" draw:formula="653784 / ?f254"/>
              <draw:equation draw:name="f263" draw:formula="664963 / ?f253"/>
              <draw:equation draw:name="f264" draw:formula="724671 / ?f254"/>
              <draw:equation draw:name="f265" draw:formula="638065 / ?f253"/>
              <draw:equation draw:name="f266" draw:formula="692297 / ?f254"/>
              <draw:equation draw:name="f267" draw:formula="1162216 / ?f253"/>
              <draw:equation draw:name="f268" draw:formula="643941 / ?f254"/>
              <draw:equation draw:name="f269" draw:formula="1151464 / ?f253"/>
              <draw:equation draw:name="f270" draw:formula="679460 / ?f254"/>
              <draw:equation draw:name="f271" draw:formula="1375709 / ?f253"/>
              <draw:equation draw:name="f272" draw:formula="424451 / ?f254"/>
              <draw:equation draw:name="f273" draw:formula="1506616 / ?f253"/>
              <draw:equation draw:name="f274" draw:formula="557220 / ?f254"/>
              <draw:equation draw:name="f275" draw:formula="1684514 / ?f253"/>
              <draw:equation draw:name="f276" draw:formula="283048 / ?f254"/>
              <draw:equation draw:name="f277" draw:formula="1626208 / ?f253"/>
              <draw:equation draw:name="f278" draw:formula="332836 / ?f254"/>
              <draw:equation draw:name="f279" draw:formula="1544628 / ?f253"/>
              <draw:equation draw:name="f280" draw:formula="98331 / ?f254"/>
              <draw:equation draw:name="f281" draw:formula="1547688 / ?f253"/>
              <draw:equation draw:name="f282" draw:formula="121848 / ?f254"/>
              <draw:equation draw:name="f283" draw:formula="1172322 / ?f253"/>
              <draw:equation draw:name="f284" draw:formula="70906 / ?f254"/>
              <draw:equation draw:name="f285" draw:formula="1202200 / ?f253"/>
              <draw:equation draw:name="f286" draw:formula="40914 / ?f254"/>
              <draw:equation draw:name="f287" draw:formula="892993 / ?f253"/>
              <draw:equation draw:name="f288" draw:formula="85195 / ?f254"/>
              <draw:equation draw:name="f289" draw:formula="907449 / ?f253"/>
              <draw:equation draw:name="f290" draw:formula="59333 / ?f254"/>
              <draw:equation draw:name="f291" draw:formula="565182 / ?f253"/>
              <draw:equation draw:name="f292" draw:formula="93977 / ?f254"/>
              <draw:equation draw:name="f293" draw:formula="617529 / ?f253"/>
              <draw:equation draw:name="f294" draw:formula="119058 / ?f254"/>
              <draw:equation draw:name="f295" draw:formula="167630 / ?f253"/>
              <draw:equation draw:name="f296" draw:formula="291141 / ?f254"/>
              <draw:equation draw:name="f297" draw:formula="158489 / ?f253"/>
              <draw:equation draw:name="f298" draw:formula="264740 / ?f254"/>
              <draw:equation draw:name="f299" draw:formula="0 / ?f253"/>
              <draw:equation draw:name="f300" draw:formula="1741773 / ?f253"/>
              <draw:equation draw:name="f301" draw:formula="0 / ?f254"/>
              <draw:equation draw:name="f302" draw:formula="1164546 / ?f254"/>
            </draw:enhanced-geometry>
          </draw:custom-shape>
          <draw:frame draw:id="id389" draw:style-name="a1950" draw:transform="translate(-0.73015in -0.16938in) rotate(-5.84915) translate(10.06029in 5.89662in)" draw:name="TextBox 21" svg:width="1.46031in" svg:height="0.33877in">
            <draw:text-box>
              <text:p text:style-name="a1949" text:class-names="" text:cond-style-name=""><text:span text:style-name="a1948" text:class-names="">I gave theory of spin in <text:s text:c="1"/>1927</text:span></text:p>
            </draw:text-box>
            <svg:title/>
            <svg:desc/>
          </draw:frame>
        </draw:g>
        <draw:custom-shape svg:width="0.9359in" svg:height="1.89555in" draw:id="id383" draw:style-name="a1936" draw:transform="translate(-0.46795in -0.94777in) rotate(-4.84655) translate(8.40107in 7.37274in)" draw:name="Cloud Callout 20">
          <svg:title/>
          <svg:desc/>
          <text:p text:style-name="a1935" text:class-names="" text:cond-style-name=""><text:span text:style-name="a1934" text:class-names=""/></text:p>
          <draw:enhanced-geometry xmlns:dr3d="urn:oasis:names:tc:opendocument:xmlns:dr3d:1.0" draw:type="non-primitive" svg:viewBox="0 0 1741773 116454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1741773"/>
            <draw:equation draw:name="f2" draw:formula="1164546"/>
            <draw:equation draw:name="f3" draw:formula="158489"/>
            <draw:equation draw:name="f4" draw:formula="264740"/>
            <draw:equation draw:name="f5" draw:formula="147577"/>
            <draw:equation draw:name="f6" draw:formula="214263"/>
            <draw:equation draw:name="f7" draw:formula="173026"/>
            <draw:equation draw:name="f8" draw:formula="163358"/>
            <draw:equation draw:name="f9" draw:formula="227869"/>
            <draw:equation draw:name="f10" draw:formula="125886"/>
            <draw:equation draw:name="f11" draw:formula="314523"/>
            <draw:equation draw:name="f12" draw:formula="66701"/>
            <draw:equation draw:name="f13" draw:formula="455013"/>
            <draw:equation draw:name="f14" draw:formula="53510"/>
            <draw:equation draw:name="f15" draw:formula="565384"/>
            <draw:equation draw:name="f16" draw:formula="94163"/>
            <draw:equation draw:name="f17" draw:formula="632750"/>
            <draw:equation draw:name="f18" draw:formula="14289"/>
            <draw:equation draw:name="f19" draw:formula="803319"/>
            <draw:equation draw:name="f20" draw:formula="0 - 2214"/>
            <draw:equation draw:name="f21" draw:formula="905677"/>
            <draw:equation draw:name="f22" draw:formula="61231"/>
            <draw:equation draw:name="f23" draw:formula="931488"/>
            <draw:equation draw:name="f24" draw:formula="28690"/>
            <draw:equation draw:name="f25" draw:formula="981056"/>
            <draw:equation draw:name="f26" draw:formula="6196"/>
            <draw:equation draw:name="f27" draw:formula="1038275"/>
            <draw:equation draw:name="f28" draw:formula="1098"/>
            <draw:equation draw:name="f29" draw:formula="1101252"/>
            <draw:equation draw:name="f30" draw:formula="0 - 4521"/>
            <draw:equation draw:name="f31" draw:formula="1164148"/>
            <draw:equation draw:name="f32" draw:formula="11703"/>
            <draw:equation draw:name="f33" draw:formula="1202724"/>
            <draw:equation draw:name="f34" draw:formula="43537"/>
            <draw:equation draw:name="f35" draw:formula="1258372"/>
            <draw:equation draw:name="f36" draw:formula="2344"/>
            <draw:equation draw:name="f37" draw:formula="1350422"/>
            <draw:equation draw:name="f38" draw:formula="0 - 11182"/>
            <draw:equation draw:name="f39" draw:formula="1429425"/>
            <draw:equation draw:name="f40" draw:formula="10214"/>
            <draw:equation draw:name="f41" draw:formula="1489623"/>
            <draw:equation draw:name="f42" draw:formula="26513"/>
            <draw:equation draw:name="f43" draw:formula="1532789"/>
            <draw:equation draw:name="f44" draw:formula="60636"/>
            <draw:equation draw:name="f45" draw:formula="1544386"/>
            <draw:equation draw:name="f46" draw:formula="101122"/>
            <draw:equation draw:name="f47" draw:formula="1613967"/>
            <draw:equation draw:name="f48" draw:formula="113067"/>
            <draw:equation draw:name="f49" draw:formula="1669374"/>
            <draw:equation draw:name="f50" draw:formula="146185"/>
            <draw:equation draw:name="f51" draw:formula="1691923"/>
            <draw:equation draw:name="f52" draw:formula="189350"/>
            <draw:equation draw:name="f53" draw:formula="1708311"/>
            <draw:equation draw:name="f54" draw:formula="220682"/>
            <draw:equation draw:name="f55" draw:formula="1705976"/>
            <draw:equation draw:name="f56" draw:formula="254711"/>
            <draw:equation draw:name="f57" draw:formula="1685319"/>
            <draw:equation draw:name="f58" draw:formula="285020"/>
            <draw:equation draw:name="f59" draw:formula="1736095"/>
            <draw:equation draw:name="f60" draw:formula="326585"/>
            <draw:equation draw:name="f61" draw:formula="1753853"/>
            <draw:equation draw:name="f62" draw:formula="380467"/>
            <draw:equation draw:name="f63" draw:formula="1733559"/>
            <draw:equation draw:name="f64" draw:formula="431297"/>
            <draw:equation draw:name="f65" draw:formula="1706580"/>
            <draw:equation draw:name="f66" draw:formula="498873"/>
            <draw:equation draw:name="f67" draw:formula="1617269"/>
            <draw:equation draw:name="f68" draw:formula="549481"/>
            <draw:equation draw:name="f69" draw:formula="1507582"/>
            <draw:equation draw:name="f70" draw:formula="559342"/>
            <draw:equation draw:name="f71" draw:formula="1507059"/>
            <draw:equation draw:name="f72" draw:formula="601521"/>
            <draw:equation draw:name="f73" draw:formula="1477543"/>
            <draw:equation draw:name="f74" draw:formula="641523"/>
            <draw:equation draw:name="f75" draw:formula="1426687"/>
            <draw:equation draw:name="f76" draw:formula="669059"/>
            <draw:equation draw:name="f77" draw:formula="1349415"/>
            <draw:equation draw:name="f78" draw:formula="710903"/>
            <draw:equation draw:name="f79" draw:formula="1237796"/>
            <draw:equation draw:name="f80" draw:formula="716280"/>
            <draw:equation draw:name="f81" draw:formula="1151263"/>
            <draw:equation draw:name="f82" draw:formula="682343"/>
            <draw:equation draw:name="f83" draw:formula="1123278"/>
            <draw:equation draw:name="f84" draw:formula="740635"/>
            <draw:equation draw:name="f85" draw:formula="1048342"/>
            <draw:equation draw:name="f86" draw:formula="785195"/>
            <draw:equation draw:name="f87" draw:formula="954440"/>
            <draw:equation draw:name="f88" draw:formula="799392"/>
            <draw:equation draw:name="f89" draw:formula="843787"/>
            <draw:equation draw:name="f90" draw:formula="816118"/>
            <draw:equation draw:name="f91" draw:formula="728302"/>
            <draw:equation draw:name="f92" draw:formula="787614"/>
            <draw:equation draw:name="f93" draw:formula="665044"/>
            <draw:equation draw:name="f94" draw:formula="727946"/>
            <draw:equation draw:name="f95" draw:formula="515735"/>
            <draw:equation draw:name="f96" draw:formula="784581"/>
            <draw:equation draw:name="f97" draw:formula="321811"/>
            <draw:equation draw:name="f98" draw:formula="752747"/>
            <draw:equation draw:name="f99" draw:formula="235157"/>
            <draw:equation draw:name="f100" draw:formula="657356"/>
            <draw:equation draw:name="f101" draw:formula="150033"/>
            <draw:equation draw:name="f102" draw:formula="663626"/>
            <draw:equation draw:name="f103" draw:formula="70104"/>
            <draw:equation draw:name="f104" draw:formula="630415"/>
            <draw:equation draw:name="f105" draw:formula="46146"/>
            <draw:equation draw:name="f106" draw:formula="578803"/>
            <draw:equation draw:name="f107" draw:formula="28791"/>
            <draw:equation draw:name="f108" draw:formula="541462"/>
            <draw:equation draw:name="f109" draw:formula="44132"/>
            <draw:equation draw:name="f110" draw:formula="501162"/>
            <draw:equation draw:name="f111" draw:formula="86533"/>
            <draw:equation draw:name="f112" draw:formula="472769"/>
            <draw:equation draw:name="f113" draw:formula="26375"/>
            <draw:equation draw:name="f114" draw:formula="450499"/>
            <draw:equation draw:name="f115" draw:formula="0 - 7127"/>
            <draw:equation draw:name="f116" draw:formula="407761"/>
            <draw:equation draw:name="f117" draw:formula="1248"/>
            <draw:equation draw:name="f118" draw:formula="363982"/>
            <draw:equation draw:name="f119" draw:formula="11073"/>
            <draw:equation draw:name="f120" draw:formula="312724"/>
            <draw:equation draw:name="f121" draw:formula="75742"/>
            <draw:equation draw:name="f122" draw:formula="272573"/>
            <draw:equation draw:name="f123" draw:formula="157000"/>
            <draw:equation draw:name="f124" draw:formula="267289"/>
            <draw:equation draw:name="f125" draw:formula="157483"/>
            <draw:equation draw:name="f126" draw:formula="266433"/>
            <draw:equation draw:name="f127" draw:formula="158006"/>
            <draw:equation draw:name="f128" draw:formula="265596"/>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639533"/>
            <draw:equation draw:name="f152" draw:formula="879261"/>
            <draw:equation draw:name="f153" draw:formula="593502"/>
            <draw:equation draw:name="f154" draw:formula="556510"/>
            <draw:equation draw:name="f155" draw:formula="519518"/>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645950"/>
            <draw:equation draw:name="f164" draw:formula="738355"/>
            <draw:equation draw:name="f165" draw:formula="190421"/>
            <draw:equation draw:name="f166" draw:formula="484417"/>
            <draw:equation draw:name="f167" draw:formula="154825"/>
            <draw:equation draw:name="f168" draw:formula="486166"/>
            <draw:equation draw:name="f169" draw:formula="119229"/>
            <draw:equation draw:name="f170" draw:formula="480993"/>
            <draw:equation draw:name="f171" draw:formula="88426"/>
            <draw:equation draw:name="f172" draw:formula="469588"/>
            <draw:equation draw:name="f173" draw:formula="280417"/>
            <draw:equation draw:name="f174" draw:formula="646695"/>
            <draw:equation draw:name="f175" draw:formula="266122"/>
            <draw:equation draw:name="f176" draw:formula="650286"/>
            <draw:equation draw:name="f177" draw:formula="251103"/>
            <draw:equation draw:name="f178" draw:formula="652667"/>
            <draw:equation draw:name="f179" draw:formula="235801"/>
            <draw:equation draw:name="f180" draw:formula="653784"/>
            <draw:equation draw:name="f181" draw:formula="664963"/>
            <draw:equation draw:name="f182" draw:formula="724671"/>
            <draw:equation draw:name="f183" draw:formula="654212"/>
            <draw:equation draw:name="f184" draw:formula="714513"/>
            <draw:equation draw:name="f185" draw:formula="645192"/>
            <draw:equation draw:name="f186" draw:formula="703666"/>
            <draw:equation draw:name="f187" draw:formula="638065"/>
            <draw:equation draw:name="f188" draw:formula="692297"/>
            <draw:equation draw:name="f189" draw:formula="1162216"/>
            <draw:equation draw:name="f190" draw:formula="643941"/>
            <draw:equation draw:name="f191" draw:formula="1160645"/>
            <draw:equation draw:name="f192" draw:formula="655979"/>
            <draw:equation draw:name="f193" draw:formula="1157021"/>
            <draw:equation draw:name="f194" draw:formula="667887"/>
            <draw:equation draw:name="f195" draw:formula="1151464"/>
            <draw:equation draw:name="f196" draw:formula="679460"/>
            <draw:equation draw:name="f197" draw:formula="1375709"/>
            <draw:equation draw:name="f198" draw:formula="424451"/>
            <draw:equation draw:name="f199" draw:formula="1456403"/>
            <draw:equation draw:name="f200" draw:formula="449159"/>
            <draw:equation draw:name="f201" draw:formula="1507341"/>
            <draw:equation draw:name="f202" draw:formula="500808"/>
            <draw:equation draw:name="f203" draw:formula="1506616"/>
            <draw:equation draw:name="f204" draw:formula="557220"/>
            <draw:equation draw:name="f205" draw:formula="1684514"/>
            <draw:equation draw:name="f206" draw:formula="283048"/>
            <draw:equation draw:name="f207" draw:formula="1671427"/>
            <draw:equation draw:name="f208" draw:formula="302249"/>
            <draw:equation draw:name="f209" draw:formula="1651495"/>
            <draw:equation draw:name="f210" draw:formula="319291"/>
            <draw:equation draw:name="f211" draw:formula="1626208"/>
            <draw:equation draw:name="f212" draw:formula="332836"/>
            <draw:equation draw:name="f213" draw:formula="1544628"/>
            <draw:equation draw:name="f214" draw:formula="98331"/>
            <draw:equation draw:name="f215" draw:formula="1546842"/>
            <draw:equation draw:name="f216" draw:formula="106089"/>
            <draw:equation draw:name="f217" draw:formula="1547889"/>
            <draw:equation draw:name="f218" draw:formula="113960"/>
            <draw:equation draw:name="f219" draw:formula="1547688"/>
            <draw:equation draw:name="f220" draw:formula="121848"/>
            <draw:equation draw:name="f221" draw:formula="1172322"/>
            <draw:equation draw:name="f222" draw:formula="70906"/>
            <draw:equation draw:name="f223" draw:formula="1179933"/>
            <draw:equation draw:name="f224" draw:formula="60059"/>
            <draw:equation draw:name="f225" draw:formula="1189959"/>
            <draw:equation draw:name="f226" draw:formula="49956"/>
            <draw:equation draw:name="f227" draw:formula="1202200"/>
            <draw:equation draw:name="f228" draw:formula="40914"/>
            <draw:equation draw:name="f229" draw:formula="892993"/>
            <draw:equation draw:name="f230" draw:formula="85195"/>
            <draw:equation draw:name="f231" draw:formula="896093"/>
            <draw:equation draw:name="f232" draw:formula="76227"/>
            <draw:equation draw:name="f233" draw:formula="900966"/>
            <draw:equation draw:name="f234" draw:formula="67538"/>
            <draw:equation draw:name="f235" draw:formula="907449"/>
            <draw:equation draw:name="f236" draw:formula="59333"/>
            <draw:equation draw:name="f237" draw:formula="565182"/>
            <draw:equation draw:name="f238" draw:formula="93977"/>
            <draw:equation draw:name="f239" draw:formula="584188"/>
            <draw:equation draw:name="f240" draw:formula="100973"/>
            <draw:equation draw:name="f241" draw:formula="601744"/>
            <draw:equation draw:name="f242" draw:formula="109401"/>
            <draw:equation draw:name="f243" draw:formula="617529"/>
            <draw:equation draw:name="f244" draw:formula="119058"/>
            <draw:equation draw:name="f245" draw:formula="167630"/>
            <draw:equation draw:name="f246" draw:formula="291141"/>
            <draw:equation draw:name="f247" draw:formula="163482"/>
            <draw:equation draw:name="f248" draw:formula="282508"/>
            <draw:equation draw:name="f249" draw:formula="160422"/>
            <draw:equation draw:name="f250" draw:formula="273689"/>
            <draw:equation draw:name="f251" draw:formula="?f2 - ?f0"/>
            <draw:equation draw:name="f252" draw:formula="?f1 - ?f0"/>
            <draw:equation draw:name="f253" draw:formula="?f252 / 1741773"/>
            <draw:equation draw:name="f254" draw:formula="?f251 / 1164546"/>
            <draw:equation draw:name="f255" draw:formula="190421 / ?f253"/>
            <draw:equation draw:name="f256" draw:formula="484417 / ?f254"/>
            <draw:equation draw:name="f257" draw:formula="88426 / ?f253"/>
            <draw:equation draw:name="f258" draw:formula="469588 / ?f254"/>
            <draw:equation draw:name="f259" draw:formula="280417 / ?f253"/>
            <draw:equation draw:name="f260" draw:formula="646695 / ?f254"/>
            <draw:equation draw:name="f261" draw:formula="235801 / ?f253"/>
            <draw:equation draw:name="f262" draw:formula="653784 / ?f254"/>
            <draw:equation draw:name="f263" draw:formula="664963 / ?f253"/>
            <draw:equation draw:name="f264" draw:formula="724671 / ?f254"/>
            <draw:equation draw:name="f265" draw:formula="638065 / ?f253"/>
            <draw:equation draw:name="f266" draw:formula="692297 / ?f254"/>
            <draw:equation draw:name="f267" draw:formula="1162216 / ?f253"/>
            <draw:equation draw:name="f268" draw:formula="643941 / ?f254"/>
            <draw:equation draw:name="f269" draw:formula="1151464 / ?f253"/>
            <draw:equation draw:name="f270" draw:formula="679460 / ?f254"/>
            <draw:equation draw:name="f271" draw:formula="1375709 / ?f253"/>
            <draw:equation draw:name="f272" draw:formula="424451 / ?f254"/>
            <draw:equation draw:name="f273" draw:formula="1506616 / ?f253"/>
            <draw:equation draw:name="f274" draw:formula="557220 / ?f254"/>
            <draw:equation draw:name="f275" draw:formula="1684514 / ?f253"/>
            <draw:equation draw:name="f276" draw:formula="283048 / ?f254"/>
            <draw:equation draw:name="f277" draw:formula="1626208 / ?f253"/>
            <draw:equation draw:name="f278" draw:formula="332836 / ?f254"/>
            <draw:equation draw:name="f279" draw:formula="1544628 / ?f253"/>
            <draw:equation draw:name="f280" draw:formula="98331 / ?f254"/>
            <draw:equation draw:name="f281" draw:formula="1547688 / ?f253"/>
            <draw:equation draw:name="f282" draw:formula="121848 / ?f254"/>
            <draw:equation draw:name="f283" draw:formula="1172322 / ?f253"/>
            <draw:equation draw:name="f284" draw:formula="70906 / ?f254"/>
            <draw:equation draw:name="f285" draw:formula="1202200 / ?f253"/>
            <draw:equation draw:name="f286" draw:formula="40914 / ?f254"/>
            <draw:equation draw:name="f287" draw:formula="892993 / ?f253"/>
            <draw:equation draw:name="f288" draw:formula="85195 / ?f254"/>
            <draw:equation draw:name="f289" draw:formula="907449 / ?f253"/>
            <draw:equation draw:name="f290" draw:formula="59333 / ?f254"/>
            <draw:equation draw:name="f291" draw:formula="565182 / ?f253"/>
            <draw:equation draw:name="f292" draw:formula="93977 / ?f254"/>
            <draw:equation draw:name="f293" draw:formula="617529 / ?f253"/>
            <draw:equation draw:name="f294" draw:formula="119058 / ?f254"/>
            <draw:equation draw:name="f295" draw:formula="167630 / ?f253"/>
            <draw:equation draw:name="f296" draw:formula="291141 / ?f254"/>
            <draw:equation draw:name="f297" draw:formula="158489 / ?f253"/>
            <draw:equation draw:name="f298" draw:formula="264740 / ?f254"/>
            <draw:equation draw:name="f299" draw:formula="0 / ?f253"/>
            <draw:equation draw:name="f300" draw:formula="1741773 / ?f253"/>
            <draw:equation draw:name="f301" draw:formula="0 / ?f254"/>
            <draw:equation draw:name="f302" draw:formula="1164546 / ?f254"/>
          </draw:enhanced-geometry>
        </draw:custom-shape>
        <draw:frame draw:id="id384" draw:style-name="a1937" draw:name="Object 22" svg:x="7.61298in" svg:y="7.14136in" svg:width="1.0621in" svg:height="0.37052in" style:rel-width="scale" style:rel-height="scale">
          <draw:object-ole draw:class-id="0002CE03-0000-0000-C000-000000000046" xlink:href="Object 21" xlink:type="simple" xlink:show="embed" xlink:actuate="onLoad"/>
          <draw:image xlink:href="ObjectReplacements/Object 21" xlink:type="simple" xlink:show="embed" xlink:actuate="onLoad"/>
          <svg:title/>
          <svg:desc/>
        </draw:frame>
        <draw:g draw:name="Group 22" draw:id="id385">
          <svg:title/>
          <svg:desc/>
          <draw:custom-shape svg:width="1.9783in" svg:height="1.26638in" draw:id="id386" draw:style-name="a1940" draw:transform="translate(-0.98915in -0.63319in) rotate(-0.12277) translate(8.49051in 1.06092in)" draw:name="Cloud Callout 20">
            <svg:title/>
            <svg:desc/>
            <text:p text:style-name="a1939" text:class-names="" text:cond-style-name=""><text:span text:style-name="a1938" text:class-names=""/></text:p>
            <draw:enhanced-geometry xmlns:dr3d="urn:oasis:names:tc:opendocument:xmlns:dr3d:1.0" draw:type="non-primitive" svg:viewBox="0 0 1741773 1164546" draw:enhanced-path="M ?f3 ?f4 C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3 ?f4 Z N M ?f129 ?f130 C ?f129 ?f131 ?f132 ?f133 ?f134 ?f133 ?f135 ?f133 ?f136 ?f131 ?f136 ?f130 ?f136 ?f137 ?f135 ?f138 ?f134 ?f138 ?f132 ?f138 ?f129 ?f137 ?f129 ?f130 Z N M ?f139 ?f140 C ?f139 ?f141 ?f142 ?f143 ?f144 ?f143 ?f145 ?f143 ?f146 ?f141 ?f146 ?f140 ?f146 ?f147 ?f145 ?f148 ?f144 ?f148 ?f142 ?f148 ?f139 ?f147 ?f139 ?f140 Z N M ?f149 ?f150 C ?f151 ?f152 ?f153 ?f2 ?f154 ?f2 ?f155 ?f2 ?f156 ?f157 ?f156 ?f150 ?f156 ?f158 ?f159 ?f160 ?f161 ?f160 ?f162 ?f160 ?f163 ?f164 ?f149 ?f150 Z N F M ?f165 ?f166 C ?f167 ?f168 ?f169 ?f170 ?f171 ?f172 M ?f173 ?f174 C ?f175 ?f176 ?f177 ?f178 ?f179 ?f180 M ?f181 ?f182 C ?f183 ?f184 ?f185 ?f186 ?f187 ?f188 M ?f189 ?f190 C ?f191 ?f192 ?f193 ?f194 ?f195 ?f196 M ?f197 ?f198 C ?f199 ?f200 ?f201 ?f202 ?f203 ?f204 M ?f205 ?f206 C ?f207 ?f208 ?f209 ?f210 ?f211 ?f212 M ?f213 ?f214 C ?f215 ?f216 ?f217 ?f218 ?f219 ?f220 M ?f221 ?f222 C ?f223 ?f224 ?f225 ?f226 ?f227 ?f228 M ?f229 ?f230 C ?f231 ?f232 ?f233 ?f234 ?f235 ?f236 M ?f237 ?f238 C ?f239 ?f240 ?f241 ?f242 ?f243 ?f244 M ?f245 ?f246 C ?f247 ?f248 ?f249 ?f250 ?f3 ?f4 N" draw:text-areas="?f299 ?f301 ?f300 ?f302" draw:glue-points="?f255 ?f256 ?f257 ?f258 ?f259 ?f260 ?f261 ?f262 ?f263 ?f264 ?f265 ?f266 ?f267 ?f268 ?f269 ?f270 ?f271 ?f272 ?f273 ?f274 ?f275 ?f276 ?f277 ?f278 ?f279 ?f280 ?f281 ?f282 ?f283 ?f284 ?f285 ?f286 ?f287 ?f288 ?f289 ?f290 ?f291 ?f292 ?f293 ?f294 ?f295 ?f296 ?f297 ?f298" draw:glue-point-leaving-directions="-90, -90, -90, -90, -90, -90, -90, -90, -90, -90, -90, -90, -90, -90, -90, -90, -90, -90, -90, -90, -90, -90">
              <draw:equation draw:name="f0" draw:formula="0"/>
              <draw:equation draw:name="f1" draw:formula="1741773"/>
              <draw:equation draw:name="f2" draw:formula="1164546"/>
              <draw:equation draw:name="f3" draw:formula="158489"/>
              <draw:equation draw:name="f4" draw:formula="264740"/>
              <draw:equation draw:name="f5" draw:formula="147577"/>
              <draw:equation draw:name="f6" draw:formula="214263"/>
              <draw:equation draw:name="f7" draw:formula="173026"/>
              <draw:equation draw:name="f8" draw:formula="163358"/>
              <draw:equation draw:name="f9" draw:formula="227869"/>
              <draw:equation draw:name="f10" draw:formula="125886"/>
              <draw:equation draw:name="f11" draw:formula="314523"/>
              <draw:equation draw:name="f12" draw:formula="66701"/>
              <draw:equation draw:name="f13" draw:formula="455013"/>
              <draw:equation draw:name="f14" draw:formula="53510"/>
              <draw:equation draw:name="f15" draw:formula="565384"/>
              <draw:equation draw:name="f16" draw:formula="94163"/>
              <draw:equation draw:name="f17" draw:formula="632750"/>
              <draw:equation draw:name="f18" draw:formula="14289"/>
              <draw:equation draw:name="f19" draw:formula="803319"/>
              <draw:equation draw:name="f20" draw:formula="0 - 2214"/>
              <draw:equation draw:name="f21" draw:formula="905677"/>
              <draw:equation draw:name="f22" draw:formula="61231"/>
              <draw:equation draw:name="f23" draw:formula="931488"/>
              <draw:equation draw:name="f24" draw:formula="28690"/>
              <draw:equation draw:name="f25" draw:formula="981056"/>
              <draw:equation draw:name="f26" draw:formula="6196"/>
              <draw:equation draw:name="f27" draw:formula="1038275"/>
              <draw:equation draw:name="f28" draw:formula="1098"/>
              <draw:equation draw:name="f29" draw:formula="1101252"/>
              <draw:equation draw:name="f30" draw:formula="0 - 4521"/>
              <draw:equation draw:name="f31" draw:formula="1164148"/>
              <draw:equation draw:name="f32" draw:formula="11703"/>
              <draw:equation draw:name="f33" draw:formula="1202724"/>
              <draw:equation draw:name="f34" draw:formula="43537"/>
              <draw:equation draw:name="f35" draw:formula="1258372"/>
              <draw:equation draw:name="f36" draw:formula="2344"/>
              <draw:equation draw:name="f37" draw:formula="1350422"/>
              <draw:equation draw:name="f38" draw:formula="0 - 11182"/>
              <draw:equation draw:name="f39" draw:formula="1429425"/>
              <draw:equation draw:name="f40" draw:formula="10214"/>
              <draw:equation draw:name="f41" draw:formula="1489623"/>
              <draw:equation draw:name="f42" draw:formula="26513"/>
              <draw:equation draw:name="f43" draw:formula="1532789"/>
              <draw:equation draw:name="f44" draw:formula="60636"/>
              <draw:equation draw:name="f45" draw:formula="1544386"/>
              <draw:equation draw:name="f46" draw:formula="101122"/>
              <draw:equation draw:name="f47" draw:formula="1613967"/>
              <draw:equation draw:name="f48" draw:formula="113067"/>
              <draw:equation draw:name="f49" draw:formula="1669374"/>
              <draw:equation draw:name="f50" draw:formula="146185"/>
              <draw:equation draw:name="f51" draw:formula="1691923"/>
              <draw:equation draw:name="f52" draw:formula="189350"/>
              <draw:equation draw:name="f53" draw:formula="1708311"/>
              <draw:equation draw:name="f54" draw:formula="220682"/>
              <draw:equation draw:name="f55" draw:formula="1705976"/>
              <draw:equation draw:name="f56" draw:formula="254711"/>
              <draw:equation draw:name="f57" draw:formula="1685319"/>
              <draw:equation draw:name="f58" draw:formula="285020"/>
              <draw:equation draw:name="f59" draw:formula="1736095"/>
              <draw:equation draw:name="f60" draw:formula="326585"/>
              <draw:equation draw:name="f61" draw:formula="1753853"/>
              <draw:equation draw:name="f62" draw:formula="380467"/>
              <draw:equation draw:name="f63" draw:formula="1733559"/>
              <draw:equation draw:name="f64" draw:formula="431297"/>
              <draw:equation draw:name="f65" draw:formula="1706580"/>
              <draw:equation draw:name="f66" draw:formula="498873"/>
              <draw:equation draw:name="f67" draw:formula="1617269"/>
              <draw:equation draw:name="f68" draw:formula="549481"/>
              <draw:equation draw:name="f69" draw:formula="1507582"/>
              <draw:equation draw:name="f70" draw:formula="559342"/>
              <draw:equation draw:name="f71" draw:formula="1507059"/>
              <draw:equation draw:name="f72" draw:formula="601521"/>
              <draw:equation draw:name="f73" draw:formula="1477543"/>
              <draw:equation draw:name="f74" draw:formula="641523"/>
              <draw:equation draw:name="f75" draw:formula="1426687"/>
              <draw:equation draw:name="f76" draw:formula="669059"/>
              <draw:equation draw:name="f77" draw:formula="1349415"/>
              <draw:equation draw:name="f78" draw:formula="710903"/>
              <draw:equation draw:name="f79" draw:formula="1237796"/>
              <draw:equation draw:name="f80" draw:formula="716280"/>
              <draw:equation draw:name="f81" draw:formula="1151263"/>
              <draw:equation draw:name="f82" draw:formula="682343"/>
              <draw:equation draw:name="f83" draw:formula="1123278"/>
              <draw:equation draw:name="f84" draw:formula="740635"/>
              <draw:equation draw:name="f85" draw:formula="1048342"/>
              <draw:equation draw:name="f86" draw:formula="785195"/>
              <draw:equation draw:name="f87" draw:formula="954440"/>
              <draw:equation draw:name="f88" draw:formula="799392"/>
              <draw:equation draw:name="f89" draw:formula="843787"/>
              <draw:equation draw:name="f90" draw:formula="816118"/>
              <draw:equation draw:name="f91" draw:formula="728302"/>
              <draw:equation draw:name="f92" draw:formula="787614"/>
              <draw:equation draw:name="f93" draw:formula="665044"/>
              <draw:equation draw:name="f94" draw:formula="727946"/>
              <draw:equation draw:name="f95" draw:formula="515735"/>
              <draw:equation draw:name="f96" draw:formula="784581"/>
              <draw:equation draw:name="f97" draw:formula="321811"/>
              <draw:equation draw:name="f98" draw:formula="752747"/>
              <draw:equation draw:name="f99" draw:formula="235157"/>
              <draw:equation draw:name="f100" draw:formula="657356"/>
              <draw:equation draw:name="f101" draw:formula="150033"/>
              <draw:equation draw:name="f102" draw:formula="663626"/>
              <draw:equation draw:name="f103" draw:formula="70104"/>
              <draw:equation draw:name="f104" draw:formula="630415"/>
              <draw:equation draw:name="f105" draw:formula="46146"/>
              <draw:equation draw:name="f106" draw:formula="578803"/>
              <draw:equation draw:name="f107" draw:formula="28791"/>
              <draw:equation draw:name="f108" draw:formula="541462"/>
              <draw:equation draw:name="f109" draw:formula="44132"/>
              <draw:equation draw:name="f110" draw:formula="501162"/>
              <draw:equation draw:name="f111" draw:formula="86533"/>
              <draw:equation draw:name="f112" draw:formula="472769"/>
              <draw:equation draw:name="f113" draw:formula="26375"/>
              <draw:equation draw:name="f114" draw:formula="450499"/>
              <draw:equation draw:name="f115" draw:formula="0 - 7127"/>
              <draw:equation draw:name="f116" draw:formula="407761"/>
              <draw:equation draw:name="f117" draw:formula="1248"/>
              <draw:equation draw:name="f118" draw:formula="363982"/>
              <draw:equation draw:name="f119" draw:formula="11073"/>
              <draw:equation draw:name="f120" draw:formula="312724"/>
              <draw:equation draw:name="f121" draw:formula="75742"/>
              <draw:equation draw:name="f122" draw:formula="272573"/>
              <draw:equation draw:name="f123" draw:formula="157000"/>
              <draw:equation draw:name="f124" draw:formula="267289"/>
              <draw:equation draw:name="f125" draw:formula="157483"/>
              <draw:equation draw:name="f126" draw:formula="266433"/>
              <draw:equation draw:name="f127" draw:formula="158006"/>
              <draw:equation draw:name="f128" draw:formula="265596"/>
              <draw:equation draw:name="f129" draw:formula="531142"/>
              <draw:equation draw:name="f130" draw:formula="901608"/>
              <draw:equation draw:name="f131" draw:formula="913939"/>
              <draw:equation draw:name="f132" draw:formula="521146"/>
              <draw:equation draw:name="f133" draw:formula="923935"/>
              <draw:equation draw:name="f134" draw:formula="508815"/>
              <draw:equation draw:name="f135" draw:formula="496484"/>
              <draw:equation draw:name="f136" draw:formula="486488"/>
              <draw:equation draw:name="f137" draw:formula="889277"/>
              <draw:equation draw:name="f138" draw:formula="879281"/>
              <draw:equation draw:name="f139" draw:formula="573879"/>
              <draw:equation draw:name="f140" draw:formula="873315"/>
              <draw:equation draw:name="f141" draw:formula="897976"/>
              <draw:equation draw:name="f142" draw:formula="553887"/>
              <draw:equation draw:name="f143" draw:formula="917968"/>
              <draw:equation draw:name="f144" draw:formula="529226"/>
              <draw:equation draw:name="f145" draw:formula="504565"/>
              <draw:equation draw:name="f146" draw:formula="484573"/>
              <draw:equation draw:name="f147" draw:formula="848654"/>
              <draw:equation draw:name="f148" draw:formula="828662"/>
              <draw:equation draw:name="f149" draw:formula="642741"/>
              <draw:equation draw:name="f150" draw:formula="808808"/>
              <draw:equation draw:name="f151" draw:formula="639533"/>
              <draw:equation draw:name="f152" draw:formula="879261"/>
              <draw:equation draw:name="f153" draw:formula="593502"/>
              <draw:equation draw:name="f154" draw:formula="556510"/>
              <draw:equation draw:name="f155" draw:formula="519518"/>
              <draw:equation draw:name="f156" draw:formula="508781"/>
              <draw:equation draw:name="f157" draw:formula="845800"/>
              <draw:equation draw:name="f158" draw:formula="771816"/>
              <draw:equation draw:name="f159" draw:formula="538769"/>
              <draw:equation draw:name="f160" draw:formula="741828"/>
              <draw:equation draw:name="f161" draw:formula="575761"/>
              <draw:equation draw:name="f162" draw:formula="612753"/>
              <draw:equation draw:name="f163" draw:formula="645950"/>
              <draw:equation draw:name="f164" draw:formula="738355"/>
              <draw:equation draw:name="f165" draw:formula="190421"/>
              <draw:equation draw:name="f166" draw:formula="484417"/>
              <draw:equation draw:name="f167" draw:formula="154825"/>
              <draw:equation draw:name="f168" draw:formula="486166"/>
              <draw:equation draw:name="f169" draw:formula="119229"/>
              <draw:equation draw:name="f170" draw:formula="480993"/>
              <draw:equation draw:name="f171" draw:formula="88426"/>
              <draw:equation draw:name="f172" draw:formula="469588"/>
              <draw:equation draw:name="f173" draw:formula="280417"/>
              <draw:equation draw:name="f174" draw:formula="646695"/>
              <draw:equation draw:name="f175" draw:formula="266122"/>
              <draw:equation draw:name="f176" draw:formula="650286"/>
              <draw:equation draw:name="f177" draw:formula="251103"/>
              <draw:equation draw:name="f178" draw:formula="652667"/>
              <draw:equation draw:name="f179" draw:formula="235801"/>
              <draw:equation draw:name="f180" draw:formula="653784"/>
              <draw:equation draw:name="f181" draw:formula="664963"/>
              <draw:equation draw:name="f182" draw:formula="724671"/>
              <draw:equation draw:name="f183" draw:formula="654212"/>
              <draw:equation draw:name="f184" draw:formula="714513"/>
              <draw:equation draw:name="f185" draw:formula="645192"/>
              <draw:equation draw:name="f186" draw:formula="703666"/>
              <draw:equation draw:name="f187" draw:formula="638065"/>
              <draw:equation draw:name="f188" draw:formula="692297"/>
              <draw:equation draw:name="f189" draw:formula="1162216"/>
              <draw:equation draw:name="f190" draw:formula="643941"/>
              <draw:equation draw:name="f191" draw:formula="1160645"/>
              <draw:equation draw:name="f192" draw:formula="655979"/>
              <draw:equation draw:name="f193" draw:formula="1157021"/>
              <draw:equation draw:name="f194" draw:formula="667887"/>
              <draw:equation draw:name="f195" draw:formula="1151464"/>
              <draw:equation draw:name="f196" draw:formula="679460"/>
              <draw:equation draw:name="f197" draw:formula="1375709"/>
              <draw:equation draw:name="f198" draw:formula="424451"/>
              <draw:equation draw:name="f199" draw:formula="1456403"/>
              <draw:equation draw:name="f200" draw:formula="449159"/>
              <draw:equation draw:name="f201" draw:formula="1507341"/>
              <draw:equation draw:name="f202" draw:formula="500808"/>
              <draw:equation draw:name="f203" draw:formula="1506616"/>
              <draw:equation draw:name="f204" draw:formula="557220"/>
              <draw:equation draw:name="f205" draw:formula="1684514"/>
              <draw:equation draw:name="f206" draw:formula="283048"/>
              <draw:equation draw:name="f207" draw:formula="1671427"/>
              <draw:equation draw:name="f208" draw:formula="302249"/>
              <draw:equation draw:name="f209" draw:formula="1651495"/>
              <draw:equation draw:name="f210" draw:formula="319291"/>
              <draw:equation draw:name="f211" draw:formula="1626208"/>
              <draw:equation draw:name="f212" draw:formula="332836"/>
              <draw:equation draw:name="f213" draw:formula="1544628"/>
              <draw:equation draw:name="f214" draw:formula="98331"/>
              <draw:equation draw:name="f215" draw:formula="1546842"/>
              <draw:equation draw:name="f216" draw:formula="106089"/>
              <draw:equation draw:name="f217" draw:formula="1547889"/>
              <draw:equation draw:name="f218" draw:formula="113960"/>
              <draw:equation draw:name="f219" draw:formula="1547688"/>
              <draw:equation draw:name="f220" draw:formula="121848"/>
              <draw:equation draw:name="f221" draw:formula="1172322"/>
              <draw:equation draw:name="f222" draw:formula="70906"/>
              <draw:equation draw:name="f223" draw:formula="1179933"/>
              <draw:equation draw:name="f224" draw:formula="60059"/>
              <draw:equation draw:name="f225" draw:formula="1189959"/>
              <draw:equation draw:name="f226" draw:formula="49956"/>
              <draw:equation draw:name="f227" draw:formula="1202200"/>
              <draw:equation draw:name="f228" draw:formula="40914"/>
              <draw:equation draw:name="f229" draw:formula="892993"/>
              <draw:equation draw:name="f230" draw:formula="85195"/>
              <draw:equation draw:name="f231" draw:formula="896093"/>
              <draw:equation draw:name="f232" draw:formula="76227"/>
              <draw:equation draw:name="f233" draw:formula="900966"/>
              <draw:equation draw:name="f234" draw:formula="67538"/>
              <draw:equation draw:name="f235" draw:formula="907449"/>
              <draw:equation draw:name="f236" draw:formula="59333"/>
              <draw:equation draw:name="f237" draw:formula="565182"/>
              <draw:equation draw:name="f238" draw:formula="93977"/>
              <draw:equation draw:name="f239" draw:formula="584188"/>
              <draw:equation draw:name="f240" draw:formula="100973"/>
              <draw:equation draw:name="f241" draw:formula="601744"/>
              <draw:equation draw:name="f242" draw:formula="109401"/>
              <draw:equation draw:name="f243" draw:formula="617529"/>
              <draw:equation draw:name="f244" draw:formula="119058"/>
              <draw:equation draw:name="f245" draw:formula="167630"/>
              <draw:equation draw:name="f246" draw:formula="291141"/>
              <draw:equation draw:name="f247" draw:formula="163482"/>
              <draw:equation draw:name="f248" draw:formula="282508"/>
              <draw:equation draw:name="f249" draw:formula="160422"/>
              <draw:equation draw:name="f250" draw:formula="273689"/>
              <draw:equation draw:name="f251" draw:formula="?f2 - ?f0"/>
              <draw:equation draw:name="f252" draw:formula="?f1 - ?f0"/>
              <draw:equation draw:name="f253" draw:formula="?f252 / 1741773"/>
              <draw:equation draw:name="f254" draw:formula="?f251 / 1164546"/>
              <draw:equation draw:name="f255" draw:formula="190421 / ?f253"/>
              <draw:equation draw:name="f256" draw:formula="484417 / ?f254"/>
              <draw:equation draw:name="f257" draw:formula="88426 / ?f253"/>
              <draw:equation draw:name="f258" draw:formula="469588 / ?f254"/>
              <draw:equation draw:name="f259" draw:formula="280417 / ?f253"/>
              <draw:equation draw:name="f260" draw:formula="646695 / ?f254"/>
              <draw:equation draw:name="f261" draw:formula="235801 / ?f253"/>
              <draw:equation draw:name="f262" draw:formula="653784 / ?f254"/>
              <draw:equation draw:name="f263" draw:formula="664963 / ?f253"/>
              <draw:equation draw:name="f264" draw:formula="724671 / ?f254"/>
              <draw:equation draw:name="f265" draw:formula="638065 / ?f253"/>
              <draw:equation draw:name="f266" draw:formula="692297 / ?f254"/>
              <draw:equation draw:name="f267" draw:formula="1162216 / ?f253"/>
              <draw:equation draw:name="f268" draw:formula="643941 / ?f254"/>
              <draw:equation draw:name="f269" draw:formula="1151464 / ?f253"/>
              <draw:equation draw:name="f270" draw:formula="679460 / ?f254"/>
              <draw:equation draw:name="f271" draw:formula="1375709 / ?f253"/>
              <draw:equation draw:name="f272" draw:formula="424451 / ?f254"/>
              <draw:equation draw:name="f273" draw:formula="1506616 / ?f253"/>
              <draw:equation draw:name="f274" draw:formula="557220 / ?f254"/>
              <draw:equation draw:name="f275" draw:formula="1684514 / ?f253"/>
              <draw:equation draw:name="f276" draw:formula="283048 / ?f254"/>
              <draw:equation draw:name="f277" draw:formula="1626208 / ?f253"/>
              <draw:equation draw:name="f278" draw:formula="332836 / ?f254"/>
              <draw:equation draw:name="f279" draw:formula="1544628 / ?f253"/>
              <draw:equation draw:name="f280" draw:formula="98331 / ?f254"/>
              <draw:equation draw:name="f281" draw:formula="1547688 / ?f253"/>
              <draw:equation draw:name="f282" draw:formula="121848 / ?f254"/>
              <draw:equation draw:name="f283" draw:formula="1172322 / ?f253"/>
              <draw:equation draw:name="f284" draw:formula="70906 / ?f254"/>
              <draw:equation draw:name="f285" draw:formula="1202200 / ?f253"/>
              <draw:equation draw:name="f286" draw:formula="40914 / ?f254"/>
              <draw:equation draw:name="f287" draw:formula="892993 / ?f253"/>
              <draw:equation draw:name="f288" draw:formula="85195 / ?f254"/>
              <draw:equation draw:name="f289" draw:formula="907449 / ?f253"/>
              <draw:equation draw:name="f290" draw:formula="59333 / ?f254"/>
              <draw:equation draw:name="f291" draw:formula="565182 / ?f253"/>
              <draw:equation draw:name="f292" draw:formula="93977 / ?f254"/>
              <draw:equation draw:name="f293" draw:formula="617529 / ?f253"/>
              <draw:equation draw:name="f294" draw:formula="119058 / ?f254"/>
              <draw:equation draw:name="f295" draw:formula="167630 / ?f253"/>
              <draw:equation draw:name="f296" draw:formula="291141 / ?f254"/>
              <draw:equation draw:name="f297" draw:formula="158489 / ?f253"/>
              <draw:equation draw:name="f298" draw:formula="264740 / ?f254"/>
              <draw:equation draw:name="f299" draw:formula="0 / ?f253"/>
              <draw:equation draw:name="f300" draw:formula="1741773 / ?f253"/>
              <draw:equation draw:name="f301" draw:formula="0 / ?f254"/>
              <draw:equation draw:name="f302" draw:formula="1164546 / ?f254"/>
            </draw:enhanced-geometry>
          </draw:custom-shape>
          <draw:frame draw:id="id387" draw:style-name="a1944" draw:transform="translate(-0.83692in -0.22312in) rotate(-0.05074) translate(8.65759in 0.85913in)" draw:name="TextBox 21" svg:width="1.67385in" svg:height="0.44624in">
            <draw:text-box>
              <text:p text:style-name="a1943" text:class-names="" text:cond-style-name=""><text:span text:style-name="a1941" text:class-names="">What’s with these kids?</text:span><text:span text:style-name="a1942" text:class-names=""/></text:p>
            </draw:text-box>
            <svg:title/>
            <svg:desc/>
          </draw:frame>
        </draw:g>
        <presentation:notes draw:style-name="a1962">
          <draw:frame draw:id="id392" draw:style-name="a1959" draw:name="Slide Number Placeholder 6" svg:x="4.81102in" svg:y="10.45in" svg:width="3.68858in" svg:height="0.54961in">
            <draw:text-box>
              <text:p text:style-name="a1958" text:class-names="" text:cond-style-name=""><text:span text:style-name="a1957" text:class-names=""><text:page-number style:num-format="1" text:fixed="false"/></text:span></text:p>
            </draw:text-box>
            <svg:title/>
            <svg:desc/>
          </draw:frame>
          <draw:page-thumbnail draw:page-number="28" svg:x="1.50174in" svg:y="0.83507in" svg:width="5.49653in" svg:height="4.125in" presentation:class="page" draw:id="id393" presentation:style-name="a1960" draw:name="Slide Image Placeholder 1">
            <svg:title/>
            <svg:desc/>
          </draw:page-thumbnail>
          <draw:frame draw:id="id394" presentation:style-name="a1961" draw:name="Notes Placeholder 2" svg:x="0.85in" svg:y="5.2248in" svg:width="6.79961in" svg:height="4.95in" presentation:class="notes" presentation:placeholder="true">
            <draw:text-box/>
            <svg:title/>
            <svg:desc/>
          </draw:frame>
        </presentation:notes>
      </draw:page>
      <draw:page draw:name="page28" draw:style-name="a1963" draw:master-page-name="Master1-Layout7-blank-Blank" presentation:presentation-page-layout-name="Master1-PPL7" draw:id="Slide-283">
        <draw:frame draw:id="id395" draw:style-name="a1966" draw:name="Slide Number Placeholder 2" svg:x="7.90079in" svg:y="7.53386in" svg:width="2.56732in" svg:height="0.57008in">
          <draw:text-box>
            <text:p text:style-name="a1965" text:class-names="" text:cond-style-name=""><text:span text:style-name="a1964" text:class-names=""><text:page-number style:num-format="1" text:fixed="false"/></text:span></text:p>
          </draw:text-box>
          <svg:title/>
          <svg:desc/>
        </draw:frame>
        <draw:frame draw:id="id396" presentation:style-name="a1969" draw:name="Title 1" svg:x="0.55079in" svg:y="-0.01113in" svg:width="9.91772in" svg:height="1.38071in" presentation:class="title" presentation:placeholder="false">
          <draw:text-box>
            <text:p text:style-name="a1968" text:class-names="" text:cond-style-name=""><text:span text:style-name="a1967" text:class-names="">Stern-Gerlach Experiment - 1922</text:span></text:p>
          </draw:text-box>
          <svg:title/>
          <svg:desc/>
        </draw:frame>
        <draw:frame draw:id="id397" presentation:style-name="a2010" draw:name="Text Placeholder 2" svg:x="0.55079in" svg:y="1.08802in" svg:width="9.91772in" svg:height="6.44584in" presentation:class="outline" presentation:placeholder="false">
          <draw:text-box>
            <text:list text:style-name="a1977">
              <text:list-item>
                <text:p text:style-name="a1976" text:class-names="" text:cond-style-name=""><text:span text:style-name="a1970" text:class-names="">Otto Stern (1888-1969)<text:s text:c="1"/></text:span><text:span text:style-name="a1971" text:class-names="">and<text:s text:c="1"/></text:span><text:span text:style-name="a1972" text:class-names="">Walther<text:s text:c="1"/></text:span><text:span text:style-name="a1973" text:class-names="">Gerlach (1889-1979) –<text:s text:c="1"/></text:span><text:span text:style-name="a1974" text:class-names=""><text:a xlink:href="https://pubs.aip.org/physicstoday/article/56/12/53/632269/Stern-and-Gerlach-How-a-Bad-Cigar-Helped-Reorient" text:style-name="" text:visited-style-name="">Was it the cigar?</text:a></text:span><text:span text:style-name="a1975" text:class-names=""/></text:p>
              </text:list-item>
            </text:list>
            <text:list text:style-name="a1985">
              <text:list-item>
                <text:p text:style-name="a1984" text:class-names="" text:cond-style-name=""><text:span text:style-name="a1978" text:class-names="">Ag atoms sent through<text:s text:c="1"/></text:span><text:span text:style-name="a1979" text:class-names="">inhomogeneous</text:span><text:span text:style-name="a1980" text:class-names=""><text:s text:c="1"/></text:span><text:span text:style-name="a1981" text:class-names="">magnetic<text:s text:c="1"/></text:span><text:span text:style-name="a1982" text:class-names="">field</text:span><text:span text:style-name="a1983" text:class-names=""><text:s text:c="1"/><text:line-break/>interacting with magnetic moments.</text:span></text:p>
              </text:list-item>
            </text:list>
            <text:list text:style-name="a1999">
              <text:list-item>
                <text:p text:style-name="a1998" text:class-names="" text:cond-style-name=""><text:span text:style-name="a1986" text:class-names="">Classically,</text:span><text:span text:style-name="a1987" text:class-names=""><text:s text:c="1"/></text:span><text:span text:style-name="a1988" text:class-names="">expect</text:span><text:span text:style-name="a1989" text:class-names=""><text:s text:c="1"/></text:span><text:span text:style-name="a1990" text:class-names="">a</text:span><text:span text:style-name="a1991" text:class-names=""><text:s text:c="1"/></text:span><text:span text:style-name="a1992" text:class-names="">spread</text:span><text:span text:style-name="a1993" text:class-names=""><text:s text:c="1"/></text:span><text:span text:style-name="a1994" text:class-names="">on</text:span><text:span text:style-name="a1995" text:class-names=""><text:s text:c="1"/></text:span><text:span text:style-name="a1996" text:class-names="">screen.<text:s text:c="1"/></text:span><text:span text:style-name="a1997" text:class-names=""/></text:p>
              </text:list-item>
            </text:list>
            <text:list text:style-name="a2009">
              <text:list-item>
                <text:p text:style-name="a2008" text:class-names="" text:cond-style-name=""><text:span text:style-name="a2000" text:class-names="">Demonstration of<text:s text:c="1"/></text:span><text:span text:style-name="a2001" text:class-names="">space<text:s text:c="1"/></text:span><text:span text:style-name="a2002" text:class-names="">quantization</text:span><text:span text:style-name="a2003" text:class-names=""><text:s text:c="1"/></text:span><text:span text:style-name="a2004" text:class-names="">-<text:s text:c="1"/></text:span><text:span text:style-name="a2005" text:class-names="">atomic-scale angular <text:line-break/>momentum can only take specific, allowed orientations. Bohr’s assumption.</text:span><text:span text:style-name="a2006" text:class-names=""><text:s text:c="1"/></text:span><text:span text:style-name="a2007" text:class-names=""/></text:p>
              </text:list-item>
            </text:list>
          </draw:text-box>
          <svg:title/>
          <svg:desc/>
        </draw:frame>
        <draw:frame draw:id="id398" draw:style-name="a2011" svg:x="8.75in" svg:y="1.48591in" svg:width="1.65394in" svg:height="2.33275in" style:rel-width="scale" style:rel-height="scale">
          <draw:image xlink:href="media/image78.png" xlink:type="simple" xlink:show="embed" xlink:actuate="onLoad"/>
          <svg:title/>
          <svg:desc/>
        </draw:frame>
        <draw:frame draw:id="id399" draw:style-name="a2012" svg:x="8.75in" svg:y="4.20272in" svg:width="1.65394in" svg:height="1.72874in" style:rel-width="scale" style:rel-height="scale">
          <draw:image xlink:href="media/image79.png" xlink:type="simple" xlink:show="embed" xlink:actuate="onLoad"/>
          <svg:title/>
          <svg:desc/>
        </draw:frame>
        <draw:frame draw:id="id400" draw:style-name="a2013" svg:x="0.98271in" svg:y="3.59432in" svg:width="6.78445in" svg:height="3.73127in" style:rel-width="scale" style:rel-height="scale">
          <draw:image xlink:href="media/image80.png" xlink:type="simple" xlink:show="embed" xlink:actuate="onLoad"/>
          <svg:title/>
          <svg:desc/>
        </draw:frame>
        <draw:frame draw:id="id401" draw:style-name="a2016" draw:name="Footer Placeholder 9" svg:x="2.75in" svg:y="7.53386in" svg:width="6in" svg:height="0.57008in">
          <draw:text-box>
            <text:p text:style-name="a2015" text:class-names="" text:cond-style-name=""><text:span text:style-name="a2014" text:class-names="">PHY 444 - Quantum Theory - Fall 2026</text:span></text:p>
          </draw:text-box>
          <svg:title/>
          <svg:desc/>
        </draw:frame>
        <presentation:notes draw:style-name="a2022">
          <draw:frame draw:id="id402" draw:style-name="a2019" draw:name="Slide Number Placeholder 6" svg:x="4.81102in" svg:y="10.45in" svg:width="3.68858in" svg:height="0.54961in">
            <draw:text-box>
              <text:p text:style-name="a2018" text:class-names="" text:cond-style-name=""><text:span text:style-name="a2017" text:class-names=""><text:page-number style:num-format="1" text:fixed="false"/></text:span></text:p>
            </draw:text-box>
            <svg:title/>
            <svg:desc/>
          </draw:frame>
          <draw:page-thumbnail draw:page-number="29" svg:x="1.50174in" svg:y="0.83507in" svg:width="5.49653in" svg:height="4.125in" presentation:class="page" draw:id="id403" presentation:style-name="a2020" draw:name="Slide Image Placeholder 1">
            <svg:title/>
            <svg:desc/>
          </draw:page-thumbnail>
          <draw:frame draw:id="id404" presentation:style-name="a2021" draw:name="Notes Placeholder 2" svg:x="0.85in" svg:y="5.2248in" svg:width="6.79961in" svg:height="4.94961in" presentation:class="notes" presentation:placeholder="true">
            <draw:text-box/>
            <svg:title/>
            <svg:desc/>
          </draw:frame>
        </presentation:notes>
      </draw:page>
      <draw:page draw:name="Slide32" draw:style-name="a2023" draw:master-page-name="Master1-Layout7-blank-Blank" presentation:presentation-page-layout-name="Master1-PPL7" draw:id="Slide-287">
        <draw:frame draw:id="id405" draw:style-name="a2024" draw:name="Picture 1" svg:x="5.23904in" svg:y="1.7846in" svg:width="4.67823in" svg:height="2.96508in" style:rel-width="scale" style:rel-height="scale">
          <draw:image xlink:href="media/image81.jpg" xlink:type="simple" xlink:show="embed" xlink:actuate="onLoad"/>
          <svg:title/>
          <svg:desc/>
        </draw:frame>
        <draw:frame draw:id="id406" draw:style-name="a2027" draw:name="Title 1" svg:x="0.55079in" svg:y="0.32953in" svg:width="9.91772in" svg:height="1.38071in">
          <draw:text-box>
            <text:p text:style-name="a2026" text:class-names="" text:cond-style-name=""><text:span text:style-name="a2025" text:class-names="">Stern-Gerlach Results</text:span></text:p>
          </draw:text-box>
          <svg:title/>
          <svg:desc/>
        </draw:frame>
        <draw:frame draw:id="id407" draw:style-name="a2028" draw:name="Picture 3" svg:x="1.12632in" svg:y="1.79925in" svg:width="3.72538in" svg:height="2.95043in" style:rel-width="scale" style:rel-height="scale">
          <draw:image xlink:href="media/image82.gif" xlink:type="simple" xlink:show="embed" xlink:actuate="onLoad"/>
          <svg:title/>
          <svg:desc/>
        </draw:frame>
        <draw:frame draw:id="id408" draw:style-name="a2048" draw:name="Text Placeholder 2" svg:x="0.55079in" svg:y="5.06547in" svg:width="9.91772in" svg:height="2.41279in">
          <draw:text-box>
            <text:p text:style-name="a2032" text:class-names="" text:cond-style-name=""><text:span text:style-name="a2029" text:class-names="">Test of classical vs quantum theory of angular momentum (</text:span><text:span text:style-name="a2030" text:class-names="">L</text:span><text:span text:style-name="a2031" text:class-names="">).</text:span></text:p>
            <text:p text:style-name="a2039" text:class-names="" text:cond-style-name=""><text:span text:style-name="a2033" text:class-names="">L = 0</text:span><text:span text:style-name="a2034" text:class-names=""><text:s text:c="1"/>or<text:s text:c="1"/></text:span><text:span text:style-name="a2035" text:class-names="">L = 1</text:span><text:span text:style-name="a2036" text:class-names=""><text:s text:c="17"/>– No splitting for<text:s text:c="1"/></text:span><text:span text:style-name="a2037" text:class-names="">L = 0</text:span><text:span text:style-name="a2038" text:class-names="">?</text:span></text:p>
            <text:p text:style-name="a2047" text:class-names="" text:cond-style-name=""><text:span text:style-name="a2040" text:class-names="">Uhlenbeck</text:span><text:span text:style-name="a2041" text:class-names=""><text:s text:c="1"/>and<text:s text:c="1"/></text:span><text:span text:style-name="a2042" text:class-names="">Goldsmit</text:span><text:span text:style-name="a2043" text:class-names=""><text:s text:c="1"/>(1925,1926) proposed<text:s text:c="1"/></text:span><text:span text:style-name="a2044" text:class-names="">intrinsic spin</text:span><text:span text:style-name="a2045" text:class-names="">. <text:line-break/> <text:s text:c="2"/>- to explain the anomalous Zeeman effect, <text:line-break/> <text:s text:c="17"/>(the splitting of spectral lines in a magnetic field).<text:s text:c="1"/></text:span><text:span text:style-name="a2046" text:class-names=""/></text:p>
          </draw:text-box>
          <svg:title/>
          <svg:desc/>
        </draw:frame>
        <draw:frame draw:id="id409" draw:style-name="a2051" draw:name="Footer Placeholder 7" svg:x="2.75in" svg:y="7.53386in" svg:width="6in" svg:height="0.57008in">
          <draw:text-box>
            <text:p text:style-name="a2050" text:class-names="" text:cond-style-name=""><text:span text:style-name="a2049" text:class-names="">PHY 444 - Quantum Theory - Fall 2026</text:span></text:p>
          </draw:text-box>
          <svg:title/>
          <svg:desc/>
        </draw:frame>
      </draw:page>
      <draw:page draw:name="Slide31" draw:style-name="a2052" draw:master-page-name="Master1-Layout7-blank-Blank" presentation:presentation-page-layout-name="Master1-PPL7" draw:id="Slide-286">
        <draw:frame draw:id="id410" draw:style-name="a2053" draw:name="Picture 2" svg:x="1.94756in" svg:y="1.18562in" svg:width="7.12572in" svg:height="6.15223in" style:rel-width="scale" style:rel-height="scale">
          <draw:image xlink:href="media/image83.emf" xlink:type="simple" xlink:show="embed" xlink:actuate="onLoad"/>
          <svg:title/>
          <svg:desc/>
        </draw:frame>
        <draw:frame draw:id="id411" draw:style-name="a2056" draw:name="Title 1" svg:x="0.03396in" svg:y="-0.06985in" svg:width="10.96325in" svg:height="1.38071in">
          <draw:text-box>
            <text:p text:style-name="a2055" text:class-names="" text:cond-style-name=""><text:span text:style-name="a2054" text:class-names="">Stern-Gerlach Particle Path – Problem 1</text:span></text:p>
          </draw:text-box>
          <svg:title/>
          <svg:desc/>
        </draw:frame>
        <draw:frame draw:id="id412" draw:style-name="a2059" draw:name="Footer Placeholder 5" svg:x="2.75in" svg:y="7.53386in" svg:width="6in" svg:height="0.57008in">
          <draw:text-box>
            <text:p text:style-name="a2058" text:class-names="" text:cond-style-name=""><text:span text:style-name="a2057" text:class-names="">PHY 444 - Quantum Theory - Fall 2026</text:span></text:p>
          </draw:text-box>
          <svg:title/>
          <svg:desc/>
        </draw:frame>
      </draw:page>
      <draw:page draw:name="page29" draw:style-name="a2060" draw:master-page-name="Master1-Layout7-blank-Blank" presentation:presentation-page-layout-name="Master1-PPL7" draw:id="Slide-284">
        <draw:frame draw:id="id413" draw:style-name="a2063" draw:name="Slide Number Placeholder 2" svg:x="7.91215in" svg:y="7.53386in" svg:width="2.56732in" svg:height="0.57008in">
          <draw:text-box>
            <text:p text:style-name="a2062" text:class-names="" text:cond-style-name=""><text:span text:style-name="a2061" text:class-names=""><text:page-number style:num-format="1" text:fixed="false"/></text:span></text:p>
          </draw:text-box>
          <svg:title/>
          <svg:desc/>
        </draw:frame>
        <draw:frame draw:id="id414" presentation:style-name="a2066" draw:name="Title 1" svg:x="0.55079in" svg:y="0.32953in" svg:width="9.91772in" svg:height="1.38071in" presentation:class="title" presentation:placeholder="false">
          <draw:text-box>
            <text:p text:style-name="a2065" text:class-names="" text:cond-style-name=""><text:span text:style-name="a2064" text:class-names="">Stern-Gerlach Thought Experiments</text:span></text:p>
          </draw:text-box>
          <svg:title/>
          <svg:desc/>
        </draw:frame>
        <draw:frame draw:id="id415" presentation:style-name="a2085" draw:name="Text Placeholder 2" svg:x="0.5in" svg:y="2.02978in" svg:width="1in" svg:height="4.82285in" presentation:class="outline" presentation:placeholder="false">
          <draw:text-box>
            <text:list text:style-name="a2069">
              <text:list-item>
                <text:p text:style-name="a2068" text:class-names="" text:cond-style-name=""><text:span text:style-name="a2067" text:class-names=""/></text:p>
              </text:list-item>
            </text:list>
            <text:list text:style-name="a2072">
              <text:list-item>
                <text:p text:style-name="a2071" text:class-names="" text:cond-style-name=""><text:span text:style-name="a2070" text:class-names="">1</text:span></text:p>
              </text:list-item>
            </text:list>
            <text:list text:style-name="a2075">
              <text:list-item>
                <text:p text:style-name="a2074" text:class-names="" text:cond-style-name=""><text:span text:style-name="a2073" text:class-names=""><text:line-break/></text:span></text:p>
              </text:list-item>
            </text:list>
            <text:list text:style-name="a2078">
              <text:list-item>
                <text:p text:style-name="a2077" text:class-names="" text:cond-style-name=""><text:span text:style-name="a2076" text:class-names="">2<text:line-break/></text:span></text:p>
              </text:list-item>
            </text:list>
            <text:list text:style-name="a2081">
              <text:list-item>
                <text:p text:style-name="a2080" text:class-names="" text:cond-style-name=""><text:span text:style-name="a2079" text:class-names=""/></text:p>
              </text:list-item>
            </text:list>
            <text:list text:style-name="a2084">
              <text:list-item>
                <text:p text:style-name="a2083" text:class-names="" text:cond-style-name=""><text:span text:style-name="a2082" text:class-names="">3</text:span></text:p>
              </text:list-item>
            </text:list>
          </draw:text-box>
          <svg:title/>
          <svg:desc/>
        </draw:frame>
        <draw:frame draw:id="id416" draw:style-name="a2086" svg:x="0.91407in" svg:y="2.46063in" svg:width="9.49393in" svg:height="4.46569in" style:rel-width="scale" style:rel-height="scale">
          <draw:image xlink:href="media/image84.png" xlink:type="simple" xlink:show="embed" xlink:actuate="onLoad"/>
          <svg:title/>
          <svg:desc/>
        </draw:frame>
        <draw:frame draw:id="id417" draw:style-name="a2089" draw:name="Footer Placeholder 7" svg:x="2.75in" svg:y="7.53386in" svg:width="6in" svg:height="0.57008in">
          <draw:text-box>
            <text:p text:style-name="a2088" text:class-names="" text:cond-style-name=""><text:span text:style-name="a2087" text:class-names="">PHY 444 - Quantum Theory - Fall 2026</text:span></text:p>
          </draw:text-box>
          <svg:title/>
          <svg:desc/>
        </draw:frame>
        <presentation:notes draw:style-name="a2095">
          <draw:frame draw:id="id418" draw:style-name="a2092" draw:name="Slide Number Placeholder 6" svg:x="4.81102in" svg:y="10.45in" svg:width="3.68858in" svg:height="0.54961in">
            <draw:text-box>
              <text:p text:style-name="a2091" text:class-names="" text:cond-style-name=""><text:span text:style-name="a2090" text:class-names=""><text:page-number style:num-format="1" text:fixed="false"/></text:span></text:p>
            </draw:text-box>
            <svg:title/>
            <svg:desc/>
          </draw:frame>
          <draw:page-thumbnail draw:page-number="32" svg:x="1.50174in" svg:y="0.83507in" svg:width="5.49653in" svg:height="4.125in" presentation:class="page" draw:id="id419" presentation:style-name="a2093" draw:name="Slide Image Placeholder 1">
            <svg:title/>
            <svg:desc/>
          </draw:page-thumbnail>
          <draw:frame draw:id="id420" presentation:style-name="a2094" draw:name="Notes Placeholder 2" svg:x="0.85in" svg:y="5.2248in" svg:width="6.79961in" svg:height="4.94961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1.37847in" svg:y="1.35417in" svg:width="8.26563in" svg:height="2.87847in"/>
      <presentation:placeholder presentation:object="subtitle" svg:x="1.37847in" svg:y="4.34375in" svg:width="8.26563in" svg:height="1.99653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2" style:display-name="Title and Content">
      <presentation:placeholder presentation:object="title" svg:x="0.55079in" svg:y="0.32953in" svg:width="9.91772in" svg:height="1.38071in"/>
      <presentation:placeholder presentation:object="object" svg:x="0.55079in" svg:y="1.93504in" svg:width="9.91772in" svg:height="5.45787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3" style:display-name="Section Header">
      <presentation:placeholder presentation:object="title" svg:x="0.75174in" svg:y="2.0625in" svg:width="9.50521in" svg:height="3.43924in"/>
      <presentation:placeholder presentation:object="outline" svg:x="0.75174in" svg:y="5.53472in" svg:width="9.50521in" svg:height="1.80903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4" style:display-name="Two Content">
      <presentation:placeholder presentation:object="title" svg:x="0.55079in" svg:y="0.32953in" svg:width="9.91772in" svg:height="1.38071in"/>
      <presentation:placeholder presentation:object="object" svg:x="0.55035in" svg:y="1.93576in" svg:width="4.875in" svg:height="5.4566in"/>
      <presentation:placeholder presentation:object="object" svg:x="5.59201in" svg:y="1.93576in" svg:width="4.87674in" svg:height="5.4566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5" style:display-name="Comparison">
      <presentation:placeholder presentation:object="title" svg:x="0.75868in" svg:y="0.44097in" svg:width="9.50521in" svg:height="1.59722in"/>
      <presentation:placeholder presentation:object="outline" svg:x="0.75868in" svg:y="2.02778in" svg:width="4.66319in" svg:height="0.99306in"/>
      <presentation:placeholder presentation:object="object" svg:x="0.75868in" svg:y="3.02083in" svg:width="4.66319in" svg:height="4.44444in"/>
      <presentation:placeholder presentation:object="outline" svg:x="5.57986in" svg:y="2.02778in" svg:width="4.68403in" svg:height="0.99306in"/>
      <presentation:placeholder presentation:object="object" svg:x="5.57986in" svg:y="3.02083in" svg:width="4.68403in" svg:height="4.44444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6" style:display-name="Title Only">
      <presentation:placeholder presentation:object="title" svg:x="0.55079in" svg:y="0.32953in" svg:width="9.91772in" svg:height="1.38071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7" style:display-name="Blank">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8" style:display-name="Content with Caption">
      <presentation:placeholder presentation:object="title" svg:x="0.75868in" svg:y="0.55208in" svg:width="3.55556in" svg:height="1.92882in"/>
      <presentation:placeholder presentation:object="object" svg:x="4.68576in" svg:y="1.19097in" svg:width="5.57812in" svg:height="5.87674in"/>
      <presentation:placeholder presentation:object="outline" svg:x="0.75868in" svg:y="2.4809in" svg:width="3.55556in" svg:height="4.59722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9" style:display-name="Picture with Caption">
      <presentation:placeholder presentation:object="title" svg:x="0.75868in" svg:y="0.55208in" svg:width="3.55556in" svg:height="1.92882in"/>
      <presentation:placeholder presentation:object="graphic" svg:x="4.68576in" svg:y="1.19097in" svg:width="5.57812in" svg:height="5.87674in"/>
      <presentation:placeholder presentation:object="outline" svg:x="0.75868in" svg:y="2.4809in" svg:width="3.55556in" svg:height="4.59722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10" style:display-name="Title and Vertical Text">
      <presentation:placeholder presentation:object="title" svg:x="0.55079in" svg:y="0.32953in" svg:width="9.91772in" svg:height="1.38071in"/>
      <presentation:placeholder presentation:object="outline" svg:x="0.55079in" svg:y="1.93504in" svg:width="9.91772in" svg:height="5.45787in"/>
      <presentation:placeholder presentation:object="footer" svg:x="2.75in" svg:y="7.53386in" svg:width="6in" svg:height="0.57008in"/>
      <presentation:placeholder presentation:object="page-number" svg:x="7.90079in" svg:y="7.53386in" svg:width="2.56732in" svg:height="0.57008in"/>
    </style:presentation-page-layout>
    <style:presentation-page-layout style:name="Master1-PPL11" style:display-name="Vertical Title and Text">
      <presentation:placeholder presentation:object="title" svg:x="7.98958in" svg:y="0.32986in" svg:width="2.47917in" svg:height="7.0625in"/>
      <presentation:placeholder presentation:object="outline" svg:x="0.55035in" svg:y="0.32986in" svg:width="7.27257in" svg:height="7.0625in"/>
      <presentation:placeholder presentation:object="footer" svg:x="2.75in" svg:y="7.53386in" svg:width="6in" svg:height="0.57008in"/>
      <presentation:placeholder presentation:object="page-number" svg:x="7.90079in" svg:y="7.53386in" svg:width="2.56732in" svg:height="0.57008in"/>
    </style:presentation-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ageLayout1">
      <style:page-layout-properties fo:page-width="11.02083in" fo:page-height="8.27083in" style:print-orientation="landscape" style:register-truth-ref-style-name=""/>
    </style:page-layout>
    <style:page-layout style:name="pageLayout2">
      <style:page-layout-properties fo:page-width="8.5in" fo:page-height="11in" style:print-orientation="portrait" style:register-truth-ref-style-name=""/>
    </style:page-layout>
    <style:page-layout style:name="pageLayout3">
      <style:page-layout-properties fo:page-width="8.5in" fo:page-height="11in" style:print-orientation="portrait" style:register-truth-ref-style-name=""/>
    </style:page-layout>
    <style:style style:family="paragraph" style:name="a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1">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resentation" style:name="a4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4">
      <style:graphic-properties fo:wrap-option="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resentation"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7">
      <style:graphic-properties fo:wrap-option="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06">
      <style:graphic-properties draw:fill="none" draw:stroke="non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19">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2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2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8" style:parent-style-name="Graphics">
      <style:graphic-properties draw:fill="none" fo:clip="rect(0in, 0in, 0in, 0in)" draw:stroke="none" draw:luminance="0%" draw:contrast="0%" draw:image-opacity="100%"/>
    </style:style>
    <style:style style:family="presentation" style:name="a8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29">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8" style:parent-style-name="Graphics">
      <style:graphic-properties draw:fill="none" fo:clip="rect(0in, 0in, 0in, 0in)" draw:stroke="none" draw:luminance="0%" draw:contrast="0%" draw:image-opacity="100%"/>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320" style:parent-style-name="Graphics">
      <style:graphic-properties draw:fill="none" fo:clip="rect(0in, 0in, 0in, 0in)" draw:stroke="none" draw:luminance="0%" draw:contrast="0%" draw:image-opacity="100%"/>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27">
      <style:graphic-properties draw:fill="none" draw:stroke="non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9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9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draw:fill="none" draw:stroke="non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2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2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24" style:parent-style-name="Graphics">
      <style:graphic-properties draw:fill="none" fo:clip="rect(0in, 0in, 0in, 0in)" draw:stroke="none" draw:luminance="0%" draw:contrast="0%" draw:image-opacity="100%"/>
    </style:style>
    <style:style style:family="text" style:name="a225">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3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2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7">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4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3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44">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45" style:parent-style-name="Graphics">
      <style:graphic-properties draw:fill="none" fo:clip="rect(0in, 0in, 0in, 0in)" draw:stroke="none" draw:luminance="0%" draw:contrast="0%" draw:image-opacity="100%"/>
    </style:style>
    <style:style style:family="text" style:name="a346">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8">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45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54">
      <style:graphic-properties draw:fill="none" draw:stroke="non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5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5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1">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2" style:parent-style-name="Graphics">
      <style:graphic-properties draw:fill="none" fo:clip="rect(0in, 0in, 0in, 0in)" draw:stroke="none" draw:luminance="0%" draw:contrast="0%" draw:image-opacity="100%"/>
    </style:style>
    <style:style style:family="text" style:name="a13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136">
      <style:text-properties fo:font-variant="normal" fo:text-transform="none" fo:color="#898989"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4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5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5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4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6">
      <style:graphic-properties draw:fill="none" draw:stroke="none"/>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47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71">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2" style:parent-style-name="Graphics">
      <style:graphic-properties draw:fill="none" fo:clip="rect(0in, 0in, 0in, 0in)" draw:stroke="none" draw:luminance="0%" draw:contrast="0%" draw:image-opacity="100%"/>
    </style:style>
    <style:style style:family="text" style:name="a47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47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7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26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75">
      <style:graphic-properties draw:fill="none" draw:stroke="non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7">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8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2">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6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64" style:parent-style-name="Graphics">
      <style:graphic-properties draw:fill="none" fo:clip="rect(0in, 0in, 0in, 0in)" draw:stroke="none" draw:luminance="0%" draw:contrast="0%" draw:image-opacity="100%"/>
    </style:style>
    <style:style style:family="text" style:name="a165">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27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74">
      <style:graphic-properties draw:fill="none" draw:stroke="none"/>
    </style:style>
    <style:style style:family="text" style:name="a27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8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1">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98">
      <style:graphic-properties draw:fill="none" draw:stroke="non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7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2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8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92">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93" style:parent-style-name="Graphics">
      <style:graphic-properties draw:fill="none" fo:clip="rect(0in, 0in, 0in, 0in)" draw:stroke="none" draw:luminance="0%" draw:contrast="0%" draw:image-opacity="100%"/>
    </style:style>
    <style:style style:family="text" style:name="a394">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6">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91">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92" style:parent-style-name="Graphics">
      <style:graphic-properties draw:fill="none" fo:clip="rect(0in, 0in, 0in, 0in)" draw:stroke="none" draw:luminance="0%" draw:contrast="0%" draw:image-opacity="100%"/>
    </style:style>
    <style:style style:family="text" style:name="a293">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9">
      <style:graphic-properties draw:fill="none" draw:stroke="non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none"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 style:parent-style-name="Graphics">
      <style:graphic-properties draw:fill="none" fo:clip="rect(0in, 0in, 0in, 0in)" draw:stroke="none" draw:luminance="0%" draw:contrast="0%" draw:image-opacity="100%"/>
    </style:style>
    <style:style style:family="text" style:name="a2">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50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56">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7" style:parent-style-name="Graphics">
      <style:graphic-properties draw:fill="none" fo:clip="rect(0in, 0in, 0in, 0in)" draw:stroke="none" draw:luminance="0%" draw:contrast="0%" draw:image-opacity="100%"/>
    </style:style>
    <style:style style:family="paragraph" style:name="a50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4c4c4c"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0">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aragraph" style:name="a40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Times New Roman" style:font-family-asian="HG Mincho Light J"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62">
      <style:paragraph-properties fo:line-height="100%" fo:text-align="center"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40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5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1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6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1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515">
      <style:drawing-page-properties draw:fill="none" presentation:visibility="visible" draw:background-size="border" presentation:background-objects-visible="false" presentation:display-header="false" presentation:display-footer="false" presentation:display-page-number="false" presentation:display-date-time="fals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8">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Arial" style:font-family-asian="HG Mincho Light J"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02">
      <style:graphic-properties draw:fill="none" draw:stroke="none"/>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10">
      <style:graphic-properties draw:fill="none" draw:stroke="none"/>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0">
      <style:graphic-properties draw:fill="none" draw:stroke="non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roman"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354">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481">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35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8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31">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92">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87">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95">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9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5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1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5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7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3">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73">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57">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6">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0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7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9">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4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03">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79">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3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443">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0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36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3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4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363">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9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37">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36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26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9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63">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97">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3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22">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82">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6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0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in"/>
      </text:list-level-style-number>
      <text:list-level-style-number text:level="5" style:num-format="" style:num-list-format-name="">
        <style:list-level-properties text:space-before="0in"/>
      </text:list-level-style-number>
      <text:list-level-style-number text:level="6" style:num-format="" style:num-list-format-name="">
        <style:list-level-properties text:space-before="0in"/>
      </text:list-level-style-number>
      <text:list-level-style-number text:level="7" style:num-format="" style:num-list-format-name="">
        <style:list-level-properties text:space-before="0in"/>
      </text:list-level-style-number>
      <text:list-level-style-number text:level="8" style:num-format="" style:num-list-format-name="">
        <style:list-level-properties text:space-before="0in"/>
      </text:list-level-style-number>
      <text:list-level-style-number text:level="9" style:num-format="" style:num-list-format-name="">
        <style:list-level-properties text:space-before="0in"/>
      </text:list-level-style-number>
    </text:list-style>
    <text:list-style style:name="a47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5">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8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4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89">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43">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4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3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351">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37">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office:automatic-styles>
  <office:master-styles>
    <draw:layer-set>
      <draw:layer draw:name="Master1-bg" draw:protected="true"/>
    </draw:layer-set>
    <style:master-page style:name="Master1-letterpress" style:page-layout-name="pageLayout1" draw:style-name="a0">
      <draw:frame draw:id="id0" draw:style-name="a1" svg:x="-0.00591in" svg:y="-0.00039in" svg:width="11.02559in" svg:height="8.27008in" style:rel-width="scale" style:rel-height="scale">
        <draw:image xlink:href="media/image85.png" xlink:type="simple" xlink:show="embed" xlink:actuate="onLoad"/>
        <svg:title/>
        <svg:desc/>
      </draw:frame>
      <draw:frame draw:id="id1" presentation:style-name="a4" draw:name="Title Placeholder 2" svg:x="0.55079in" svg:y="0.32953in" svg:width="9.91772in" svg:height="1.38071in" presentation:class="title" presentation:placeholder="false">
        <draw:text-box>
          <text:p text:style-name="a3" text:class-names="" text:cond-style-name=""><text:span text:style-name="a2" text:class-names="">Click to edit the title text format</text:span></text:p>
        </draw:text-box>
        <svg:title/>
        <svg:desc/>
      </draw:frame>
      <draw:frame draw:id="id2" presentation:style-name="a32" draw:name="Text Placeholder 3" svg:x="0.55079in" svg:y="1.93504in" svg:width="9.91772in" svg:height="5.45787in" presentation:class="outline" presentation:placeholder="false">
        <draw:text-box>
          <text:list text:style-name="a7">
            <text:list-item>
              <text:p text:style-name="a6" text:class-names="" text:cond-style-name=""><text:span text:style-name="a5" text:class-names="">Click to edit the outline text format</text:span></text:p>
            </text:list-item>
          </text:list>
          <text:list text:style-name="a10">
            <text:list-item>
              <text:list text:style-name="a10">
                <text:list-item>
                  <text:p text:style-name="a9" text:class-names="" text:cond-style-name=""><text:span text:style-name="a8" text:class-names="">Second Outline Level</text:span></text:p>
                </text:list-item>
              </text:list>
            </text:list-item>
          </text:list>
          <text:list text:style-name="a13">
            <text:list-item>
              <text:list text:style-name="a13">
                <text:list-item>
                  <text:list text:style-name="a13">
                    <text:list-item>
                      <text:p text:style-name="a12" text:class-names="" text:cond-style-name=""><text:span text:style-name="a11" text:class-names="">Third Outline Level</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Fourth Outline Level</text:span></text:p>
                        </text:list-item>
                      </text:list>
                    </text:list-item>
                  </text:list>
                </text:list-item>
              </text:list>
            </text:list-item>
          </text:list>
          <text:list text:style-name="a19">
            <text:list-item>
              <text:list text:style-name="a19">
                <text:list-item>
                  <text:list text:style-name="a19">
                    <text:list-item>
                      <text:list text:style-name="a19">
                        <text:list-item>
                          <text:list text:style-name="a19">
                            <text:list-item>
                              <text:p text:style-name="a18" text:class-names="" text:cond-style-name=""><text:span text:style-name="a17" text:class-names="">Fifth Outline Level</text:span></text:p>
                            </text:list-item>
                          </text:list>
                        </text:list-item>
                      </text:list>
                    </text:list-item>
                  </text:list>
                </text:list-item>
              </text:list>
            </text:list-item>
          </text:list>
          <text:list text:style-name="a22">
            <text:list-item>
              <text:list text:style-name="a22">
                <text:list-item>
                  <text:list text:style-name="a22">
                    <text:list-item>
                      <text:list text:style-name="a22">
                        <text:list-item>
                          <text:list text:style-name="a22">
                            <text:list-item>
                              <text:list text:style-name="a22">
                                <text:list-item>
                                  <text:p text:style-name="a21" text:class-names="" text:cond-style-name=""><text:span text:style-name="a20" text:class-names="">Sixth Outline Level</text:span></text:p>
                                </text:list-item>
                              </text:list>
                            </text:list-item>
                          </text:list>
                        </text:list-item>
                      </text:list>
                    </text:list-item>
                  </text:list>
                </text:list-item>
              </text:list>
            </text:list-item>
          </text:list>
          <text:list text:style-name="a25">
            <text:list-item>
              <text:list text:style-name="a25">
                <text:list-item>
                  <text:list text:style-name="a25">
                    <text:list-item>
                      <text:list text:style-name="a25">
                        <text:list-item>
                          <text:list text:style-name="a25">
                            <text:list-item>
                              <text:list text:style-name="a25">
                                <text:list-item>
                                  <text:list text:style-name="a25">
                                    <text:list-item>
                                      <text:p text:style-name="a24" text:class-names="" text:cond-style-name=""><text:span text:style-name="a23" text:class-names="">Seventh Outline Level</text:span></text:p>
                                    </text:list-item>
                                  </text:list>
                                </text:list-item>
                              </text:list>
                            </text:list-item>
                          </text:list>
                        </text:list-item>
                      </text:list>
                    </text:list-item>
                  </text:list>
                </text:list-item>
              </text:list>
            </text:list-item>
          </text:list>
          <text:list text:style-name="a28">
            <text:list-item>
              <text:list text:style-name="a28">
                <text:list-item>
                  <text:list text:style-name="a28">
                    <text:list-item>
                      <text:list text:style-name="a28">
                        <text:list-item>
                          <text:list text:style-name="a28">
                            <text:list-item>
                              <text:list text:style-name="a28">
                                <text:list-item>
                                  <text:list text:style-name="a28">
                                    <text:list-item>
                                      <text:list text:style-name="a28">
                                        <text:list-item>
                                          <text:p text:style-name="a27" text:class-names="" text:cond-style-name=""><text:span text:style-name="a26" text:class-names="">Eighth Outline Level</text:span></text:p>
                                        </text:list-item>
                                      </text:list>
                                    </text:list-item>
                                  </text:list>
                                </text:list-item>
                              </text:list>
                            </text:list-item>
                          </text:list>
                        </text:list-item>
                      </text:list>
                    </text:list-item>
                  </text:list>
                </text:list-item>
              </text:list>
            </text:list-item>
          </text:list>
          <text:list text:style-name="a31">
            <text:list-item>
              <text:list text:style-name="a31">
                <text:list-item>
                  <text:list text:style-name="a31">
                    <text:list-item>
                      <text:list text:style-name="a31">
                        <text:list-item>
                          <text:list text:style-name="a31">
                            <text:list-item>
                              <text:list text:style-name="a31">
                                <text:list-item>
                                  <text:list text:style-name="a31">
                                    <text:list-item>
                                      <text:list text:style-name="a31">
                                        <text:list-item>
                                          <text:list text:style-name="a31">
                                            <text:list-item>
                                              <text:p text:style-name="a30" text:class-names="" text:cond-style-name=""><text:span text:style-name="a29" text:class-names="">Ninth Outline Level</text:span></text:p>
                                            </text:list-item>
                                          </text:list>
                                        </text:list-item>
                                      </text:list>
                                    </text:list-item>
                                  </text:list>
                                </text:list-item>
                              </text:list>
                            </text:list-item>
                          </text:list>
                        </text:list-item>
                      </text:list>
                    </text:list-item>
                  </text:list>
                </text:list-item>
              </text:list>
            </text:list-item>
          </text:list>
        </draw:text-box>
        <svg:title/>
        <svg:desc/>
      </draw:frame>
      <draw:frame draw:id="id3" presentation:style-name="a35" draw:name="Footer Placeholder 4" svg:x="2.75in" svg:y="7.53386in" svg:width="6in" svg:height="0.57008in" presentation:class="footer" presentation:placeholder="false">
        <draw:text-box>
          <text:p text:style-name="a34" text:class-names="" text:cond-style-name=""><text:span text:style-name="a33" text:class-names="">PHY 444 - Quantum Theory - Fall 2019</text:span></text:p>
        </draw:text-box>
        <svg:title/>
        <svg:desc/>
      </draw:frame>
      <draw:frame draw:id="id4" presentation:style-name="a38" draw:name="Slide Number Placeholder 5" svg:x="7.90079in" svg:y="7.53386in" svg:width="2.56732in" svg:height="0.57008in" presentation:class="page-number" presentation:placeholder="false">
        <draw:text-box>
          <text:p text:style-name="a37" text:class-names="" text:cond-style-name=""><text:span text:style-name="a36" text:class-names=""><text:page-number style:num-format="1" text:fixed="false"/></text:span></text:p>
        </draw:text-box>
        <svg:title/>
        <svg:desc/>
      </draw:frame>
      <presentation:notes style:page-layout-name="pageLayout2" draw:style-name="a55">
        <draw:page-thumbnail svg:x="1.5in" svg:y="0.83583in" svg:width="5.49921in" svg:height="4.12441in" presentation:class="page" draw:id="id5" presentation:style-name="a39" draw:name="Slide Image Placeholder 1">
          <svg:title/>
          <svg:desc/>
        </draw:page-thumbnail>
        <draw:frame draw:id="id6" presentation:style-name="a42" draw:name="Notes Placeholder 2" svg:x="0.85in" svg:y="5.2248in" svg:width="6.79961in" svg:height="4.94961in" presentation:class="notes" presentation:placeholder="false">
          <draw:text-box>
            <text:p text:style-name="a41" text:class-names="" text:cond-style-name=""><text:span text:style-name="a40" text:class-names=""/></text:p>
          </draw:text-box>
          <svg:title/>
          <svg:desc/>
        </draw:frame>
        <draw:frame draw:id="id7" presentation:style-name="a45" draw:name="Header Placeholder 3" svg:x="0in" svg:y="0in" svg:width="3.68858in" svg:height="0.54961in" presentation:class="header" presentation:placeholder="false">
          <draw:text-box>
            <text:p text:style-name="a44" text:class-names="" text:cond-style-name=""><text:span text:style-name="a43" text:class-names=""/></text:p>
          </draw:text-box>
          <svg:title/>
          <svg:desc/>
        </draw:frame>
        <draw:frame draw:id="id8" presentation:style-name="a48" draw:name="Date Placeholder 4" svg:x="4.81102in" svg:y="0in" svg:width="3.68858in" svg:height="0.54961in" presentation:class="date-time" presentation:placeholder="false">
          <draw:text-box>
            <text:p text:style-name="a47" text:class-names="" text:cond-style-name=""><text:span text:style-name="a46" text:class-names=""/></text:p>
          </draw:text-box>
          <svg:title/>
          <svg:desc/>
        </draw:frame>
        <draw:frame draw:id="id9" presentation:style-name="a51" draw:name="Footer Placeholder 5" svg:x="0in" svg:y="10.45in" svg:width="3.68858in" svg:height="0.54961in" presentation:class="footer" presentation:placeholder="false">
          <draw:text-box>
            <text:p text:style-name="a50" text:class-names="" text:cond-style-name=""><text:span text:style-name="a49" text:class-names=""/></text:p>
          </draw:text-box>
          <svg:title/>
          <svg:desc/>
        </draw:frame>
        <draw:frame draw:id="id10" presentation:style-name="a54" draw:name="Slide Number Placeholder 6" svg:x="4.81102in" svg:y="10.45in" svg:width="3.68858in" svg:height="0.54961in" presentation:class="page-number" presentation:placeholder="false">
          <draw:text-box>
            <text:p text:style-name="a53" text:class-names="" text:cond-style-name=""><text:span text:style-name="a52" text:class-names=""><text:page-number style:num-format="1" text:fixed="false"/></text:span></text:p>
          </draw:text-box>
          <svg:title/>
          <svg:desc/>
        </draw:frame>
      </presentation:notes>
    </style:master-page>
    <style:master-page style:name="Master1-Layout1-title-Title-Slide" style:page-layout-name="pageLayout1" draw:style-name="a56">
      <draw:frame draw:id="id11" draw:layer="Master1-bg" draw:style-name="a57" draw:name="Picture 5" svg:x="-0.00591in" svg:y="-0.00039in" svg:width="11.02559in" svg:height="8.27008in" style:rel-width="scale" style:rel-height="scale">
        <draw:image xlink:href="media/image85.png" xlink:type="simple" xlink:show="embed" xlink:actuate="onLoad"/>
        <svg:title/>
        <svg:desc/>
      </draw:frame>
      <draw:frame draw:id="id12" presentation:style-name="a60" draw:name="Title 1" svg:x="1.37847in" svg:y="1.35417in" svg:width="8.26563in" svg:height="2.87847in" presentation:class="title" presentation:placeholder="false">
        <draw:text-box>
          <text:p text:style-name="a59" text:class-names="" text:cond-style-name=""><text:span text:style-name="a58" text:class-names="">Click to edit Master title style</text:span></text:p>
        </draw:text-box>
        <svg:title/>
        <svg:desc/>
      </draw:frame>
      <draw:frame draw:id="id13" presentation:style-name="a63" draw:name="Subtitle 2" svg:x="1.37847in" svg:y="4.34375in" svg:width="8.26563in" svg:height="1.99653in" presentation:class="subtitle" presentation:placeholder="false">
        <draw:text-box>
          <text:p text:style-name="a62" text:class-names="" text:cond-style-name=""><text:span text:style-name="a61" text:class-names="">Click to edit Master subtitle style</text:span></text:p>
        </draw:text-box>
        <svg:title/>
        <svg:desc/>
      </draw:frame>
      <draw:frame draw:id="id14" presentation:style-name="a66" draw:name="Footer Placeholder 3" svg:x="2.75in" svg:y="7.53386in" svg:width="6in" svg:height="0.57008in" presentation:class="footer" presentation:placeholder="false">
        <draw:text-box>
          <text:p text:style-name="a65" text:class-names="" text:cond-style-name=""><text:span text:style-name="a64" text:class-names="">PHY 444 - Quantum Theory - Fall 2019</text:span></text:p>
        </draw:text-box>
        <svg:title/>
        <svg:desc/>
      </draw:frame>
      <draw:frame draw:id="id15" presentation:style-name="a69" draw:name="Slide Number Placeholder 4" svg:x="7.90079in" svg:y="7.53386in" svg:width="2.56732in" svg:height="0.57008in" presentation:class="page-number" presentation:placeholder="false">
        <draw:text-box>
          <text:p text:style-name="a68" text:class-names="" text:cond-style-name=""><text:span text:style-name="a67" text:class-names=""><text:page-number style:num-format="1" text:fixed="false"/></text:span></text:p>
        </draw:text-box>
        <svg:title/>
        <svg:desc/>
      </draw:frame>
      <presentation:notes style:page-layout-name="pageLayout2" draw:style-name="a86">
        <draw:page-thumbnail svg:x="1.5in" svg:y="0.83583in" svg:width="5.49921in" svg:height="4.12441in" presentation:class="page" draw:id="id5" presentation:style-name="a70" draw:name="Slide Image Placeholder 1">
          <svg:title/>
          <svg:desc/>
        </draw:page-thumbnail>
        <draw:frame draw:id="id6" presentation:style-name="a73" draw:name="Notes Placeholder 2" svg:x="0.85in" svg:y="5.2248in" svg:width="6.79961in" svg:height="4.94961in" presentation:class="notes" presentation:placeholder="false">
          <draw:text-box>
            <text:p text:style-name="a72" text:class-names="" text:cond-style-name=""><text:span text:style-name="a71" text:class-names=""/></text:p>
          </draw:text-box>
          <svg:title/>
          <svg:desc/>
        </draw:frame>
        <draw:frame draw:id="id7" presentation:style-name="a76" draw:name="Header Placeholder 3" svg:x="0in" svg:y="0in" svg:width="3.68858in" svg:height="0.54961in" presentation:class="header" presentation:placeholder="false">
          <draw:text-box>
            <text:p text:style-name="a75" text:class-names="" text:cond-style-name=""><text:span text:style-name="a74" text:class-names=""/></text:p>
          </draw:text-box>
          <svg:title/>
          <svg:desc/>
        </draw:frame>
        <draw:frame draw:id="id8" presentation:style-name="a79" draw:name="Date Placeholder 4" svg:x="4.81102in" svg:y="0in" svg:width="3.68858in" svg:height="0.54961in" presentation:class="date-time" presentation:placeholder="false">
          <draw:text-box>
            <text:p text:style-name="a78" text:class-names="" text:cond-style-name=""><text:span text:style-name="a77" text:class-names=""/></text:p>
          </draw:text-box>
          <svg:title/>
          <svg:desc/>
        </draw:frame>
        <draw:frame draw:id="id9" presentation:style-name="a82" draw:name="Footer Placeholder 5" svg:x="0in" svg:y="10.45in" svg:width="3.68858in" svg:height="0.54961in" presentation:class="footer" presentation:placeholder="false">
          <draw:text-box>
            <text:p text:style-name="a81" text:class-names="" text:cond-style-name=""><text:span text:style-name="a80" text:class-names=""/></text:p>
          </draw:text-box>
          <svg:title/>
          <svg:desc/>
        </draw:frame>
        <draw:frame draw:id="id10" presentation:style-name="a85" draw:name="Slide Number Placeholder 6" svg:x="4.81102in" svg:y="10.45in" svg:width="3.68858in" svg:height="0.54961in" presentation:class="page-number" presentation:placeholder="false">
          <draw:text-box>
            <text:p text:style-name="a84" text:class-names="" text:cond-style-name=""><text:span text:style-name="a83" text:class-names=""><text:page-number style:num-format="1" text:fixed="false"/></text:span></text:p>
          </draw:text-box>
          <svg:title/>
          <svg:desc/>
        </draw:frame>
      </presentation:notes>
    </style:master-page>
    <style:master-page style:name="Master1-Layout2-obj-Title-and-Content" style:page-layout-name="pageLayout1" draw:style-name="a87">
      <draw:frame draw:id="id16" draw:layer="Master1-bg" draw:style-name="a88" draw:name="Picture 5" svg:x="-0.00591in" svg:y="-0.00039in" svg:width="11.02559in" svg:height="8.27008in" style:rel-width="scale" style:rel-height="scale">
        <draw:image xlink:href="media/image85.png" xlink:type="simple" xlink:show="embed" xlink:actuate="onLoad"/>
        <svg:title/>
        <svg:desc/>
      </draw:frame>
      <draw:frame draw:id="id17" presentation:style-name="a91" draw:name="Title 1" svg:x="0.55079in" svg:y="0.32953in" svg:width="9.91772in" svg:height="1.38071in" presentation:class="title" presentation:placeholder="false">
        <draw:text-box>
          <text:p text:style-name="a90" text:class-names="" text:cond-style-name=""><text:span text:style-name="a89" text:class-names="">Click to edit Master title style</text:span></text:p>
        </draw:text-box>
        <svg:title/>
        <svg:desc/>
      </draw:frame>
      <draw:frame draw:id="id18" presentation:style-name="a107" draw:name="Content Placeholder 2" svg:x="0.55079in" svg:y="1.93504in" svg:width="9.91772in" svg:height="5.45787in" presentation:class="object" presentation:placeholder="false">
        <draw:text-box>
          <text:list text:style-name="a94">
            <text:list-item>
              <text:p text:style-name="a93" text:class-names="" text:cond-style-name=""><text:span text:style-name="a92" text:class-names="">Edit Master text styles</text:span></text:p>
            </text:list-item>
          </text:list>
          <text:list text:style-name="a97">
            <text:list-item>
              <text:list text:style-name="a97">
                <text:list-item>
                  <text:p text:style-name="a96" text:class-names="" text:cond-style-name=""><text:span text:style-name="a95" text:class-names="">Second level</text:span></text:p>
                </text:list-item>
              </text:list>
            </text:list-item>
          </text:list>
          <text:list text:style-name="a100">
            <text:list-item>
              <text:list text:style-name="a100">
                <text:list-item>
                  <text:list text:style-name="a100">
                    <text:list-item>
                      <text:p text:style-name="a99" text:class-names="" text:cond-style-name=""><text:span text:style-name="a98" text:class-names="">Third level</text:span></text:p>
                    </text:list-item>
                  </text:list>
                </text:list-item>
              </text:list>
            </text:list-item>
          </text:list>
          <text:list text:style-name="a103">
            <text:list-item>
              <text:list text:style-name="a103">
                <text:list-item>
                  <text:list text:style-name="a103">
                    <text:list-item>
                      <text:list text:style-name="a103">
                        <text:list-item>
                          <text:p text:style-name="a102" text:class-names="" text:cond-style-name=""><text:span text:style-name="a101" text:class-names="">Fourth level</text:span></text:p>
                        </text:list-item>
                      </text:list>
                    </text:list-item>
                  </text:list>
                </text:list-item>
              </text:list>
            </text:list-item>
          </text:list>
          <text:list text:style-name="a106">
            <text:list-item>
              <text:list text:style-name="a106">
                <text:list-item>
                  <text:list text:style-name="a106">
                    <text:list-item>
                      <text:list text:style-name="a106">
                        <text:list-item>
                          <text:list text:style-name="a106">
                            <text:list-item>
                              <text:p text:style-name="a105" text:class-names="" text:cond-style-name=""><text:span text:style-name="a104" text:class-names="">Fifth level</text:span></text:p>
                            </text:list-item>
                          </text:list>
                        </text:list-item>
                      </text:list>
                    </text:list-item>
                  </text:list>
                </text:list-item>
              </text:list>
            </text:list-item>
          </text:list>
        </draw:text-box>
        <svg:title/>
        <svg:desc/>
      </draw:frame>
      <draw:frame draw:id="id19" presentation:style-name="a110" draw:name="Footer Placeholder 3" svg:x="2.75in" svg:y="7.53386in" svg:width="6in" svg:height="0.57008in" presentation:class="footer" presentation:placeholder="false">
        <draw:text-box>
          <text:p text:style-name="a109" text:class-names="" text:cond-style-name=""><text:span text:style-name="a108" text:class-names="">PHY 444 - Quantum Theory - Fall 2019</text:span></text:p>
        </draw:text-box>
        <svg:title/>
        <svg:desc/>
      </draw:frame>
      <draw:frame draw:id="id20" presentation:style-name="a113" draw:name="Slide Number Placeholder 4" svg:x="7.90079in" svg:y="7.53386in" svg:width="2.56732in" svg:height="0.57008in" presentation:class="page-number" presentation:placeholder="false">
        <draw:text-box>
          <text:p text:style-name="a112" text:class-names="" text:cond-style-name=""><text:span text:style-name="a111" text:class-names=""><text:page-number style:num-format="1" text:fixed="false"/></text:span></text:p>
        </draw:text-box>
        <svg:title/>
        <svg:desc/>
      </draw:frame>
      <presentation:notes style:page-layout-name="pageLayout2" draw:style-name="a130">
        <draw:page-thumbnail svg:x="1.5in" svg:y="0.83583in" svg:width="5.49921in" svg:height="4.12441in" presentation:class="page" draw:id="id5" presentation:style-name="a114" draw:name="Slide Image Placeholder 1">
          <svg:title/>
          <svg:desc/>
        </draw:page-thumbnail>
        <draw:frame draw:id="id6" presentation:style-name="a117" draw:name="Notes Placeholder 2" svg:x="0.85in" svg:y="5.2248in" svg:width="6.79961in" svg:height="4.94961in" presentation:class="notes" presentation:placeholder="false">
          <draw:text-box>
            <text:p text:style-name="a116" text:class-names="" text:cond-style-name=""><text:span text:style-name="a115" text:class-names=""/></text:p>
          </draw:text-box>
          <svg:title/>
          <svg:desc/>
        </draw:frame>
        <draw:frame draw:id="id7" presentation:style-name="a120" draw:name="Header Placeholder 3" svg:x="0in" svg:y="0in" svg:width="3.68858in" svg:height="0.54961in" presentation:class="header" presentation:placeholder="false">
          <draw:text-box>
            <text:p text:style-name="a119" text:class-names="" text:cond-style-name=""><text:span text:style-name="a118" text:class-names=""/></text:p>
          </draw:text-box>
          <svg:title/>
          <svg:desc/>
        </draw:frame>
        <draw:frame draw:id="id8" presentation:style-name="a123" draw:name="Date Placeholder 4" svg:x="4.81102in" svg:y="0in" svg:width="3.68858in" svg:height="0.54961in" presentation:class="date-time" presentation:placeholder="false">
          <draw:text-box>
            <text:p text:style-name="a122" text:class-names="" text:cond-style-name=""><text:span text:style-name="a121" text:class-names=""/></text:p>
          </draw:text-box>
          <svg:title/>
          <svg:desc/>
        </draw:frame>
        <draw:frame draw:id="id9" presentation:style-name="a126" draw:name="Footer Placeholder 5" svg:x="0in" svg:y="10.45in" svg:width="3.68858in" svg:height="0.54961in" presentation:class="footer" presentation:placeholder="false">
          <draw:text-box>
            <text:p text:style-name="a125" text:class-names="" text:cond-style-name=""><text:span text:style-name="a124" text:class-names=""/></text:p>
          </draw:text-box>
          <svg:title/>
          <svg:desc/>
        </draw:frame>
        <draw:frame draw:id="id10" presentation:style-name="a129" draw:name="Slide Number Placeholder 6" svg:x="4.81102in" svg:y="10.45in" svg:width="3.68858in" svg:height="0.54961in" presentation:class="page-number" presentation:placeholder="false">
          <draw:text-box>
            <text:p text:style-name="a128" text:class-names="" text:cond-style-name=""><text:span text:style-name="a127" text:class-names=""><text:page-number style:num-format="1" text:fixed="false"/></text:span></text:p>
          </draw:text-box>
          <svg:title/>
          <svg:desc/>
        </draw:frame>
      </presentation:notes>
    </style:master-page>
    <style:master-page style:name="Master1-Layout3-secHead-Section-Header" style:page-layout-name="pageLayout1" draw:style-name="a131">
      <draw:frame draw:id="id21" draw:layer="Master1-bg" draw:style-name="a132" draw:name="Picture 5" svg:x="-0.00591in" svg:y="-0.00039in" svg:width="11.02559in" svg:height="8.27008in" style:rel-width="scale" style:rel-height="scale">
        <draw:image xlink:href="media/image85.png" xlink:type="simple" xlink:show="embed" xlink:actuate="onLoad"/>
        <svg:title/>
        <svg:desc/>
      </draw:frame>
      <draw:frame draw:id="id22" presentation:style-name="a135" draw:name="Title 1" svg:x="0.75174in" svg:y="2.0625in" svg:width="9.50521in" svg:height="3.43924in" presentation:class="title" presentation:placeholder="false">
        <draw:text-box>
          <text:p text:style-name="a134" text:class-names="" text:cond-style-name=""><text:span text:style-name="a133" text:class-names="">Click to edit Master title style</text:span></text:p>
        </draw:text-box>
        <svg:title/>
        <svg:desc/>
      </draw:frame>
      <draw:frame draw:id="id23" presentation:style-name="a139" draw:name="Text Placeholder 2" svg:x="0.75174in" svg:y="5.53472in" svg:width="9.50521in" svg:height="1.80903in" presentation:class="outline" presentation:placeholder="false">
        <draw:text-box>
          <text:list text:style-name="a138">
            <text:list-item>
              <text:p text:style-name="a137" text:class-names="" text:cond-style-name=""><text:span text:style-name="a136" text:class-names="">Edit Master text styles</text:span></text:p>
            </text:list-item>
          </text:list>
        </draw:text-box>
        <svg:title/>
        <svg:desc/>
      </draw:frame>
      <draw:frame draw:id="id24" presentation:style-name="a142" draw:name="Footer Placeholder 3" svg:x="2.75in" svg:y="7.53386in" svg:width="6in" svg:height="0.57008in" presentation:class="footer" presentation:placeholder="false">
        <draw:text-box>
          <text:p text:style-name="a141" text:class-names="" text:cond-style-name=""><text:span text:style-name="a140" text:class-names="">PHY 444 - Quantum Theory - Fall 2019</text:span></text:p>
        </draw:text-box>
        <svg:title/>
        <svg:desc/>
      </draw:frame>
      <draw:frame draw:id="id25" presentation:style-name="a145" draw:name="Slide Number Placeholder 4" svg:x="7.90079in" svg:y="7.53386in" svg:width="2.56732in" svg:height="0.57008in" presentation:class="page-number" presentation:placeholder="false">
        <draw:text-box>
          <text:p text:style-name="a144" text:class-names="" text:cond-style-name=""><text:span text:style-name="a143" text:class-names=""><text:page-number style:num-format="1" text:fixed="false"/></text:span></text:p>
        </draw:text-box>
        <svg:title/>
        <svg:desc/>
      </draw:frame>
      <presentation:notes style:page-layout-name="pageLayout2" draw:style-name="a162">
        <draw:page-thumbnail svg:x="1.5in" svg:y="0.83583in" svg:width="5.49921in" svg:height="4.12441in" presentation:class="page" draw:id="id5" presentation:style-name="a146" draw:name="Slide Image Placeholder 1">
          <svg:title/>
          <svg:desc/>
        </draw:page-thumbnail>
        <draw:frame draw:id="id6" presentation:style-name="a149" draw:name="Notes Placeholder 2" svg:x="0.85in" svg:y="5.2248in" svg:width="6.79961in" svg:height="4.94961in" presentation:class="notes" presentation:placeholder="false">
          <draw:text-box>
            <text:p text:style-name="a148" text:class-names="" text:cond-style-name=""><text:span text:style-name="a147" text:class-names=""/></text:p>
          </draw:text-box>
          <svg:title/>
          <svg:desc/>
        </draw:frame>
        <draw:frame draw:id="id7" presentation:style-name="a152" draw:name="Header Placeholder 3" svg:x="0in" svg:y="0in" svg:width="3.68858in" svg:height="0.54961in" presentation:class="header" presentation:placeholder="false">
          <draw:text-box>
            <text:p text:style-name="a151" text:class-names="" text:cond-style-name=""><text:span text:style-name="a150" text:class-names=""/></text:p>
          </draw:text-box>
          <svg:title/>
          <svg:desc/>
        </draw:frame>
        <draw:frame draw:id="id8" presentation:style-name="a155" draw:name="Date Placeholder 4" svg:x="4.81102in" svg:y="0in" svg:width="3.68858in" svg:height="0.54961in" presentation:class="date-time" presentation:placeholder="false">
          <draw:text-box>
            <text:p text:style-name="a154" text:class-names="" text:cond-style-name=""><text:span text:style-name="a153" text:class-names=""/></text:p>
          </draw:text-box>
          <svg:title/>
          <svg:desc/>
        </draw:frame>
        <draw:frame draw:id="id9" presentation:style-name="a158" draw:name="Footer Placeholder 5" svg:x="0in" svg:y="10.45in" svg:width="3.68858in" svg:height="0.54961in" presentation:class="footer" presentation:placeholder="false">
          <draw:text-box>
            <text:p text:style-name="a157" text:class-names="" text:cond-style-name=""><text:span text:style-name="a156" text:class-names=""/></text:p>
          </draw:text-box>
          <svg:title/>
          <svg:desc/>
        </draw:frame>
        <draw:frame draw:id="id10" presentation:style-name="a161" draw:name="Slide Number Placeholder 6" svg:x="4.81102in" svg:y="10.45in" svg:width="3.68858in" svg:height="0.54961in" presentation:class="page-number" presentation:placeholder="false">
          <draw:text-box>
            <text:p text:style-name="a160" text:class-names="" text:cond-style-name=""><text:span text:style-name="a159" text:class-names=""><text:page-number style:num-format="1" text:fixed="false"/></text:span></text:p>
          </draw:text-box>
          <svg:title/>
          <svg:desc/>
        </draw:frame>
      </presentation:notes>
    </style:master-page>
    <style:master-page style:name="Master1-Layout4-twoObj-Two-Content" style:page-layout-name="pageLayout1" draw:style-name="a163">
      <draw:frame draw:id="id26" draw:layer="Master1-bg" draw:style-name="a164" draw:name="Picture 6" svg:x="-0.00591in" svg:y="-0.00039in" svg:width="11.02559in" svg:height="8.27008in" style:rel-width="scale" style:rel-height="scale">
        <draw:image xlink:href="media/image85.png" xlink:type="simple" xlink:show="embed" xlink:actuate="onLoad"/>
        <svg:title/>
        <svg:desc/>
      </draw:frame>
      <draw:frame draw:id="id27" presentation:style-name="a167" draw:name="Title 1" svg:x="0.55079in" svg:y="0.32953in" svg:width="9.91772in" svg:height="1.38071in" presentation:class="title" presentation:placeholder="false">
        <draw:text-box>
          <text:p text:style-name="a166" text:class-names="" text:cond-style-name=""><text:span text:style-name="a165" text:class-names="">Click to edit Master title style</text:span></text:p>
        </draw:text-box>
        <svg:title/>
        <svg:desc/>
      </draw:frame>
      <draw:frame draw:id="id28" presentation:style-name="a183" draw:name="Content Placeholder 2" svg:x="0.55035in" svg:y="1.93576in" svg:width="4.875in" svg:height="5.4566in" presentation:class="object" presentation:placeholder="false">
        <draw:text-box>
          <text:list text:style-name="a170">
            <text:list-item>
              <text:p text:style-name="a169" text:class-names="" text:cond-style-name=""><text:span text:style-name="a168" text:class-names="">Edit Master text styles</text:span></text:p>
            </text:list-item>
          </text:list>
          <text:list text:style-name="a173">
            <text:list-item>
              <text:list text:style-name="a173">
                <text:list-item>
                  <text:p text:style-name="a172" text:class-names="" text:cond-style-name=""><text:span text:style-name="a171" text:class-names="">Second level</text:span></text:p>
                </text:list-item>
              </text:list>
            </text:list-item>
          </text:list>
          <text:list text:style-name="a176">
            <text:list-item>
              <text:list text:style-name="a176">
                <text:list-item>
                  <text:list text:style-name="a176">
                    <text:list-item>
                      <text:p text:style-name="a175" text:class-names="" text:cond-style-name=""><text:span text:style-name="a174" text:class-names="">Third level</text:span></text:p>
                    </text:list-item>
                  </text:list>
                </text:list-item>
              </text:list>
            </text:list-item>
          </text:list>
          <text:list text:style-name="a179">
            <text:list-item>
              <text:list text:style-name="a179">
                <text:list-item>
                  <text:list text:style-name="a179">
                    <text:list-item>
                      <text:list text:style-name="a179">
                        <text:list-item>
                          <text:p text:style-name="a178" text:class-names="" text:cond-style-name=""><text:span text:style-name="a177" text:class-names="">Fourth level</text:span></text:p>
                        </text:list-item>
                      </text:list>
                    </text:list-item>
                  </text:list>
                </text:list-item>
              </text:list>
            </text:list-item>
          </text:list>
          <text:list text:style-name="a182">
            <text:list-item>
              <text:list text:style-name="a182">
                <text:list-item>
                  <text:list text:style-name="a182">
                    <text:list-item>
                      <text:list text:style-name="a182">
                        <text:list-item>
                          <text:list text:style-name="a182">
                            <text:list-item>
                              <text:p text:style-name="a181" text:class-names="" text:cond-style-name=""><text:span text:style-name="a180" text:class-names="">Fifth level</text:span></text:p>
                            </text:list-item>
                          </text:list>
                        </text:list-item>
                      </text:list>
                    </text:list-item>
                  </text:list>
                </text:list-item>
              </text:list>
            </text:list-item>
          </text:list>
        </draw:text-box>
        <svg:title/>
        <svg:desc/>
      </draw:frame>
      <draw:frame draw:id="id29" presentation:style-name="a199" draw:name="Content Placeholder 3" svg:x="5.59201in" svg:y="1.93576in" svg:width="4.87674in" svg:height="5.4566in" presentation:class="object" presentation:placeholder="false">
        <draw:text-box>
          <text:list text:style-name="a186">
            <text:list-item>
              <text:p text:style-name="a185" text:class-names="" text:cond-style-name=""><text:span text:style-name="a184" text:class-names="">Edit Master text styles</text:span></text:p>
            </text:list-item>
          </text:list>
          <text:list text:style-name="a189">
            <text:list-item>
              <text:list text:style-name="a189">
                <text:list-item>
                  <text:p text:style-name="a188" text:class-names="" text:cond-style-name=""><text:span text:style-name="a187" text:class-names="">Second level</text:span></text:p>
                </text:list-item>
              </text:list>
            </text:list-item>
          </text:list>
          <text:list text:style-name="a192">
            <text:list-item>
              <text:list text:style-name="a192">
                <text:list-item>
                  <text:list text:style-name="a192">
                    <text:list-item>
                      <text:p text:style-name="a191" text:class-names="" text:cond-style-name=""><text:span text:style-name="a190" text:class-names="">Third level</text:span></text:p>
                    </text:list-item>
                  </text:list>
                </text:list-item>
              </text:list>
            </text:list-item>
          </text:list>
          <text:list text:style-name="a195">
            <text:list-item>
              <text:list text:style-name="a195">
                <text:list-item>
                  <text:list text:style-name="a195">
                    <text:list-item>
                      <text:list text:style-name="a195">
                        <text:list-item>
                          <text:p text:style-name="a194" text:class-names="" text:cond-style-name=""><text:span text:style-name="a193" text:class-names="">Fourth level</text:span></text:p>
                        </text:list-item>
                      </text:list>
                    </text:list-item>
                  </text:list>
                </text:list-item>
              </text:list>
            </text:list-item>
          </text:list>
          <text:list text:style-name="a198">
            <text:list-item>
              <text:list text:style-name="a198">
                <text:list-item>
                  <text:list text:style-name="a198">
                    <text:list-item>
                      <text:list text:style-name="a198">
                        <text:list-item>
                          <text:list text:style-name="a198">
                            <text:list-item>
                              <text:p text:style-name="a197" text:class-names="" text:cond-style-name=""><text:span text:style-name="a196" text:class-names="">Fifth level</text:span></text:p>
                            </text:list-item>
                          </text:list>
                        </text:list-item>
                      </text:list>
                    </text:list-item>
                  </text:list>
                </text:list-item>
              </text:list>
            </text:list-item>
          </text:list>
        </draw:text-box>
        <svg:title/>
        <svg:desc/>
      </draw:frame>
      <draw:frame draw:id="id30" presentation:style-name="a202" draw:name="Footer Placeholder 4" svg:x="2.75in" svg:y="7.53386in" svg:width="6in" svg:height="0.57008in" presentation:class="footer" presentation:placeholder="false">
        <draw:text-box>
          <text:p text:style-name="a201" text:class-names="" text:cond-style-name=""><text:span text:style-name="a200" text:class-names="">PHY 444 - Quantum Theory - Fall 2019</text:span></text:p>
        </draw:text-box>
        <svg:title/>
        <svg:desc/>
      </draw:frame>
      <draw:frame draw:id="id31" presentation:style-name="a205" draw:name="Slide Number Placeholder 5" svg:x="7.90079in" svg:y="7.53386in" svg:width="2.56732in" svg:height="0.57008in" presentation:class="page-number" presentation:placeholder="false">
        <draw:text-box>
          <text:p text:style-name="a204" text:class-names="" text:cond-style-name=""><text:span text:style-name="a203" text:class-names=""><text:page-number style:num-format="1" text:fixed="false"/></text:span></text:p>
        </draw:text-box>
        <svg:title/>
        <svg:desc/>
      </draw:frame>
      <presentation:notes style:page-layout-name="pageLayout2" draw:style-name="a222">
        <draw:page-thumbnail svg:x="1.5in" svg:y="0.83583in" svg:width="5.49921in" svg:height="4.12441in" presentation:class="page" draw:id="id5" presentation:style-name="a206" draw:name="Slide Image Placeholder 1">
          <svg:title/>
          <svg:desc/>
        </draw:page-thumbnail>
        <draw:frame draw:id="id6" presentation:style-name="a209" draw:name="Notes Placeholder 2" svg:x="0.85in" svg:y="5.2248in" svg:width="6.79961in" svg:height="4.94961in" presentation:class="notes" presentation:placeholder="false">
          <draw:text-box>
            <text:p text:style-name="a208" text:class-names="" text:cond-style-name=""><text:span text:style-name="a207" text:class-names=""/></text:p>
          </draw:text-box>
          <svg:title/>
          <svg:desc/>
        </draw:frame>
        <draw:frame draw:id="id7" presentation:style-name="a212" draw:name="Header Placeholder 3" svg:x="0in" svg:y="0in" svg:width="3.68858in" svg:height="0.54961in" presentation:class="header" presentation:placeholder="false">
          <draw:text-box>
            <text:p text:style-name="a211" text:class-names="" text:cond-style-name=""><text:span text:style-name="a210" text:class-names=""/></text:p>
          </draw:text-box>
          <svg:title/>
          <svg:desc/>
        </draw:frame>
        <draw:frame draw:id="id8" presentation:style-name="a215" draw:name="Date Placeholder 4" svg:x="4.81102in" svg:y="0in" svg:width="3.68858in" svg:height="0.54961in" presentation:class="date-time" presentation:placeholder="false">
          <draw:text-box>
            <text:p text:style-name="a214" text:class-names="" text:cond-style-name=""><text:span text:style-name="a213" text:class-names=""/></text:p>
          </draw:text-box>
          <svg:title/>
          <svg:desc/>
        </draw:frame>
        <draw:frame draw:id="id9" presentation:style-name="a218" draw:name="Footer Placeholder 5" svg:x="0in" svg:y="10.45in" svg:width="3.68858in" svg:height="0.54961in" presentation:class="footer" presentation:placeholder="false">
          <draw:text-box>
            <text:p text:style-name="a217" text:class-names="" text:cond-style-name=""><text:span text:style-name="a216" text:class-names=""/></text:p>
          </draw:text-box>
          <svg:title/>
          <svg:desc/>
        </draw:frame>
        <draw:frame draw:id="id10" presentation:style-name="a221" draw:name="Slide Number Placeholder 6" svg:x="4.81102in" svg:y="10.45in" svg:width="3.68858in" svg:height="0.54961in" presentation:class="page-number" presentation:placeholder="false">
          <draw:text-box>
            <text:p text:style-name="a220" text:class-names="" text:cond-style-name=""><text:span text:style-name="a219" text:class-names=""><text:page-number style:num-format="1" text:fixed="false"/></text:span></text:p>
          </draw:text-box>
          <svg:title/>
          <svg:desc/>
        </draw:frame>
      </presentation:notes>
    </style:master-page>
    <style:master-page style:name="Master1-Layout5-twoTxTwoObj-Comparison" style:page-layout-name="pageLayout1" draw:style-name="a223">
      <draw:frame draw:id="id32" draw:layer="Master1-bg" draw:style-name="a224" draw:name="Picture 8" svg:x="-0.00591in" svg:y="-0.00039in" svg:width="11.02559in" svg:height="8.27008in" style:rel-width="scale" style:rel-height="scale">
        <draw:image xlink:href="media/image85.png" xlink:type="simple" xlink:show="embed" xlink:actuate="onLoad"/>
        <svg:title/>
        <svg:desc/>
      </draw:frame>
      <draw:frame draw:id="id33" presentation:style-name="a227" draw:name="Title 1" svg:x="0.75868in" svg:y="0.44097in" svg:width="9.50521in" svg:height="1.59722in" presentation:class="title" presentation:placeholder="false">
        <draw:text-box>
          <text:p text:style-name="a226" text:class-names="" text:cond-style-name=""><text:span text:style-name="a225" text:class-names="">Click to edit Master title style</text:span></text:p>
        </draw:text-box>
        <svg:title/>
        <svg:desc/>
      </draw:frame>
      <draw:frame draw:id="id34" presentation:style-name="a231" draw:name="Text Placeholder 2" svg:x="0.75868in" svg:y="2.02778in" svg:width="4.66319in" svg:height="0.99306in" presentation:class="outline" presentation:placeholder="false">
        <draw:text-box>
          <text:list text:style-name="a230">
            <text:list-item>
              <text:p text:style-name="a229" text:class-names="" text:cond-style-name=""><text:span text:style-name="a228" text:class-names="">Edit Master text styles</text:span></text:p>
            </text:list-item>
          </text:list>
        </draw:text-box>
        <svg:title/>
        <svg:desc/>
      </draw:frame>
      <draw:frame draw:id="id35" presentation:style-name="a247" draw:name="Content Placeholder 3" svg:x="0.75868in" svg:y="3.02083in" svg:width="4.66319in" svg:height="4.44444in" presentation:class="object" presentation:placeholder="false">
        <draw:text-box>
          <text:list text:style-name="a234">
            <text:list-item>
              <text:p text:style-name="a233" text:class-names="" text:cond-style-name=""><text:span text:style-name="a232" text:class-names="">Edit Master text styles</text:span></text:p>
            </text:list-item>
          </text:list>
          <text:list text:style-name="a237">
            <text:list-item>
              <text:list text:style-name="a237">
                <text:list-item>
                  <text:p text:style-name="a236" text:class-names="" text:cond-style-name=""><text:span text:style-name="a235" text:class-names="">Second level</text:span></text:p>
                </text:list-item>
              </text:list>
            </text:list-item>
          </text:list>
          <text:list text:style-name="a240">
            <text:list-item>
              <text:list text:style-name="a240">
                <text:list-item>
                  <text:list text:style-name="a240">
                    <text:list-item>
                      <text:p text:style-name="a239" text:class-names="" text:cond-style-name=""><text:span text:style-name="a238" text:class-names="">Third level</text:span></text:p>
                    </text:list-item>
                  </text:list>
                </text:list-item>
              </text:list>
            </text:list-item>
          </text:list>
          <text:list text:style-name="a243">
            <text:list-item>
              <text:list text:style-name="a243">
                <text:list-item>
                  <text:list text:style-name="a243">
                    <text:list-item>
                      <text:list text:style-name="a243">
                        <text:list-item>
                          <text:p text:style-name="a242" text:class-names="" text:cond-style-name=""><text:span text:style-name="a241" text:class-names="">Fourth level</text:span></text:p>
                        </text:list-item>
                      </text:list>
                    </text:list-item>
                  </text:list>
                </text:list-item>
              </text:list>
            </text:list-item>
          </text:list>
          <text:list text:style-name="a246">
            <text:list-item>
              <text:list text:style-name="a246">
                <text:list-item>
                  <text:list text:style-name="a246">
                    <text:list-item>
                      <text:list text:style-name="a246">
                        <text:list-item>
                          <text:list text:style-name="a246">
                            <text:list-item>
                              <text:p text:style-name="a245" text:class-names="" text:cond-style-name=""><text:span text:style-name="a244" text:class-names="">Fifth level</text:span></text:p>
                            </text:list-item>
                          </text:list>
                        </text:list-item>
                      </text:list>
                    </text:list-item>
                  </text:list>
                </text:list-item>
              </text:list>
            </text:list-item>
          </text:list>
        </draw:text-box>
        <svg:title/>
        <svg:desc/>
      </draw:frame>
      <draw:frame draw:id="id36" presentation:style-name="a251" draw:name="Text Placeholder 4" svg:x="5.57986in" svg:y="2.02778in" svg:width="4.68403in" svg:height="0.99306in" presentation:class="outline" presentation:placeholder="false">
        <draw:text-box>
          <text:list text:style-name="a250">
            <text:list-item>
              <text:p text:style-name="a249" text:class-names="" text:cond-style-name=""><text:span text:style-name="a248" text:class-names="">Edit Master text styles</text:span></text:p>
            </text:list-item>
          </text:list>
        </draw:text-box>
        <svg:title/>
        <svg:desc/>
      </draw:frame>
      <draw:frame draw:id="id37" presentation:style-name="a267" draw:name="Content Placeholder 5" svg:x="5.57986in" svg:y="3.02083in" svg:width="4.68403in" svg:height="4.44444in" presentation:class="object" presentation:placeholder="false">
        <draw:text-box>
          <text:list text:style-name="a254">
            <text:list-item>
              <text:p text:style-name="a253" text:class-names="" text:cond-style-name=""><text:span text:style-name="a252" text:class-names="">Edit Master text styles</text:span></text:p>
            </text:list-item>
          </text:list>
          <text:list text:style-name="a257">
            <text:list-item>
              <text:list text:style-name="a257">
                <text:list-item>
                  <text:p text:style-name="a256" text:class-names="" text:cond-style-name=""><text:span text:style-name="a255" text:class-names="">Second level</text:span></text:p>
                </text:list-item>
              </text:list>
            </text:list-item>
          </text:list>
          <text:list text:style-name="a260">
            <text:list-item>
              <text:list text:style-name="a260">
                <text:list-item>
                  <text:list text:style-name="a260">
                    <text:list-item>
                      <text:p text:style-name="a259" text:class-names="" text:cond-style-name=""><text:span text:style-name="a258" text:class-names="">Third level</text:span></text:p>
                    </text:list-item>
                  </text:list>
                </text:list-item>
              </text:list>
            </text:list-item>
          </text:list>
          <text:list text:style-name="a263">
            <text:list-item>
              <text:list text:style-name="a263">
                <text:list-item>
                  <text:list text:style-name="a263">
                    <text:list-item>
                      <text:list text:style-name="a263">
                        <text:list-item>
                          <text:p text:style-name="a262" text:class-names="" text:cond-style-name=""><text:span text:style-name="a261" text:class-names="">Fourth level</text:span></text:p>
                        </text:list-item>
                      </text:list>
                    </text:list-item>
                  </text:list>
                </text:list-item>
              </text:list>
            </text:list-item>
          </text:list>
          <text:list text:style-name="a266">
            <text:list-item>
              <text:list text:style-name="a266">
                <text:list-item>
                  <text:list text:style-name="a266">
                    <text:list-item>
                      <text:list text:style-name="a266">
                        <text:list-item>
                          <text:list text:style-name="a266">
                            <text:list-item>
                              <text:p text:style-name="a265" text:class-names="" text:cond-style-name=""><text:span text:style-name="a264" text:class-names="">Fifth level</text:span></text:p>
                            </text:list-item>
                          </text:list>
                        </text:list-item>
                      </text:list>
                    </text:list-item>
                  </text:list>
                </text:list-item>
              </text:list>
            </text:list-item>
          </text:list>
        </draw:text-box>
        <svg:title/>
        <svg:desc/>
      </draw:frame>
      <draw:frame draw:id="id38" presentation:style-name="a270" draw:name="Footer Placeholder 6" svg:x="2.75in" svg:y="7.53386in" svg:width="6in" svg:height="0.57008in" presentation:class="footer" presentation:placeholder="false">
        <draw:text-box>
          <text:p text:style-name="a269" text:class-names="" text:cond-style-name=""><text:span text:style-name="a268" text:class-names="">PHY 444 - Quantum Theory - Fall 2019</text:span></text:p>
        </draw:text-box>
        <svg:title/>
        <svg:desc/>
      </draw:frame>
      <draw:frame draw:id="id39" presentation:style-name="a273" draw:name="Slide Number Placeholder 7" svg:x="7.90079in" svg:y="7.53386in" svg:width="2.56732in" svg:height="0.57008in" presentation:class="page-number" presentation:placeholder="false">
        <draw:text-box>
          <text:p text:style-name="a272" text:class-names="" text:cond-style-name=""><text:span text:style-name="a271" text:class-names=""><text:page-number style:num-format="1" text:fixed="false"/></text:span></text:p>
        </draw:text-box>
        <svg:title/>
        <svg:desc/>
      </draw:frame>
      <presentation:notes style:page-layout-name="pageLayout2" draw:style-name="a290">
        <draw:page-thumbnail svg:x="1.5in" svg:y="0.83583in" svg:width="5.49921in" svg:height="4.12441in" presentation:class="page" draw:id="id5" presentation:style-name="a274" draw:name="Slide Image Placeholder 1">
          <svg:title/>
          <svg:desc/>
        </draw:page-thumbnail>
        <draw:frame draw:id="id6" presentation:style-name="a277" draw:name="Notes Placeholder 2" svg:x="0.85in" svg:y="5.2248in" svg:width="6.79961in" svg:height="4.94961in" presentation:class="notes" presentation:placeholder="false">
          <draw:text-box>
            <text:p text:style-name="a276" text:class-names="" text:cond-style-name=""><text:span text:style-name="a275" text:class-names=""/></text:p>
          </draw:text-box>
          <svg:title/>
          <svg:desc/>
        </draw:frame>
        <draw:frame draw:id="id7" presentation:style-name="a280" draw:name="Header Placeholder 3" svg:x="0in" svg:y="0in" svg:width="3.68858in" svg:height="0.54961in" presentation:class="header" presentation:placeholder="false">
          <draw:text-box>
            <text:p text:style-name="a279" text:class-names="" text:cond-style-name=""><text:span text:style-name="a278" text:class-names=""/></text:p>
          </draw:text-box>
          <svg:title/>
          <svg:desc/>
        </draw:frame>
        <draw:frame draw:id="id8" presentation:style-name="a283" draw:name="Date Placeholder 4" svg:x="4.81102in" svg:y="0in" svg:width="3.68858in" svg:height="0.54961in" presentation:class="date-time" presentation:placeholder="false">
          <draw:text-box>
            <text:p text:style-name="a282" text:class-names="" text:cond-style-name=""><text:span text:style-name="a281" text:class-names=""/></text:p>
          </draw:text-box>
          <svg:title/>
          <svg:desc/>
        </draw:frame>
        <draw:frame draw:id="id9" presentation:style-name="a286" draw:name="Footer Placeholder 5" svg:x="0in" svg:y="10.45in" svg:width="3.68858in" svg:height="0.54961in" presentation:class="footer" presentation:placeholder="false">
          <draw:text-box>
            <text:p text:style-name="a285" text:class-names="" text:cond-style-name=""><text:span text:style-name="a284" text:class-names=""/></text:p>
          </draw:text-box>
          <svg:title/>
          <svg:desc/>
        </draw:frame>
        <draw:frame draw:id="id10" presentation:style-name="a289" draw:name="Slide Number Placeholder 6" svg:x="4.81102in" svg:y="10.45in" svg:width="3.68858in" svg:height="0.54961in" presentation:class="page-number" presentation:placeholder="false">
          <draw:text-box>
            <text:p text:style-name="a288" text:class-names="" text:cond-style-name=""><text:span text:style-name="a287" text:class-names=""><text:page-number style:num-format="1" text:fixed="false"/></text:span></text:p>
          </draw:text-box>
          <svg:title/>
          <svg:desc/>
        </draw:frame>
      </presentation:notes>
    </style:master-page>
    <style:master-page style:name="Master1-Layout6-titleOnly-Title-Only" style:page-layout-name="pageLayout1" draw:style-name="a291">
      <draw:frame draw:id="id40" draw:layer="Master1-bg" draw:style-name="a292" draw:name="Picture 4" svg:x="-0.00591in" svg:y="-0.00039in" svg:width="11.02559in" svg:height="8.27008in" style:rel-width="scale" style:rel-height="scale">
        <draw:image xlink:href="media/image85.png" xlink:type="simple" xlink:show="embed" xlink:actuate="onLoad"/>
        <svg:title/>
        <svg:desc/>
      </draw:frame>
      <draw:frame draw:id="id41" presentation:style-name="a295" draw:name="Title 1" svg:x="0.55079in" svg:y="0.32953in" svg:width="9.91772in" svg:height="1.38071in" presentation:class="title" presentation:placeholder="false">
        <draw:text-box>
          <text:p text:style-name="a294" text:class-names="" text:cond-style-name=""><text:span text:style-name="a293" text:class-names="">Click to edit Master title style</text:span></text:p>
        </draw:text-box>
        <svg:title/>
        <svg:desc/>
      </draw:frame>
      <draw:frame draw:id="id42" presentation:style-name="a298" draw:name="Footer Placeholder 2" svg:x="2.75in" svg:y="7.53386in" svg:width="6in" svg:height="0.57008in" presentation:class="footer" presentation:placeholder="false">
        <draw:text-box>
          <text:p text:style-name="a297" text:class-names="" text:cond-style-name=""><text:span text:style-name="a296" text:class-names="">PHY 444 - Quantum Theory - Fall 2019</text:span></text:p>
        </draw:text-box>
        <svg:title/>
        <svg:desc/>
      </draw:frame>
      <draw:frame draw:id="id43" presentation:style-name="a301" draw:name="Slide Number Placeholder 3" svg:x="7.90079in" svg:y="7.53386in" svg:width="2.56732in" svg:height="0.57008in" presentation:class="page-number" presentation:placeholder="false">
        <draw:text-box>
          <text:p text:style-name="a300" text:class-names="" text:cond-style-name=""><text:span text:style-name="a299" text:class-names=""><text:page-number style:num-format="1" text:fixed="false"/></text:span></text:p>
        </draw:text-box>
        <svg:title/>
        <svg:desc/>
      </draw:frame>
      <presentation:notes style:page-layout-name="pageLayout2" draw:style-name="a318">
        <draw:page-thumbnail svg:x="1.5in" svg:y="0.83583in" svg:width="5.49921in" svg:height="4.12441in" presentation:class="page" draw:id="id5" presentation:style-name="a302" draw:name="Slide Image Placeholder 1">
          <svg:title/>
          <svg:desc/>
        </draw:page-thumbnail>
        <draw:frame draw:id="id6" presentation:style-name="a305" draw:name="Notes Placeholder 2" svg:x="0.85in" svg:y="5.2248in" svg:width="6.79961in" svg:height="4.94961in" presentation:class="notes" presentation:placeholder="false">
          <draw:text-box>
            <text:p text:style-name="a304" text:class-names="" text:cond-style-name=""><text:span text:style-name="a303" text:class-names=""/></text:p>
          </draw:text-box>
          <svg:title/>
          <svg:desc/>
        </draw:frame>
        <draw:frame draw:id="id7" presentation:style-name="a308" draw:name="Header Placeholder 3" svg:x="0in" svg:y="0in" svg:width="3.68858in" svg:height="0.54961in" presentation:class="header" presentation:placeholder="false">
          <draw:text-box>
            <text:p text:style-name="a307" text:class-names="" text:cond-style-name=""><text:span text:style-name="a306" text:class-names=""/></text:p>
          </draw:text-box>
          <svg:title/>
          <svg:desc/>
        </draw:frame>
        <draw:frame draw:id="id8" presentation:style-name="a311" draw:name="Date Placeholder 4" svg:x="4.81102in" svg:y="0in" svg:width="3.68858in" svg:height="0.54961in" presentation:class="date-time" presentation:placeholder="false">
          <draw:text-box>
            <text:p text:style-name="a310" text:class-names="" text:cond-style-name=""><text:span text:style-name="a309" text:class-names=""/></text:p>
          </draw:text-box>
          <svg:title/>
          <svg:desc/>
        </draw:frame>
        <draw:frame draw:id="id9" presentation:style-name="a314" draw:name="Footer Placeholder 5" svg:x="0in" svg:y="10.45in" svg:width="3.68858in" svg:height="0.54961in" presentation:class="footer" presentation:placeholder="false">
          <draw:text-box>
            <text:p text:style-name="a313" text:class-names="" text:cond-style-name=""><text:span text:style-name="a312" text:class-names=""/></text:p>
          </draw:text-box>
          <svg:title/>
          <svg:desc/>
        </draw:frame>
        <draw:frame draw:id="id10" presentation:style-name="a317" draw:name="Slide Number Placeholder 6" svg:x="4.81102in" svg:y="10.45in" svg:width="3.68858in" svg:height="0.54961in" presentation:class="page-number" presentation:placeholder="false">
          <draw:text-box>
            <text:p text:style-name="a316" text:class-names="" text:cond-style-name=""><text:span text:style-name="a315" text:class-names=""><text:page-number style:num-format="1" text:fixed="false"/></text:span></text:p>
          </draw:text-box>
          <svg:title/>
          <svg:desc/>
        </draw:frame>
      </presentation:notes>
    </style:master-page>
    <style:master-page style:name="Master1-Layout7-blank-Blank" style:page-layout-name="pageLayout1" draw:style-name="a319">
      <draw:frame draw:id="id44" draw:layer="Master1-bg" draw:style-name="a320" draw:name="Picture 3" svg:x="-0.00591in" svg:y="-0.00039in" svg:width="11.02559in" svg:height="8.27008in" style:rel-width="scale" style:rel-height="scale">
        <draw:image xlink:href="media/image85.png" xlink:type="simple" xlink:show="embed" xlink:actuate="onLoad"/>
        <svg:title/>
        <svg:desc/>
      </draw:frame>
      <draw:frame draw:id="id45" presentation:style-name="a323" draw:name="Footer Placeholder 1" svg:x="2.75in" svg:y="7.53386in" svg:width="6in" svg:height="0.57008in" presentation:class="footer" presentation:placeholder="false">
        <draw:text-box>
          <text:p text:style-name="a322" text:class-names="" text:cond-style-name=""><text:span text:style-name="a321" text:class-names="">PHY 444 - Quantum Theory - Fall 2020</text:span></text:p>
        </draw:text-box>
        <svg:title/>
        <svg:desc/>
      </draw:frame>
      <draw:frame draw:id="id46" presentation:style-name="a326" draw:name="Slide Number Placeholder 2" svg:x="7.90079in" svg:y="7.53386in" svg:width="2.56732in" svg:height="0.57008in" presentation:class="page-number" presentation:placeholder="false">
        <draw:text-box>
          <text:p text:style-name="a325" text:class-names="" text:cond-style-name=""><text:span text:style-name="a324" text:class-names=""><text:page-number style:num-format="1" text:fixed="false"/></text:span></text:p>
        </draw:text-box>
        <svg:title/>
        <svg:desc/>
      </draw:frame>
      <presentation:notes style:page-layout-name="pageLayout2" draw:style-name="a343">
        <draw:page-thumbnail svg:x="1.5in" svg:y="0.83583in" svg:width="5.49921in" svg:height="4.12441in" presentation:class="page" draw:id="id5" presentation:style-name="a327" draw:name="Slide Image Placeholder 1">
          <svg:title/>
          <svg:desc/>
        </draw:page-thumbnail>
        <draw:frame draw:id="id6" presentation:style-name="a330" draw:name="Notes Placeholder 2" svg:x="0.85in" svg:y="5.2248in" svg:width="6.79961in" svg:height="4.94961in" presentation:class="notes" presentation:placeholder="false">
          <draw:text-box>
            <text:p text:style-name="a329" text:class-names="" text:cond-style-name=""><text:span text:style-name="a328" text:class-names=""/></text:p>
          </draw:text-box>
          <svg:title/>
          <svg:desc/>
        </draw:frame>
        <draw:frame draw:id="id7" presentation:style-name="a333" draw:name="Header Placeholder 3" svg:x="0in" svg:y="0in" svg:width="3.68858in" svg:height="0.54961in" presentation:class="header" presentation:placeholder="false">
          <draw:text-box>
            <text:p text:style-name="a332" text:class-names="" text:cond-style-name=""><text:span text:style-name="a331" text:class-names=""/></text:p>
          </draw:text-box>
          <svg:title/>
          <svg:desc/>
        </draw:frame>
        <draw:frame draw:id="id8" presentation:style-name="a336" draw:name="Date Placeholder 4" svg:x="4.81102in" svg:y="0in" svg:width="3.68858in" svg:height="0.54961in" presentation:class="date-time" presentation:placeholder="false">
          <draw:text-box>
            <text:p text:style-name="a335" text:class-names="" text:cond-style-name=""><text:span text:style-name="a334" text:class-names=""/></text:p>
          </draw:text-box>
          <svg:title/>
          <svg:desc/>
        </draw:frame>
        <draw:frame draw:id="id9" presentation:style-name="a339" draw:name="Footer Placeholder 5" svg:x="0in" svg:y="10.45in" svg:width="3.68858in" svg:height="0.54961in" presentation:class="footer" presentation:placeholder="false">
          <draw:text-box>
            <text:p text:style-name="a338" text:class-names="" text:cond-style-name=""><text:span text:style-name="a337" text:class-names=""/></text:p>
          </draw:text-box>
          <svg:title/>
          <svg:desc/>
        </draw:frame>
        <draw:frame draw:id="id10" presentation:style-name="a342" draw:name="Slide Number Placeholder 6" svg:x="4.81102in" svg:y="10.45in" svg:width="3.68858in" svg:height="0.54961in" presentation:class="page-number" presentation:placeholder="false">
          <draw:text-box>
            <text:p text:style-name="a341" text:class-names="" text:cond-style-name=""><text:span text:style-name="a340" text:class-names=""><text:page-number style:num-format="1" text:fixed="false"/></text:span></text:p>
          </draw:text-box>
          <svg:title/>
          <svg:desc/>
        </draw:frame>
      </presentation:notes>
    </style:master-page>
    <style:master-page style:name="Master1-Layout8-objTx-Content-with-Caption" style:page-layout-name="pageLayout1" draw:style-name="a344">
      <draw:frame draw:id="id47" draw:layer="Master1-bg" draw:style-name="a345" draw:name="Picture 6" svg:x="-0.00591in" svg:y="-0.00039in" svg:width="11.02559in" svg:height="8.27008in" style:rel-width="scale" style:rel-height="scale">
        <draw:image xlink:href="media/image85.png" xlink:type="simple" xlink:show="embed" xlink:actuate="onLoad"/>
        <svg:title/>
        <svg:desc/>
      </draw:frame>
      <draw:frame draw:id="id48" presentation:style-name="a348" draw:name="Title 1" svg:x="0.75868in" svg:y="0.55208in" svg:width="3.55556in" svg:height="1.92882in" presentation:class="title" presentation:placeholder="false">
        <draw:text-box>
          <text:p text:style-name="a347" text:class-names="" text:cond-style-name=""><text:span text:style-name="a346" text:class-names="">Click to edit Master title style</text:span></text:p>
        </draw:text-box>
        <svg:title/>
        <svg:desc/>
      </draw:frame>
      <draw:frame draw:id="id49" presentation:style-name="a364" draw:name="Content Placeholder 2" svg:x="4.68576in" svg:y="1.19097in" svg:width="5.57812in" svg:height="5.87674in" presentation:class="object" presentation:placeholder="false">
        <draw:text-box>
          <text:list text:style-name="a351">
            <text:list-item>
              <text:p text:style-name="a350" text:class-names="" text:cond-style-name=""><text:span text:style-name="a349" text:class-names="">Edit Master text styles</text:span></text:p>
            </text:list-item>
          </text:list>
          <text:list text:style-name="a354">
            <text:list-item>
              <text:list text:style-name="a354">
                <text:list-item>
                  <text:p text:style-name="a353" text:class-names="" text:cond-style-name=""><text:span text:style-name="a352" text:class-names="">Second level</text:span></text:p>
                </text:list-item>
              </text:list>
            </text:list-item>
          </text:list>
          <text:list text:style-name="a357">
            <text:list-item>
              <text:list text:style-name="a357">
                <text:list-item>
                  <text:list text:style-name="a357">
                    <text:list-item>
                      <text:p text:style-name="a356" text:class-names="" text:cond-style-name=""><text:span text:style-name="a355" text:class-names="">Third level</text:span></text:p>
                    </text:list-item>
                  </text:list>
                </text:list-item>
              </text:list>
            </text:list-item>
          </text:list>
          <text:list text:style-name="a360">
            <text:list-item>
              <text:list text:style-name="a360">
                <text:list-item>
                  <text:list text:style-name="a360">
                    <text:list-item>
                      <text:list text:style-name="a360">
                        <text:list-item>
                          <text:p text:style-name="a359" text:class-names="" text:cond-style-name=""><text:span text:style-name="a358" text:class-names="">Fourth level</text:span></text:p>
                        </text:list-item>
                      </text:list>
                    </text:list-item>
                  </text:list>
                </text:list-item>
              </text:list>
            </text:list-item>
          </text:list>
          <text:list text:style-name="a363">
            <text:list-item>
              <text:list text:style-name="a363">
                <text:list-item>
                  <text:list text:style-name="a363">
                    <text:list-item>
                      <text:list text:style-name="a363">
                        <text:list-item>
                          <text:list text:style-name="a363">
                            <text:list-item>
                              <text:p text:style-name="a362" text:class-names="" text:cond-style-name=""><text:span text:style-name="a361" text:class-names="">Fifth level</text:span></text:p>
                            </text:list-item>
                          </text:list>
                        </text:list-item>
                      </text:list>
                    </text:list-item>
                  </text:list>
                </text:list-item>
              </text:list>
            </text:list-item>
          </text:list>
        </draw:text-box>
        <svg:title/>
        <svg:desc/>
      </draw:frame>
      <draw:frame draw:id="id50" presentation:style-name="a368" draw:name="Text Placeholder 3" svg:x="0.75868in" svg:y="2.4809in" svg:width="3.55556in" svg:height="4.59722in" presentation:class="outline" presentation:placeholder="false">
        <draw:text-box>
          <text:list text:style-name="a367">
            <text:list-item>
              <text:p text:style-name="a366" text:class-names="" text:cond-style-name=""><text:span text:style-name="a365" text:class-names="">Edit Master text styles</text:span></text:p>
            </text:list-item>
          </text:list>
        </draw:text-box>
        <svg:title/>
        <svg:desc/>
      </draw:frame>
      <draw:frame draw:id="id51" presentation:style-name="a371" draw:name="Footer Placeholder 4" svg:x="2.75in" svg:y="7.53386in" svg:width="6in" svg:height="0.57008in" presentation:class="footer" presentation:placeholder="false">
        <draw:text-box>
          <text:p text:style-name="a370" text:class-names="" text:cond-style-name=""><text:span text:style-name="a369" text:class-names="">PHY 444 - Quantum Theory - Fall 2020</text:span></text:p>
        </draw:text-box>
        <svg:title/>
        <svg:desc/>
      </draw:frame>
      <draw:frame draw:id="id52" presentation:style-name="a374" draw:name="Slide Number Placeholder 5" svg:x="7.90079in" svg:y="7.53386in" svg:width="2.56732in" svg:height="0.57008in" presentation:class="page-number" presentation:placeholder="false">
        <draw:text-box>
          <text:p text:style-name="a373" text:class-names="" text:cond-style-name=""><text:span text:style-name="a372" text:class-names=""><text:page-number style:num-format="1" text:fixed="false"/></text:span></text:p>
        </draw:text-box>
        <svg:title/>
        <svg:desc/>
      </draw:frame>
      <presentation:notes style:page-layout-name="pageLayout2" draw:style-name="a391">
        <draw:page-thumbnail svg:x="1.5in" svg:y="0.83583in" svg:width="5.49921in" svg:height="4.12441in" presentation:class="page" draw:id="id5" presentation:style-name="a375" draw:name="Slide Image Placeholder 1">
          <svg:title/>
          <svg:desc/>
        </draw:page-thumbnail>
        <draw:frame draw:id="id6" presentation:style-name="a378" draw:name="Notes Placeholder 2" svg:x="0.85in" svg:y="5.2248in" svg:width="6.79961in" svg:height="4.94961in" presentation:class="notes" presentation:placeholder="false">
          <draw:text-box>
            <text:p text:style-name="a377" text:class-names="" text:cond-style-name=""><text:span text:style-name="a376" text:class-names=""/></text:p>
          </draw:text-box>
          <svg:title/>
          <svg:desc/>
        </draw:frame>
        <draw:frame draw:id="id7" presentation:style-name="a381" draw:name="Header Placeholder 3" svg:x="0in" svg:y="0in" svg:width="3.68858in" svg:height="0.54961in" presentation:class="header" presentation:placeholder="false">
          <draw:text-box>
            <text:p text:style-name="a380" text:class-names="" text:cond-style-name=""><text:span text:style-name="a379" text:class-names=""/></text:p>
          </draw:text-box>
          <svg:title/>
          <svg:desc/>
        </draw:frame>
        <draw:frame draw:id="id8" presentation:style-name="a384" draw:name="Date Placeholder 4" svg:x="4.81102in" svg:y="0in" svg:width="3.68858in" svg:height="0.54961in" presentation:class="date-time" presentation:placeholder="false">
          <draw:text-box>
            <text:p text:style-name="a383" text:class-names="" text:cond-style-name=""><text:span text:style-name="a382" text:class-names=""/></text:p>
          </draw:text-box>
          <svg:title/>
          <svg:desc/>
        </draw:frame>
        <draw:frame draw:id="id9" presentation:style-name="a387" draw:name="Footer Placeholder 5" svg:x="0in" svg:y="10.45in" svg:width="3.68858in" svg:height="0.54961in" presentation:class="footer" presentation:placeholder="false">
          <draw:text-box>
            <text:p text:style-name="a386" text:class-names="" text:cond-style-name=""><text:span text:style-name="a385" text:class-names=""/></text:p>
          </draw:text-box>
          <svg:title/>
          <svg:desc/>
        </draw:frame>
        <draw:frame draw:id="id10" presentation:style-name="a390" draw:name="Slide Number Placeholder 6" svg:x="4.81102in" svg:y="10.45in" svg:width="3.68858in" svg:height="0.54961in" presentation:class="page-number" presentation:placeholder="false">
          <draw:text-box>
            <text:p text:style-name="a389" text:class-names="" text:cond-style-name=""><text:span text:style-name="a388" text:class-names=""><text:page-number style:num-format="1" text:fixed="false"/></text:span></text:p>
          </draw:text-box>
          <svg:title/>
          <svg:desc/>
        </draw:frame>
      </presentation:notes>
    </style:master-page>
    <style:master-page style:name="Master1-Layout9-picTx-Picture-with-Caption" style:page-layout-name="pageLayout1" draw:style-name="a392">
      <draw:frame draw:id="id53" draw:layer="Master1-bg" draw:style-name="a393" draw:name="Picture 6" svg:x="-0.00591in" svg:y="-0.00039in" svg:width="11.02559in" svg:height="8.27008in" style:rel-width="scale" style:rel-height="scale">
        <draw:image xlink:href="media/image85.png" xlink:type="simple" xlink:show="embed" xlink:actuate="onLoad"/>
        <svg:title/>
        <svg:desc/>
      </draw:frame>
      <draw:frame draw:id="id54" presentation:style-name="a396" draw:name="Title 1" svg:x="0.75868in" svg:y="0.55208in" svg:width="3.55556in" svg:height="1.92882in" presentation:class="title" presentation:placeholder="false">
        <draw:text-box>
          <text:p text:style-name="a395" text:class-names="" text:cond-style-name=""><text:span text:style-name="a394" text:class-names="">Click to edit Master title style</text:span></text:p>
        </draw:text-box>
        <svg:title/>
        <svg:desc/>
      </draw:frame>
      <draw:frame draw:id="id55" presentation:style-name="a399" draw:name="Picture Placeholder 2" svg:x="4.68576in" svg:y="1.19097in" svg:width="5.57812in" svg:height="5.87674in" presentation:class="graphic" presentation:placeholder="false">
        <draw:text-box>
          <text:p text:style-name="a398" text:class-names="" text:cond-style-name=""><text:span text:style-name="a397" text:class-names=""/></text:p>
        </draw:text-box>
        <svg:title/>
        <svg:desc/>
      </draw:frame>
      <draw:frame draw:id="id56" presentation:style-name="a403" draw:name="Text Placeholder 3" svg:x="0.75868in" svg:y="2.4809in" svg:width="3.55556in" svg:height="4.59722in" presentation:class="outline" presentation:placeholder="false">
        <draw:text-box>
          <text:list text:style-name="a402">
            <text:list-item>
              <text:p text:style-name="a401" text:class-names="" text:cond-style-name=""><text:span text:style-name="a400" text:class-names="">Edit Master text styles</text:span></text:p>
            </text:list-item>
          </text:list>
        </draw:text-box>
        <svg:title/>
        <svg:desc/>
      </draw:frame>
      <draw:frame draw:id="id57" presentation:style-name="a406" draw:name="Footer Placeholder 4" svg:x="2.75in" svg:y="7.53386in" svg:width="6in" svg:height="0.57008in" presentation:class="footer" presentation:placeholder="false">
        <draw:text-box>
          <text:p text:style-name="a405" text:class-names="" text:cond-style-name=""><text:span text:style-name="a404" text:class-names="">PHY 444 - Quantum Theory - Fall 2020</text:span></text:p>
        </draw:text-box>
        <svg:title/>
        <svg:desc/>
      </draw:frame>
      <draw:frame draw:id="id58" presentation:style-name="a409" draw:name="Slide Number Placeholder 5" svg:x="7.90079in" svg:y="7.53386in" svg:width="2.56732in" svg:height="0.57008in" presentation:class="page-number" presentation:placeholder="false">
        <draw:text-box>
          <text:p text:style-name="a408" text:class-names="" text:cond-style-name=""><text:span text:style-name="a407" text:class-names=""><text:page-number style:num-format="1" text:fixed="false"/></text:span></text:p>
        </draw:text-box>
        <svg:title/>
        <svg:desc/>
      </draw:frame>
      <presentation:notes style:page-layout-name="pageLayout2" draw:style-name="a426">
        <draw:page-thumbnail svg:x="1.5in" svg:y="0.83583in" svg:width="5.49921in" svg:height="4.12441in" presentation:class="page" draw:id="id5" presentation:style-name="a410" draw:name="Slide Image Placeholder 1">
          <svg:title/>
          <svg:desc/>
        </draw:page-thumbnail>
        <draw:frame draw:id="id6" presentation:style-name="a413" draw:name="Notes Placeholder 2" svg:x="0.85in" svg:y="5.2248in" svg:width="6.79961in" svg:height="4.94961in" presentation:class="notes" presentation:placeholder="false">
          <draw:text-box>
            <text:p text:style-name="a412" text:class-names="" text:cond-style-name=""><text:span text:style-name="a411" text:class-names=""/></text:p>
          </draw:text-box>
          <svg:title/>
          <svg:desc/>
        </draw:frame>
        <draw:frame draw:id="id7" presentation:style-name="a416" draw:name="Header Placeholder 3" svg:x="0in" svg:y="0in" svg:width="3.68858in" svg:height="0.54961in" presentation:class="header" presentation:placeholder="false">
          <draw:text-box>
            <text:p text:style-name="a415" text:class-names="" text:cond-style-name=""><text:span text:style-name="a414" text:class-names=""/></text:p>
          </draw:text-box>
          <svg:title/>
          <svg:desc/>
        </draw:frame>
        <draw:frame draw:id="id8" presentation:style-name="a419" draw:name="Date Placeholder 4" svg:x="4.81102in" svg:y="0in" svg:width="3.68858in" svg:height="0.54961in" presentation:class="date-time" presentation:placeholder="false">
          <draw:text-box>
            <text:p text:style-name="a418" text:class-names="" text:cond-style-name=""><text:span text:style-name="a417" text:class-names=""/></text:p>
          </draw:text-box>
          <svg:title/>
          <svg:desc/>
        </draw:frame>
        <draw:frame draw:id="id9" presentation:style-name="a422" draw:name="Footer Placeholder 5" svg:x="0in" svg:y="10.45in" svg:width="3.68858in" svg:height="0.54961in" presentation:class="footer" presentation:placeholder="false">
          <draw:text-box>
            <text:p text:style-name="a421" text:class-names="" text:cond-style-name=""><text:span text:style-name="a420" text:class-names=""/></text:p>
          </draw:text-box>
          <svg:title/>
          <svg:desc/>
        </draw:frame>
        <draw:frame draw:id="id10" presentation:style-name="a425" draw:name="Slide Number Placeholder 6" svg:x="4.81102in" svg:y="10.45in" svg:width="3.68858in" svg:height="0.54961in" presentation:class="page-number" presentation:placeholder="false">
          <draw:text-box>
            <text:p text:style-name="a424" text:class-names="" text:cond-style-name=""><text:span text:style-name="a423" text:class-names=""><text:page-number style:num-format="1" text:fixed="false"/></text:span></text:p>
          </draw:text-box>
          <svg:title/>
          <svg:desc/>
        </draw:frame>
      </presentation:notes>
    </style:master-page>
    <style:master-page style:name="Master1-Layout10-vertTx-Title-and-Vertical-Text" style:page-layout-name="pageLayout1" draw:style-name="a427">
      <draw:frame draw:id="id59" draw:layer="Master1-bg" draw:style-name="a428" draw:name="Picture 5" svg:x="-0.00591in" svg:y="-0.00039in" svg:width="11.02559in" svg:height="8.27008in" style:rel-width="scale" style:rel-height="scale">
        <draw:image xlink:href="media/image85.png" xlink:type="simple" xlink:show="embed" xlink:actuate="onLoad"/>
        <svg:title/>
        <svg:desc/>
      </draw:frame>
      <draw:frame draw:id="id60" presentation:style-name="a431" draw:name="Title 1" svg:x="0.55079in" svg:y="0.32953in" svg:width="9.91772in" svg:height="1.38071in" presentation:class="title" presentation:placeholder="false">
        <draw:text-box>
          <text:p text:style-name="a430" text:class-names="" text:cond-style-name=""><text:span text:style-name="a429" text:class-names="">Click to edit Master title style</text:span></text:p>
        </draw:text-box>
        <svg:title/>
        <svg:desc/>
      </draw:frame>
      <draw:frame draw:id="id61" presentation:style-name="a447" draw:name="Vertical Text Placeholder 2" svg:x="0.55079in" svg:y="1.93504in" svg:width="9.91772in" svg:height="5.45787in" presentation:class="outline" presentation:placeholder="false">
        <draw:text-box>
          <text:list text:style-name="a434">
            <text:list-item>
              <text:p text:style-name="a433" text:class-names="" text:cond-style-name=""><text:span text:style-name="a432" text:class-names="">Edit Master text styles</text:span></text:p>
            </text:list-item>
          </text:list>
          <text:list text:style-name="a437">
            <text:list-item>
              <text:list text:style-name="a437">
                <text:list-item>
                  <text:p text:style-name="a436" text:class-names="" text:cond-style-name=""><text:span text:style-name="a435" text:class-names="">Second level</text:span></text:p>
                </text:list-item>
              </text:list>
            </text:list-item>
          </text:list>
          <text:list text:style-name="a440">
            <text:list-item>
              <text:list text:style-name="a440">
                <text:list-item>
                  <text:list text:style-name="a440">
                    <text:list-item>
                      <text:p text:style-name="a439" text:class-names="" text:cond-style-name=""><text:span text:style-name="a438" text:class-names="">Third level</text:span></text:p>
                    </text:list-item>
                  </text:list>
                </text:list-item>
              </text:list>
            </text:list-item>
          </text:list>
          <text:list text:style-name="a443">
            <text:list-item>
              <text:list text:style-name="a443">
                <text:list-item>
                  <text:list text:style-name="a443">
                    <text:list-item>
                      <text:list text:style-name="a443">
                        <text:list-item>
                          <text:p text:style-name="a442" text:class-names="" text:cond-style-name=""><text:span text:style-name="a441" text:class-names="">Fourth level</text:span></text:p>
                        </text:list-item>
                      </text:list>
                    </text:list-item>
                  </text:list>
                </text:list-item>
              </text:list>
            </text:list-item>
          </text:list>
          <text:list text:style-name="a446">
            <text:list-item>
              <text:list text:style-name="a446">
                <text:list-item>
                  <text:list text:style-name="a446">
                    <text:list-item>
                      <text:list text:style-name="a446">
                        <text:list-item>
                          <text:list text:style-name="a446">
                            <text:list-item>
                              <text:p text:style-name="a445" text:class-names="" text:cond-style-name=""><text:span text:style-name="a444" text:class-names="">Fifth level</text:span></text:p>
                            </text:list-item>
                          </text:list>
                        </text:list-item>
                      </text:list>
                    </text:list-item>
                  </text:list>
                </text:list-item>
              </text:list>
            </text:list-item>
          </text:list>
        </draw:text-box>
        <svg:title/>
        <svg:desc/>
      </draw:frame>
      <draw:frame draw:id="id62" presentation:style-name="a450" draw:name="Footer Placeholder 3" svg:x="2.75in" svg:y="7.53386in" svg:width="6in" svg:height="0.57008in" presentation:class="footer" presentation:placeholder="false">
        <draw:text-box>
          <text:p text:style-name="a449" text:class-names="" text:cond-style-name=""><text:span text:style-name="a448" text:class-names="">PHY 444 - Quantum Theory - Fall 2020</text:span></text:p>
        </draw:text-box>
        <svg:title/>
        <svg:desc/>
      </draw:frame>
      <draw:frame draw:id="id63" presentation:style-name="a453" draw:name="Slide Number Placeholder 4" svg:x="7.90079in" svg:y="7.53386in" svg:width="2.56732in" svg:height="0.57008in" presentation:class="page-number" presentation:placeholder="false">
        <draw:text-box>
          <text:p text:style-name="a452" text:class-names="" text:cond-style-name=""><text:span text:style-name="a451" text:class-names=""><text:page-number style:num-format="1" text:fixed="false"/></text:span></text:p>
        </draw:text-box>
        <svg:title/>
        <svg:desc/>
      </draw:frame>
      <presentation:notes style:page-layout-name="pageLayout2" draw:style-name="a470">
        <draw:page-thumbnail svg:x="1.5in" svg:y="0.83583in" svg:width="5.49921in" svg:height="4.12441in" presentation:class="page" draw:id="id5" presentation:style-name="a454" draw:name="Slide Image Placeholder 1">
          <svg:title/>
          <svg:desc/>
        </draw:page-thumbnail>
        <draw:frame draw:id="id6" presentation:style-name="a457" draw:name="Notes Placeholder 2" svg:x="0.85in" svg:y="5.2248in" svg:width="6.79961in" svg:height="4.94961in" presentation:class="notes" presentation:placeholder="false">
          <draw:text-box>
            <text:p text:style-name="a456" text:class-names="" text:cond-style-name=""><text:span text:style-name="a455" text:class-names=""/></text:p>
          </draw:text-box>
          <svg:title/>
          <svg:desc/>
        </draw:frame>
        <draw:frame draw:id="id7" presentation:style-name="a460" draw:name="Header Placeholder 3" svg:x="0in" svg:y="0in" svg:width="3.68858in" svg:height="0.54961in" presentation:class="header" presentation:placeholder="false">
          <draw:text-box>
            <text:p text:style-name="a459" text:class-names="" text:cond-style-name=""><text:span text:style-name="a458" text:class-names=""/></text:p>
          </draw:text-box>
          <svg:title/>
          <svg:desc/>
        </draw:frame>
        <draw:frame draw:id="id8" presentation:style-name="a463" draw:name="Date Placeholder 4" svg:x="4.81102in" svg:y="0in" svg:width="3.68858in" svg:height="0.54961in" presentation:class="date-time" presentation:placeholder="false">
          <draw:text-box>
            <text:p text:style-name="a462" text:class-names="" text:cond-style-name=""><text:span text:style-name="a461" text:class-names=""/></text:p>
          </draw:text-box>
          <svg:title/>
          <svg:desc/>
        </draw:frame>
        <draw:frame draw:id="id9" presentation:style-name="a466" draw:name="Footer Placeholder 5" svg:x="0in" svg:y="10.45in" svg:width="3.68858in" svg:height="0.54961in" presentation:class="footer" presentation:placeholder="false">
          <draw:text-box>
            <text:p text:style-name="a465" text:class-names="" text:cond-style-name=""><text:span text:style-name="a464" text:class-names=""/></text:p>
          </draw:text-box>
          <svg:title/>
          <svg:desc/>
        </draw:frame>
        <draw:frame draw:id="id10" presentation:style-name="a469" draw:name="Slide Number Placeholder 6" svg:x="4.81102in" svg:y="10.45in" svg:width="3.68858in" svg:height="0.54961in" presentation:class="page-number" presentation:placeholder="false">
          <draw:text-box>
            <text:p text:style-name="a468" text:class-names="" text:cond-style-name=""><text:span text:style-name="a467" text:class-names=""><text:page-number style:num-format="1" text:fixed="false"/></text:span></text:p>
          </draw:text-box>
          <svg:title/>
          <svg:desc/>
        </draw:frame>
      </presentation:notes>
    </style:master-page>
    <style:master-page style:name="Master1-Layout11-vertTitleAndTx-Vertical-Title-and-Text" style:page-layout-name="pageLayout1" draw:style-name="a471">
      <draw:frame draw:id="id64" draw:layer="Master1-bg" draw:style-name="a472" draw:name="Picture 5" svg:x="-0.00591in" svg:y="-0.00039in" svg:width="11.02559in" svg:height="8.27008in" style:rel-width="scale" style:rel-height="scale">
        <draw:image xlink:href="media/image85.png" xlink:type="simple" xlink:show="embed" xlink:actuate="onLoad"/>
        <svg:title/>
        <svg:desc/>
      </draw:frame>
      <draw:frame draw:id="id65" presentation:style-name="a475" draw:name="Vertical Title 1" svg:x="7.98958in" svg:y="0.32986in" svg:width="2.47917in" svg:height="7.0625in" presentation:class="title" presentation:placeholder="false">
        <draw:text-box>
          <text:p text:style-name="a474" text:class-names="" text:cond-style-name=""><text:span text:style-name="a473" text:class-names="">Click to edit Master title style</text:span></text:p>
        </draw:text-box>
        <svg:title/>
        <svg:desc/>
      </draw:frame>
      <draw:frame draw:id="id66" presentation:style-name="a491" draw:name="Vertical Text Placeholder 2" svg:x="0.55035in" svg:y="0.32986in" svg:width="7.27257in" svg:height="7.0625in" presentation:class="outline" presentation:placeholder="false">
        <draw:text-box>
          <text:list text:style-name="a478">
            <text:list-item>
              <text:p text:style-name="a477" text:class-names="" text:cond-style-name=""><text:span text:style-name="a476" text:class-names="">Edit Master text styles</text:span></text:p>
            </text:list-item>
          </text:list>
          <text:list text:style-name="a481">
            <text:list-item>
              <text:list text:style-name="a481">
                <text:list-item>
                  <text:p text:style-name="a480" text:class-names="" text:cond-style-name=""><text:span text:style-name="a479" text:class-names="">Second level</text:span></text:p>
                </text:list-item>
              </text:list>
            </text:list-item>
          </text:list>
          <text:list text:style-name="a484">
            <text:list-item>
              <text:list text:style-name="a484">
                <text:list-item>
                  <text:list text:style-name="a484">
                    <text:list-item>
                      <text:p text:style-name="a483" text:class-names="" text:cond-style-name=""><text:span text:style-name="a482" text:class-names="">Third level</text:span></text:p>
                    </text:list-item>
                  </text:list>
                </text:list-item>
              </text:list>
            </text:list-item>
          </text:list>
          <text:list text:style-name="a487">
            <text:list-item>
              <text:list text:style-name="a487">
                <text:list-item>
                  <text:list text:style-name="a487">
                    <text:list-item>
                      <text:list text:style-name="a487">
                        <text:list-item>
                          <text:p text:style-name="a486" text:class-names="" text:cond-style-name=""><text:span text:style-name="a485" text:class-names="">Fourth level</text:span></text:p>
                        </text:list-item>
                      </text:list>
                    </text:list-item>
                  </text:list>
                </text:list-item>
              </text:list>
            </text:list-item>
          </text:list>
          <text:list text:style-name="a490">
            <text:list-item>
              <text:list text:style-name="a490">
                <text:list-item>
                  <text:list text:style-name="a490">
                    <text:list-item>
                      <text:list text:style-name="a490">
                        <text:list-item>
                          <text:list text:style-name="a490">
                            <text:list-item>
                              <text:p text:style-name="a489" text:class-names="" text:cond-style-name=""><text:span text:style-name="a488" text:class-names="">Fifth level</text:span></text:p>
                            </text:list-item>
                          </text:list>
                        </text:list-item>
                      </text:list>
                    </text:list-item>
                  </text:list>
                </text:list-item>
              </text:list>
            </text:list-item>
          </text:list>
        </draw:text-box>
        <svg:title/>
        <svg:desc/>
      </draw:frame>
      <draw:frame draw:id="id67" presentation:style-name="a494" draw:name="Footer Placeholder 3" svg:x="2.75in" svg:y="7.53386in" svg:width="6in" svg:height="0.57008in" presentation:class="footer" presentation:placeholder="false">
        <draw:text-box>
          <text:p text:style-name="a493" text:class-names="" text:cond-style-name=""><text:span text:style-name="a492" text:class-names="">PHY 444 - Quantum Theory - Fall 2020</text:span></text:p>
        </draw:text-box>
        <svg:title/>
        <svg:desc/>
      </draw:frame>
      <draw:frame draw:id="id68" presentation:style-name="a497" draw:name="Slide Number Placeholder 4" svg:x="7.90079in" svg:y="7.53386in" svg:width="2.56732in" svg:height="0.57008in" presentation:class="page-number" presentation:placeholder="false">
        <draw:text-box>
          <text:p text:style-name="a496" text:class-names="" text:cond-style-name=""><text:span text:style-name="a495" text:class-names=""><text:page-number style:num-format="1" text:fixed="false"/></text:span></text:p>
        </draw:text-box>
        <svg:title/>
        <svg:desc/>
      </draw:frame>
      <presentation:notes style:page-layout-name="pageLayout2" draw:style-name="a514">
        <draw:page-thumbnail svg:x="1.5in" svg:y="0.83583in" svg:width="5.49921in" svg:height="4.12441in" presentation:class="page" draw:id="id5" presentation:style-name="a498" draw:name="Slide Image Placeholder 1">
          <svg:title/>
          <svg:desc/>
        </draw:page-thumbnail>
        <draw:frame draw:id="id6" presentation:style-name="a501" draw:name="Notes Placeholder 2" svg:x="0.85in" svg:y="5.2248in" svg:width="6.79961in" svg:height="4.94961in" presentation:class="notes" presentation:placeholder="false">
          <draw:text-box>
            <text:p text:style-name="a500" text:class-names="" text:cond-style-name=""><text:span text:style-name="a499" text:class-names=""/></text:p>
          </draw:text-box>
          <svg:title/>
          <svg:desc/>
        </draw:frame>
        <draw:frame draw:id="id7" presentation:style-name="a504" draw:name="Header Placeholder 3" svg:x="0in" svg:y="0in" svg:width="3.68858in" svg:height="0.54961in" presentation:class="header" presentation:placeholder="false">
          <draw:text-box>
            <text:p text:style-name="a503" text:class-names="" text:cond-style-name=""><text:span text:style-name="a502" text:class-names=""/></text:p>
          </draw:text-box>
          <svg:title/>
          <svg:desc/>
        </draw:frame>
        <draw:frame draw:id="id8" presentation:style-name="a507" draw:name="Date Placeholder 4" svg:x="4.81102in" svg:y="0in" svg:width="3.68858in" svg:height="0.54961in" presentation:class="date-time" presentation:placeholder="false">
          <draw:text-box>
            <text:p text:style-name="a506" text:class-names="" text:cond-style-name=""><text:span text:style-name="a505" text:class-names=""/></text:p>
          </draw:text-box>
          <svg:title/>
          <svg:desc/>
        </draw:frame>
        <draw:frame draw:id="id9" presentation:style-name="a510" draw:name="Footer Placeholder 5" svg:x="0in" svg:y="10.45in" svg:width="3.68858in" svg:height="0.54961in" presentation:class="footer" presentation:placeholder="false">
          <draw:text-box>
            <text:p text:style-name="a509" text:class-names="" text:cond-style-name=""><text:span text:style-name="a508" text:class-names=""/></text:p>
          </draw:text-box>
          <svg:title/>
          <svg:desc/>
        </draw:frame>
        <draw:frame draw:id="id10" presentation:style-name="a513" draw:name="Slide Number Placeholder 6" svg:x="4.81102in" svg:y="10.45in" svg:width="3.68858in" svg:height="0.54961in" presentation:class="page-number" presentation:placeholder="false">
          <draw:text-box>
            <text:p text:style-name="a512" text:class-names="" text:cond-style-name=""><text:span text:style-name="a511" text:class-names=""><text:page-number style:num-format="1" text:fixed="false"/></text:span></text:p>
          </draw:text-box>
          <svg:title/>
          <svg:desc/>
        </draw:frame>
      </presentation:notes>
    </style:master-page>
    <style:handout-master style:page-layout-name="pageLayout3" draw:style-name="a515">
      <draw:frame draw:id="id69" draw:style-name="a518" draw:name="TextBox 1" svg:x="0in" svg:y="0in" svg:width="3.6884in" svg:height="0.54924in">
        <draw:text-box>
          <text:p text:style-name="a517" text:class-names="" text:cond-style-name=""><text:span text:style-name="a516" text:class-names=""/></text:p>
        </draw:text-box>
        <svg:title/>
        <svg:desc/>
      </draw:frame>
      <draw:frame draw:id="id70" draw:style-name="a521" draw:name="TextBox 2" svg:x="4.81129in" svg:y="0in" svg:width="3.6884in" svg:height="0.54924in">
        <draw:text-box>
          <text:p text:style-name="a520" text:class-names="" text:cond-style-name=""><text:span text:style-name="a519" text:class-names=""/></text:p>
        </draw:text-box>
        <svg:title/>
        <svg:desc/>
      </draw:frame>
      <draw:frame draw:id="id71" draw:style-name="a524" draw:name="TextBox 3" svg:x="0in" svg:y="10.45025in" svg:width="3.6884in" svg:height="0.54924in">
        <draw:text-box>
          <text:p text:style-name="a523" text:class-names="" text:cond-style-name=""><text:span text:style-name="a522" text:class-names=""/></text:p>
        </draw:text-box>
        <svg:title/>
        <svg:desc/>
      </draw:frame>
      <draw:frame draw:id="id72" draw:style-name="a527" draw:name="TextBox 4" svg:x="4.81129in" svg:y="10.45025in" svg:width="3.6884in" svg:height="0.54924in">
        <draw:text-box>
          <text:p text:style-name="a526" text:class-names="" text:cond-style-name=""><text:span text:style-name="a525" text:class-names=""><text:page-number style:num-format="1" text:fixed="false"/></text:span></text:p>
        </draw:text-box>
        <svg:title/>
        <svg:desc/>
      </draw:frame>
      <draw:page-thumbnail draw:page-number="1" svg:x="0.72569in" svg:y="1.10069in" svg:width="3.22222in" svg:height="2.4184in"/>
      <draw:page-thumbnail draw:page-number="2" svg:x="4.55035in" svg:y="1.10069in" svg:width="3.22222in" svg:height="2.4184in"/>
      <draw:page-thumbnail draw:page-number="3" svg:x="0.72569in" svg:y="4.28993in" svg:width="3.22222in" svg:height="2.4184in"/>
      <draw:page-thumbnail draw:page-number="4" svg:x="4.55035in" svg:y="4.28993in" svg:width="3.22222in" svg:height="2.4184in"/>
      <draw:page-thumbnail draw:page-number="5" svg:x="0.72569in" svg:y="7.47917in" svg:width="3.22222in" svg:height="2.4184in"/>
      <draw:page-thumbnail draw:page-number="6" svg:x="4.55035in" svg:y="7.47917in" svg:width="3.22222in" svg:height="2.4184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Introduction to Quantum Theory</dc:title>
    <meta:initial-creator>Russ Herman</meta:initial-creator>
    <dc:creator>Herman, Russ</dc:creator>
    <meta:creation-date>2008-02-15T22:10:09Z</meta:creation-date>
    <dc:date>2026-08-18T15:10:19Z</dc:date>
    <meta:editing-cycles>222</meta:editing-cycles>
    <meta:editing-duration>PT659898S</meta:editing-duration>
    <meta:user-defined meta:name="Info 1"/>
    <meta:user-defined meta:name="Info 2"/>
    <meta:user-defined meta:name="Info 3"/>
    <meta:user-defined meta:name="Info 4"/>
    <meta:document-statistic meta:paragraph-count="321" meta:word-count="2861"/>
  </office:meta>
</office:document-meta>
</file>